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Pictures/10000201000006F80000013FFAE774A10766008E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Arial1" svg:font-family="Arial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81.24pt"/>
    </style:style>
    <style:style style:name="co2" style:family="table-column">
      <style:table-column-properties fo:break-before="auto" style:column-width="127.11pt"/>
    </style:style>
    <style:style style:name="co3" style:family="table-column">
      <style:table-column-properties fo:break-before="auto" style:column-width="309.74pt"/>
    </style:style>
    <style:style style:name="co4" style:family="table-column">
      <style:table-column-properties fo:break-before="auto" style:column-width="118.74pt"/>
    </style:style>
    <style:style style:name="co5" style:family="table-column">
      <style:table-column-properties fo:break-before="auto" style:column-width="70.16pt"/>
    </style:style>
    <style:style style:name="ro1" style:family="table-row">
      <style:table-row-properties style:row-height="15.76pt" fo:break-before="auto" style:use-optimal-row-height="true"/>
    </style:style>
    <style:style style:name="ro2" style:family="table-row">
      <style:table-row-properties style:row-height="15.76pt" fo:break-before="auto" style:use-optimal-row-height="false"/>
    </style:style>
    <style:style style:name="ro3" style:family="table-row">
      <style:table-row-properties style:row-height="19.5pt" fo:break-before="auto" style:use-optimal-row-height="false"/>
    </style:style>
    <style:style style:name="ta1" style:family="table" style:master-page-name="PageStyle_5f_1_aa__20_Turma_20_Recursal">
      <style:table-properties table:display="true" style:writing-mode="lr-tb"/>
    </style:style>
    <style:style style:name="ta2" style:family="table" style:master-page-name="PageStyle_5f_2_aa__20_Turma_20_Recursal">
      <style:table-properties table:display="true" style:writing-mode="lr-tb"/>
    </style:style>
    <style:style style:name="ta3" style:family="table" style:master-page-name="PageStyle_5f_3_aa__20_Turma_20_Recursal">
      <style:table-properties table:display="true" style:writing-mode="lr-tb"/>
    </style:style>
    <style:style style:name="ta4" style:family="table" style:master-page-name="PageStyle_5f_4_aa__20_Turma_20_Recursal">
      <style:table-properties table:display="true" style:writing-mode="lr-tb"/>
    </style:style>
    <style:style style:name="ta5" style:family="table" style:master-page-name="PageStyle_5f_5_aa__20_Turma_20_Recursal">
      <style:table-properties table:display="true" style:writing-mode="lr-tb"/>
    </style:style>
    <style:style style:name="ta6" style:family="table" style:master-page-name="PageStyle_5f_6_aa__20_Turma_20_Recursal">
      <style:table-properties table:display="true" style:writing-mode="lr-tb"/>
    </style:style>
    <style:style style:name="ta7" style:family="table" style:master-page-name="PageStyle_5f_de_20_Uniformização">
      <style:table-properties table:display="true" style:writing-mode="lr-tb"/>
    </style:style>
    <style:style style:name="ta8" style:family="table" style:master-page-name="PageStyle_5f_de_20_Adm._20_de_20_Rec._20_Extra.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ff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ff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1155cc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1155cc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pt" style:writing-mode="page"/>
      <style:text-properties fo:color="#0000ff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ff" style:text-outline="false" style:text-line-through-style="none" style:text-line-through-type="none" style:font-name="Cambria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0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2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5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  <style:text-properties fo:color="#1155cc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8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ff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Cambria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3" style:family="table-cell" style:parent-style-name="Default" style:data-style-name="N125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ff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pt" style:writing-mode="page"/>
      <style:text-properties fo:color="#0000ff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1155cc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Arial" fo:font-size="12pt" fo:font-style="normal" fo:text-shadow="none" style:text-underline-style="solid" style:text-underline-width="auto" style:text-underline-color="font-color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gr1" style:family="graphic">
      <style:graphic-properties draw:stroke="none" svg:stroke-width="0pt" draw:fill="none" draw:textarea-horizontal-align="center" draw:textarea-vertical-align="top" draw:auto-grow-height="false" fo:padding-top="3.54pt" fo:padding-bottom="3.54pt" fo:padding-left="7.09pt" fo:padding-right="7.09pt" fo:wrap-option="wrap" draw:color-mode="standard" draw:luminance="0%" draw:contrast="0%" draw:gamma="100%" draw:red="0%" draw:green="0%" draw:blue="0%" fo:clip="rect(0pt, 0pt, 0pt, 0pt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ª Turma Recursal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1019" table:default-cell-style-name="Default"/>
        <table:table-row table:style-name="ro1">
          <table:table-cell table:style-name="ce1" table:number-columns-spanned="5" table:number-rows-spanned="7">
            <draw:frame table:end-cell-address="'1ª Turma Recursal'.B1" table:end-x="5.73pt" table:end-y="14.97pt" draw:z-index="0" draw:name="image1.png" draw:style-name="gr1" draw:text-style-name="P1" svg:width="86.97pt" svg:height="14.97pt" svg:x="0pt" svg:y="0pt">
              <draw:image xlink:href="Pictures/10000201000006F80000013FFAE774A10766008E.png" xlink:type="simple" xlink:show="embed" xlink:actuate="onLoad">
                <text:p/>
              </draw:image>
            </draw:frame>
          </table:table-cell>
          <table:covered-table-cell table:number-columns-repeated="4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1">
          <table:table-cell table:style-name="ce2" table:number-columns-repeated="3"/>
          <table:table-cell table:style-name="ce11"/>
          <table:table-cell table:style-name="ce2"/>
          <table:table-cell table:number-columns-repeated="1019"/>
        </table:table-row>
        <table:table-row table:style-name="ro1">
          <table:table-cell table:style-name="ce3" office:value-type="string" calcext:value-type="string">
            <text:p>DATA DA SESSÃO</text:p>
          </table:table-cell>
          <table:table-cell table:style-name="ce3" office:value-type="string" calcext:value-type="string">
            <text:p>HORARIO DA SESSÃO</text:p>
          </table:table-cell>
          <table:table-cell table:style-name="ce3" office:value-type="string" calcext:value-type="string">
            <text:p>TURMA RECURSAL</text:p>
          </table:table-cell>
          <table:table-cell table:style-name="ce3" office:value-type="string" calcext:value-type="string">
            <text:p>LINK DA SESSÃO</text:p>
          </table:table-cell>
          <table:table-cell table:style-name="ce3" office:value-type="string" calcext:value-type="string">
            <text:p>OBSERVAÇÕES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6-08-06" calcext:value-type="date">
            <text:p>06/08/2026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0vJRyP18CxY" xlink:type="simple">https://www.youtube.com/watch?v=0vJRyP18CxY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6-07-30" calcext:value-type="date">
            <text:p>30/07/2026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7qR6p5xPdHY" xlink:type="simple">https://www.youtube.com/watch?v=7qR6p5xPdHY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6-07-09" calcext:value-type="date">
            <text:p>09/07/2026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0yfIVTj25Jo" xlink:type="simple">https://www.youtube.com/watch?v=0yfIVTj25Jo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6-06-11" calcext:value-type="date">
            <text:p>11/06/2026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0PLW69bClyw" xlink:type="simple">https://www.youtube.com/watch?v=0PLW69bClyw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6-05-21" calcext:value-type="date">
            <text:p>21/05/2026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zH5PrL8BKcY" xlink:type="simple">https://www.youtube.com/watch?v=zH5PrL8BKcY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6-05-14" calcext:value-type="date">
            <text:p>14/05/2026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UWsaYRoI5BA" xlink:type="simple">https://www.youtube.com/watch?v=UWsaYRoI5BA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6-05-07" calcext:value-type="date">
            <text:p>07/05/2026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p1nyxTqI44Q" xlink:type="simple">https://www.youtube.com/watch?v=p1nyxTqI44Q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6-04-23" calcext:value-type="date">
            <text:p>23/04/2026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avC9ClIrQXE" xlink:type="simple">https://www.youtube.com/watch?v=avC9ClIrQXE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6-04-09" calcext:value-type="date">
            <text:p>09/04/2026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Rllta3paEj0" xlink:type="simple">https://www.youtube.com/watch?v=Rllta3paEj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6-03-26" calcext:value-type="date">
            <text:p>26/03/2026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LdZmHOuHsdM" xlink:type="simple">https://www.youtube.com/watch?v=LdZmHOuHsdM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6-03-19" calcext:value-type="date">
            <text:p>19/03/2026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_QyoF9w66X0" xlink:type="simple">https://www.youtube.com/watch?v=_QyoF9w66X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6-03-05" calcext:value-type="date">
            <text:p>05/03/2026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9j4PMEE3BpU" xlink:type="simple">https://www.youtube.com/watch?v=9j4PMEE3BpU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6-01-29" calcext:value-type="date">
            <text:p>29/01/2026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FW23HUBWgM0" xlink:type="simple">https://www.youtube.com/watch?v=FW23HUBWgM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12-11" calcext:value-type="date">
            <text:p>11/12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32XU69Ng_W0" xlink:type="simple">https://www.youtube.com/watch?v=32XU69Ng_W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11-25" calcext:value-type="date">
            <text:p>25/11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hdvG9Zk7luU" xlink:type="simple">https://www.youtube.com/watch?v=hdvG9Zk7luU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11-11" calcext:value-type="date">
            <text:p>11/11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MdFtGr1xMyA" xlink:type="simple">https://www.youtube.com/watch?v=MdFtGr1xMyA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10-21" calcext:value-type="date">
            <text:p>21/10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v9zelVnfScM" xlink:type="simple">https://www.youtube.com/watch?v=v9zelVnfScM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9-30" calcext:value-type="date">
            <text:p>30/09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-aA3kWAvxdE" xlink:type="simple">https://www.youtube.com/watch?v=-aA3kWAvxdE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9-25" calcext:value-type="date">
            <text:p>25/09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OadFE0EUQYk" xlink:type="simple">https://www.youtube.com/watch?v=OadFE0EUQYk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9-04" calcext:value-type="date">
            <text:p>04/09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vpV3pTCGGck" xlink:type="simple">https://www.youtube.com/watch?v=vpV3pTCGGck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8-19" calcext:value-type="date">
            <text:p>19/08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RcB1ZNjvpys" xlink:type="simple">https://www.youtube.com/watch?v=RcB1ZNjvpys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7-31" calcext:value-type="date">
            <text:p>31/07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w6XXvmHAUPo" xlink:type="simple">https://www.youtube.com/watch?v=w6XXvmHAUPo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7-15" calcext:value-type="date">
            <text:p>15/07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B1yb95W1yRk" xlink:type="simple">https://www.youtube.com/watch?v=B1yb95W1yRk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6-17" calcext:value-type="date">
            <text:p>17/06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SGqWowpis6Q" xlink:type="simple">https://www.youtube.com/watch?v=SGqWowpis6Q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5-29" calcext:value-type="date">
            <text:p>29/05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Bs0vbVGNtC8" xlink:type="simple">https://www.youtube.com/watch?v=Bs0vbVGNtC8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5-13" calcext:value-type="date">
            <text:p>13/05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AI0gzIbsbgI" xlink:type="simple">https://www.youtube.com/watch?v=AI0gzIbsbgI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5-08" calcext:value-type="date">
            <text:p>08/05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1Pf1iOE0poY" xlink:type="simple">https://www.youtube.com/watch?v=1Pf1iOE0poY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4-29" calcext:value-type="date">
            <text:p>29/04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GFeSV219Qds" xlink:type="simple">https://www.youtube.com/watch?v=GFeSV219Qds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4-24" calcext:value-type="date">
            <text:p>24/04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AO4rn0EtkZQ" xlink:type="simple">https://www.youtube.com/watch?v=AO4rn0EtkZQ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4-15" calcext:value-type="date" table:number-columns-spanned="1" table:number-rows-spanned="2">
            <text:p>15/04/2025</text:p>
          </table:table-cell>
          <table:table-cell table:style-name="ce8" office:value-type="string" calcext:value-type="string" table:number-columns-spanned="1" table:number-rows-spanned="2">
            <text:p>Vespertino</text:p>
          </table:table-cell>
          <table:table-cell table:style-name="ce8" office:value-type="string" calcext:value-type="string" table:number-columns-spanned="1" table:number-rows-spanned="2">
            <text:p>1ª Turma Recursal</text:p>
          </table:table-cell>
          <table:table-cell table:style-name="ce12" office:value-type="string" calcext:value-type="string">
            <text:p><text:a xlink:href="https://www.youtube.com/watch?v=Ix0TcIkN1o0" xlink:type="simple">https://www.youtube.com/watch?v=Ix0TcIkN1o0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3">
          <table:covered-table-cell table:number-columns-repeated="3" table:style-name="ce5"/>
          <table:table-cell table:style-name="ce12" office:value-type="string" calcext:value-type="string">
            <text:p><text:a xlink:href="https://www.youtube.com/watch?v=9qdaFPbynNk" xlink:type="simple">https://www.youtube.com/watch?v=9qdaFPbynNk</text:a></text:p>
          </table:table-cell>
          <table:covered-table-cell table:style-name="ce5"/>
          <table:table-cell table:number-columns-repeated="1019"/>
        </table:table-row>
        <table:table-row table:style-name="ro3">
          <table:table-cell table:style-name="ce4" office:value-type="date" office:date-value="2025-04-10" calcext:value-type="date">
            <text:p>10/04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9A-lFBnK8_s" xlink:type="simple">https://www.youtube.com/watch?v=9A-lFBnK8_s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4-08" calcext:value-type="date">
            <text:p>08/04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9Ra9UdTIMAM" xlink:type="simple">https://www.youtube.com/watch?v=9Ra9UdTIMAM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3-25" calcext:value-type="date">
            <text:p>25/03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MG8g87ILxs0" xlink:type="simple">https://www.youtube.com/watch?v=MG8g87ILxs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3-13" calcext:value-type="date">
            <text:p>13/03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PMpV9eJWfiM" xlink:type="simple">https://www.youtube.com/watch?v=PMpV9eJWfiM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3-11" calcext:value-type="date" table:number-columns-spanned="1" table:number-rows-spanned="2">
            <text:p>11/03/2025</text:p>
          </table:table-cell>
          <table:table-cell table:style-name="ce8" office:value-type="string" calcext:value-type="string" table:number-columns-spanned="1" table:number-rows-spanned="2">
            <text:p>Vespertino</text:p>
          </table:table-cell>
          <table:table-cell table:style-name="ce8" office:value-type="string" calcext:value-type="string" table:number-columns-spanned="1" table:number-rows-spanned="2">
            <text:p>1ª Turma Recursal</text:p>
          </table:table-cell>
          <table:table-cell table:style-name="ce12" office:value-type="string" calcext:value-type="string">
            <text:p><text:a xlink:href="https://www.youtube.com/watch?v=e_IUBq-F1Wc" xlink:type="simple">https://www.youtube.com/watch?v=e_IUBq-F1Wc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3">
          <table:covered-table-cell table:number-columns-repeated="3" table:style-name="ce5"/>
          <table:table-cell table:style-name="ce12" office:value-type="string" calcext:value-type="string">
            <text:p><text:a xlink:href="https://www.youtube.com/watch?v=yB3G2hUQIcE" xlink:type="simple">https://www.youtube.com/watch?v=yB3G2hUQIcE</text:a></text:p>
          </table:table-cell>
          <table:covered-table-cell table:style-name="ce5"/>
          <table:table-cell table:number-columns-repeated="1019"/>
        </table:table-row>
        <table:table-row table:style-name="ro3">
          <table:table-cell table:style-name="ce4" office:value-type="date" office:date-value="2025-02-25" calcext:value-type="date">
            <text:p>25/02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kxCO0yuBi9I" xlink:type="simple">https://www.youtube.com/watch?v=kxCO0yuBi9I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2-20" calcext:value-type="date">
            <text:p>20/02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aTwZoujRNx8" xlink:type="simple">https://www.youtube.com/watch?v=aTwZoujRNx8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2-18" calcext:value-type="date">
            <text:p>18/02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fJz62YUvKgA" xlink:type="simple">https://www.youtube.com/watch?v=fJz62YUvKgA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2-13" calcext:value-type="date">
            <text:p>13/02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3YOcYwkzu04" xlink:type="simple">https://www.youtube.com/watch?v=3YOcYwkzu04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2-11" calcext:value-type="date" table:number-columns-spanned="1" table:number-rows-spanned="2">
            <text:p>11/02/2025</text:p>
          </table:table-cell>
          <table:table-cell table:style-name="ce8" office:value-type="string" calcext:value-type="string" table:number-columns-spanned="1" table:number-rows-spanned="2">
            <text:p>Vespertino</text:p>
          </table:table-cell>
          <table:table-cell table:style-name="ce8" office:value-type="string" calcext:value-type="string" table:number-columns-spanned="1" table:number-rows-spanned="2">
            <text:p>1ª Turma Recursal</text:p>
          </table:table-cell>
          <table:table-cell table:style-name="ce12" office:value-type="string" calcext:value-type="string">
            <text:p><text:a xlink:href="https://www.youtube.com/watch?v=dJKsnPY5jws" xlink:type="simple">https://www.youtube.com/watch?v=dJKsnPY5jws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3">
          <table:covered-table-cell table:number-columns-repeated="3" table:style-name="ce5"/>
          <table:table-cell table:style-name="ce12" office:value-type="string" calcext:value-type="string">
            <text:p><text:a xlink:href="https://www.youtube.com/watch?v=eiZOSgST0eY" xlink:type="simple">https://www.youtube.com/watch?v=eiZOSgST0eY</text:a></text:p>
          </table:table-cell>
          <table:covered-table-cell table:style-name="ce5"/>
          <table:table-cell table:number-columns-repeated="1019"/>
        </table:table-row>
        <table:table-row table:style-name="ro3">
          <table:table-cell table:style-name="ce4" office:value-type="date" office:date-value="2025-02-06" calcext:value-type="date">
            <text:p>06/02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iQsxA77OB90" xlink:type="simple">https://www.youtube.com/watch?v=iQsxA77OB9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1-30" calcext:value-type="date">
            <text:p>30/01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D6kCMTDdmsI" xlink:type="simple">https://www.youtube.com/watch?v=D6kCMTDdmsI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5-01-28" calcext:value-type="date">
            <text:p>28/01/2025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eq5EMbgN_6g" xlink:type="simple">https://www.youtube.com/watch?v=eq5EMbgN_6g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12-17" calcext:value-type="date">
            <text:p>17/12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XvXq6iqqGAk" xlink:type="simple">https://www.youtube.com/watch?v=XvXq6iqqGAk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12-12" calcext:value-type="date">
            <text:p>12/12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ShFw23gGG_A" xlink:type="simple">https://www.youtube.com/watch?v=ShFw23gGG_A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12-10" calcext:value-type="date">
            <text:p>10/12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FU4HEHohKGM" xlink:type="simple">https://www.youtube.com/watch?v=FU4HEHohKGM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12-03" calcext:value-type="date">
            <text:p>03/12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GG5awX3uMqo" xlink:type="simple">https://www.youtube.com/watch?v=GG5awX3uMqo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11-28" calcext:value-type="date">
            <text:p>28/11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z_50EqDZYYQ" xlink:type="simple">https://www.youtube.com/watch?v=z_50EqDZYYQ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11-26" calcext:value-type="date">
            <text:p>26/11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qT1zhz_lZqc" xlink:type="simple">https://www.youtube.com/watch?v=qT1zhz_lZqc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11-21" calcext:value-type="date">
            <text:p>21/11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xgqN6Xfs7yc" xlink:type="simple">https://www.youtube.com/watch?v=xgqN6Xfs7yc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11-12" calcext:value-type="date">
            <text:p>12/11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-wID81CHCGg" xlink:type="simple">https://www.youtube.com/watch?v=-wID81CHCGg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11-07" calcext:value-type="date">
            <text:p>07/11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podG0vRUt5c" xlink:type="simple">https://www.youtube.com/watch?v=podG0vRUt5c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10-31" calcext:value-type="date">
            <text:p>31/10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O3NfEWVANYc" xlink:type="simple">https://www.youtube.com/watch?v=O3NfEWVANYc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10-29" calcext:value-type="date">
            <text:p>29/10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aUGmrVXzMmY" xlink:type="simple">https://www.youtube.com/watch?v=aUGmrVXzMmY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10-24" calcext:value-type="date">
            <text:p>24/10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ZONuqxdUsl8" xlink:type="simple">https://www.youtube.com/watch?v=ZONuqxdUsl8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10-22" calcext:value-type="date">
            <text:p>22/10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pTur79wN-b8" xlink:type="simple">https://www.youtube.com/watch?v=pTur79wN-b8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10-17" calcext:value-type="date">
            <text:p>17/10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p5mCEJwhekc" xlink:type="simple">https://www.youtube.com/watch?v=p5mCEJwhekc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10-15" calcext:value-type="date" table:number-columns-spanned="1" table:number-rows-spanned="2">
            <text:p>15/10/2024</text:p>
          </table:table-cell>
          <table:table-cell table:style-name="ce8" office:value-type="string" calcext:value-type="string" table:number-columns-spanned="1" table:number-rows-spanned="2">
            <text:p>Vespertino</text:p>
          </table:table-cell>
          <table:table-cell table:style-name="ce8" office:value-type="string" calcext:value-type="string" table:number-columns-spanned="1" table:number-rows-spanned="2">
            <text:p>1ª Turma Recursal</text:p>
          </table:table-cell>
          <table:table-cell table:style-name="ce12" office:value-type="string" calcext:value-type="string">
            <text:p><text:a xlink:href="https://www.youtube.com/watch?v=Czp-CDrkuOk" xlink:type="simple">https://www.youtube.com/watch?v=Czp-CDrkuOk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3">
          <table:covered-table-cell table:number-columns-repeated="3" table:style-name="ce5"/>
          <table:table-cell table:style-name="ce12" office:value-type="string" calcext:value-type="string">
            <text:p><text:a xlink:href="https://www.youtube.com/watch?v=0PQnXfEQB7w" xlink:type="simple">https://www.youtube.com/watch?v=0PQnXfEQB7w</text:a></text:p>
          </table:table-cell>
          <table:covered-table-cell table:style-name="ce5"/>
          <table:table-cell table:number-columns-repeated="1019"/>
        </table:table-row>
        <table:table-row table:style-name="ro3">
          <table:table-cell table:style-name="ce4" office:value-type="date" office:date-value="2024-10-08" calcext:value-type="date" table:number-columns-spanned="1" table:number-rows-spanned="3">
            <text:p>08/10/2024</text:p>
          </table:table-cell>
          <table:table-cell table:style-name="ce8" office:value-type="string" calcext:value-type="string" table:number-columns-spanned="1" table:number-rows-spanned="3">
            <text:p>Vespertino</text:p>
          </table:table-cell>
          <table:table-cell table:style-name="ce8" office:value-type="string" calcext:value-type="string" table:number-columns-spanned="1" table:number-rows-spanned="3">
            <text:p>1ª Turma Recursal</text:p>
          </table:table-cell>
          <table:table-cell table:style-name="ce12" office:value-type="string" calcext:value-type="string">
            <text:p><text:a xlink:href="https://www.youtube.com/watch?v=KBHhk3I_gVQ" xlink:type="simple">https://www.youtube.com/watch?v=KBHhk3I_gVQ</text:a></text:p>
          </table:table-cell>
          <table:table-cell table:style-name="ce8" office:value-type="string" calcext:value-type="string" table:number-columns-spanned="1" table:number-rows-spanned="3">
            <text:p>Sessão Ordinária</text:p>
          </table:table-cell>
          <table:table-cell table:number-columns-repeated="1019"/>
        </table:table-row>
        <table:table-row table:style-name="ro3">
          <table:covered-table-cell table:number-columns-repeated="3" table:style-name="ce6"/>
          <table:table-cell table:style-name="ce12" office:value-type="string" calcext:value-type="string">
            <text:p><text:a xlink:href="https://www.youtube.com/watch?v=gN61jJ8a6kE" xlink:type="simple">https://www.youtube.com/watch?v=gN61jJ8a6kE</text:a></text:p>
          </table:table-cell>
          <table:covered-table-cell table:style-name="ce6"/>
          <table:table-cell table:number-columns-repeated="1019"/>
        </table:table-row>
        <table:table-row table:style-name="ro3">
          <table:covered-table-cell table:number-columns-repeated="3" table:style-name="ce5"/>
          <table:table-cell table:style-name="ce12" office:value-type="string" calcext:value-type="string">
            <text:p><text:a xlink:href="https://www.youtube.com/watch?v=4_UcKmA_KyY" xlink:type="simple">https://www.youtube.com/watch?v=4_UcKmA_KyY</text:a></text:p>
          </table:table-cell>
          <table:covered-table-cell table:style-name="ce5"/>
          <table:table-cell table:number-columns-repeated="1019"/>
        </table:table-row>
        <table:table-row table:style-name="ro3">
          <table:table-cell table:style-name="ce4" office:value-type="date" office:date-value="2024-10-03" calcext:value-type="date">
            <text:p>03/10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WK5DtGO2pHE" xlink:type="simple">https://www.youtube.com/watch?v=WK5DtGO2pHE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10-01" calcext:value-type="date">
            <text:p>01/10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WAiAh73yKj0" xlink:type="simple">https://www.youtube.com/watch?v=WAiAh73yKj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9-26" calcext:value-type="date">
            <text:p>26/09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xIRaD0ayxl4" xlink:type="simple">https://www.youtube.com/watch?v=xIRaD0ayxl4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9-24" calcext:value-type="date">
            <text:p>24/09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MzjyNiVw55U" xlink:type="simple">https://www.youtube.com/watch?v=MzjyNiVw55U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9-19" calcext:value-type="date">
            <text:p>19/09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3oc6soS32_U" xlink:type="simple">https://www.youtube.com/watch?v=3oc6soS32_U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8-29" calcext:value-type="date">
            <text:p>29/08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xyJPG2n3Vx4" xlink:type="simple">https://www.youtube.com/watch?v=xyJPG2n3Vx4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8-27" calcext:value-type="date" table:number-columns-spanned="1" table:number-rows-spanned="2">
            <text:p>27/08/2024</text:p>
          </table:table-cell>
          <table:table-cell table:style-name="ce8" office:value-type="string" calcext:value-type="string" table:number-columns-spanned="1" table:number-rows-spanned="2">
            <text:p>Vespertino</text:p>
          </table:table-cell>
          <table:table-cell table:style-name="ce8" office:value-type="string" calcext:value-type="string" table:number-columns-spanned="1" table:number-rows-spanned="2">
            <text:p>1ª Turma Recursal</text:p>
          </table:table-cell>
          <table:table-cell table:style-name="ce12" office:value-type="string" calcext:value-type="string">
            <text:p><text:a xlink:href="https://www.youtube.com/watch?v=mLOGAH7XY-M" xlink:type="simple">https://www.youtube.com/watch?v=mLOGAH7XY-M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3">
          <table:covered-table-cell table:number-columns-repeated="3" table:style-name="ce5"/>
          <table:table-cell table:style-name="ce12" office:value-type="string" calcext:value-type="string">
            <text:p><text:a xlink:href="https://www.youtube.com/watch?v=OLbGoBjXOgg" xlink:type="simple">https://www.youtube.com/watch?v=OLbGoBjXOgg</text:a></text:p>
          </table:table-cell>
          <table:covered-table-cell table:style-name="ce5"/>
          <table:table-cell table:number-columns-repeated="1019"/>
        </table:table-row>
        <table:table-row table:style-name="ro3">
          <table:table-cell table:style-name="ce4" office:value-type="date" office:date-value="2024-08-22" calcext:value-type="date">
            <text:p>22/08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6w2RTOMZmxk" xlink:type="simple">https://www.youtube.com/watch?v=6w2RTOMZmxk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8-20" calcext:value-type="date">
            <text:p>20/08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2TsAxuwb7hg" xlink:type="simple">https://www.youtube.com/watch?v=2TsAxuwb7hg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8-15" calcext:value-type="date">
            <text:p>15/08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tyP_zM4E5bA" xlink:type="simple">https://www.youtube.com/watch?v=tyP_zM4E5bA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8-13" calcext:value-type="date">
            <text:p>13/08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YwZ8eBfd_YU" xlink:type="simple">https://www.youtube.com/watch?v=YwZ8eBfd_YU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8-08" calcext:value-type="date">
            <text:p>08/08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GwpbKuz87dw" xlink:type="simple">https://www.youtube.com/watch?v=GwpbKuz87dw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8-06" calcext:value-type="date">
            <text:p>06/08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assgCxgvEcU" xlink:type="simple">https://www.youtube.com/watch?v=assgCxgvEcU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8-01" calcext:value-type="date">
            <text:p>01/08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9MDgwKxBlaA" xlink:type="simple">https://www.youtube.com/watch?v=9MDgwKxBlaA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7-30" calcext:value-type="date">
            <text:p>30/07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Y1f0tGqQY7I" xlink:type="simple">https://www.youtube.com/watch?v=Y1f0tGqQY7I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7-25" calcext:value-type="date">
            <text:p>25/07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lA91ZO-dWRY" xlink:type="simple">https://www.youtube.com/watch?v=lA91ZO-dWRY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7-23" calcext:value-type="date">
            <text:p>23/07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OnOTPbhNx0I" xlink:type="simple">https://www.youtube.com/watch?v=OnOTPbhNx0I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7-18" calcext:value-type="date">
            <text:p>18/07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S71fJuFss24" xlink:type="simple">https://www.youtube.com/watch?v=S71fJuFss24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7-16" calcext:value-type="date">
            <text:p>16/07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0Lz8LIz-GJ0" xlink:type="simple">https://www.youtube.com/watch?v=0Lz8LIz-GJ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7-09" calcext:value-type="date">
            <text:p>09/07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JaXTEa3oB9Y" xlink:type="simple">https://www.youtube.com/watch?v=JaXTEa3oB9Y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7-04" calcext:value-type="date">
            <text:p>04/07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lsDDlF1E1EM" xlink:type="simple">https://www.youtube.com/watch?v=lsDDlF1E1EM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6-18" calcext:value-type="date">
            <text:p>18/06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Reo2VtywWps" xlink:type="simple">https://www.youtube.com/watch?v=Reo2VtywWps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6-13" calcext:value-type="date">
            <text:p>13/06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rzvLFFpOXFU" xlink:type="simple">https://www.youtube.com/watch?v=rzvLFFpOXFU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6-11" calcext:value-type="date">
            <text:p>11/06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f1HrTMXEy9w" xlink:type="simple">https://www.youtube.com/watch?v=f1HrTMXEy9w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6-06" calcext:value-type="date">
            <text:p>06/06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wauHkCE_LDw" xlink:type="simple">https://www.youtube.com/watch?v=wauHkCE_LDw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6-04" calcext:value-type="date">
            <text:p>04/06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_EQxzINU3T4" xlink:type="simple">https://www.youtube.com/watch?v=_EQxzINU3T4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5-21" calcext:value-type="date">
            <text:p>21/05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zveVpAWy1Kg" xlink:type="simple">https://www.youtube.com/watch?v=zveVpAWy1Kg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5-16" calcext:value-type="date" table:number-columns-spanned="1" table:number-rows-spanned="2">
            <text:p>16/05/2024</text:p>
          </table:table-cell>
          <table:table-cell table:style-name="ce8" office:value-type="string" calcext:value-type="string" table:number-columns-spanned="1" table:number-rows-spanned="2">
            <text:p>Vespertino</text:p>
          </table:table-cell>
          <table:table-cell table:style-name="ce8" office:value-type="string" calcext:value-type="string" table:number-columns-spanned="1" table:number-rows-spanned="2">
            <text:p>1ª Turma Recursal</text:p>
          </table:table-cell>
          <table:table-cell table:style-name="ce12" office:value-type="string" calcext:value-type="string">
            <text:p><text:a xlink:href="https://www.youtube.com/watch?v=lHPN4_Se-qg" xlink:type="simple">https://www.youtube.com/watch?v=lHPN4_Se-qg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3">
          <table:covered-table-cell table:number-columns-repeated="3" table:style-name="ce5"/>
          <table:table-cell table:style-name="ce12" office:value-type="string" calcext:value-type="string">
            <text:p><text:a xlink:href="https://www.youtube.com/watch?v=Aaf6U51DSCg" xlink:type="simple">https://www.youtube.com/watch?v=Aaf6U51DSCg</text:a></text:p>
          </table:table-cell>
          <table:covered-table-cell table:style-name="ce5"/>
          <table:table-cell table:number-columns-repeated="1019"/>
        </table:table-row>
        <table:table-row table:style-name="ro3">
          <table:table-cell table:style-name="ce4" office:value-type="date" office:date-value="2024-05-14" calcext:value-type="date">
            <text:p>14/05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NexKn4LqPFc" xlink:type="simple">https://www.youtube.com/watch?v=NexKn4LqPFc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5-09" calcext:value-type="date">
            <text:p>09/05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m-98Z0YWUO4" xlink:type="simple">https://www.youtube.com/watch?v=m-98Z0YWUO4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5-07" calcext:value-type="date">
            <text:p>07/05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d2PmbdB16LA" xlink:type="simple">https://www.youtube.com/watch?v=d2PmbdB16LA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5-02" calcext:value-type="date">
            <text:p>02/05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u9f7gXGIkVY" xlink:type="simple">https://www.youtube.com/watch?v=u9f7gXGIkVY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4-30" calcext:value-type="date">
            <text:p>30/04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_OB5WHrsPFU" xlink:type="simple">https://www.youtube.com/watch?v=_OB5WHrsPFU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4-25" calcext:value-type="date">
            <text:p>25/04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X3OrOJNhSEE" xlink:type="simple">https://www.youtube.com/watch?v=X3OrOJNhSEE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4-23" calcext:value-type="date">
            <text:p>23/04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lMQipUCYxR4" xlink:type="simple">https://www.youtube.com/watch?v=lMQipUCYxR4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4-18" calcext:value-type="date">
            <text:p>18/04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O5boaO21SJQ" xlink:type="simple">https://www.youtube.com/watch?v=O5boaO21SJQ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4-16" calcext:value-type="date">
            <text:p>16/04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BtOV81avsTw" xlink:type="simple">https://www.youtube.com/watch?v=BtOV81avsTw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4-11" calcext:value-type="date">
            <text:p>11/04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Dp1iC2z6qQs" xlink:type="simple">https://www.youtube.com/watch?v=Dp1iC2z6qQs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4-09" calcext:value-type="date">
            <text:p>09/04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8zNThyNZnT0" xlink:type="simple">https://www.youtube.com/watch?v=8zNThyNZnT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4-04" calcext:value-type="date">
            <text:p>04/04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KEU5ndCfvTg" xlink:type="simple">https://www.youtube.com/watch?v=KEU5ndCfvTg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4-02" calcext:value-type="date">
            <text:p>02/04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9yisO3kZljU" xlink:type="simple">https://www.youtube.com/watch?v=9yisO3kZljU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3-26" calcext:value-type="date">
            <text:p>26/03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f73TIcCWCcE" xlink:type="simple">https://www.youtube.com/watch?v=f73TIcCWCcE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3-21" calcext:value-type="date">
            <text:p>21/03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BU4rc-aQkTk" xlink:type="simple">https://www.youtube.com/watch?v=BU4rc-aQkTk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3-19" calcext:value-type="date">
            <text:p>19/03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U6xN8atOn0g" xlink:type="simple">https://www.youtube.com/watch?v=U6xN8atOn0g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3-14" calcext:value-type="date">
            <text:p>14/03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28s5cKC_NJs" xlink:type="simple">https://www.youtube.com/watch?v=28s5cKC_NJs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3-12" calcext:value-type="date">
            <text:p>12/03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qms20y-OeRk" xlink:type="simple">https://www.youtube.com/watch?v=qms20y-OeRk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3-07" calcext:value-type="date">
            <text:p>07/03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5ap-EtMdjjU" xlink:type="simple">https://www.youtube.com/watch?v=5ap-EtMdjjU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3-05" calcext:value-type="date">
            <text:p>05/03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AUJY8sEjh3k" xlink:type="simple">https://www.youtube.com/watch?v=AUJY8sEjh3k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2-29" calcext:value-type="date">
            <text:p>29/02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8aeVZqnLuVc" xlink:type="simple">https://www.youtube.com/watch?v=8aeVZqnLuVc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2-27" calcext:value-type="date">
            <text:p>27/02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9lKWZYkVrXQ" xlink:type="simple">https://www.youtube.com/watch?v=9lKWZYkVrXQ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2-22" calcext:value-type="date">
            <text:p>22/02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nYN5JqW7O00" xlink:type="simple">https://www.youtube.com/watch?v=nYN5JqW7O0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2-20" calcext:value-type="date">
            <text:p>20/02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U6hIeHKVoNE" xlink:type="simple">https://www.youtube.com/watch?v=U6hIeHKVoNE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2-01" calcext:value-type="date">
            <text:p>01/02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nBT_GGEdKiM" xlink:type="simple">https://www.youtube.com/watch?v=nBT_GGEdKiM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1-30" calcext:value-type="date">
            <text:p>30/01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wz-9MPCrhGs" xlink:type="simple">https://www.youtube.com/watch?v=wz-9MPCrhGs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1-25" calcext:value-type="date">
            <text:p>25/01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pa5MiVzbYAE" xlink:type="simple">https://www.youtube.com/watch?v=pa5MiVzbYAE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4-01-23" calcext:value-type="date">
            <text:p>23/01/2024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TmnPJovEutk" xlink:type="simple">https://www.youtube.com/watch?v=TmnPJovEutk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12-19" calcext:value-type="date">
            <text:p>19/12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CMyL0ljxnD8" xlink:type="simple">https://www.youtube.com/watch?v=CMyL0ljxnD8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12-14" calcext:value-type="date">
            <text:p>14/12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Q-nNY2xRIfU" xlink:type="simple">https://www.youtube.com/watch?v=Q-nNY2xRIfU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12-12" calcext:value-type="date">
            <text:p>12/12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RAg2AYOwzc8" xlink:type="simple">https://www.youtube.com/watch?v=RAg2AYOwzc8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12-07" calcext:value-type="date">
            <text:p>07/12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uICLSRc6FZQ" xlink:type="simple">https://www.youtube.com/watch?v=uICLSRc6FZQ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12-05" calcext:value-type="date">
            <text:p>05/12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hWitHvfzPjY" xlink:type="simple">https://www.youtube.com/watch?v=hWitHvfzPjY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11-23" calcext:value-type="date">
            <text:p>23/11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_ZTviEIfyiY" xlink:type="simple">https://www.youtube.com/watch?v=_ZTviEIfyiY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11-21" calcext:value-type="date">
            <text:p>21/11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TMavYar-8pk" xlink:type="simple">https://www.youtube.com/watch?v=TMavYar-8pk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11-16" calcext:value-type="date">
            <text:p>16/11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HekK2uUOba8" xlink:type="simple">https://www.youtube.com/watch?v=HekK2uUOba8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11-14" calcext:value-type="date">
            <text:p>14/11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ANKNJtMCl8E" xlink:type="simple">https://www.youtube.com/watch?v=ANKNJtMCl8E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11-09" calcext:value-type="date">
            <text:p>09/11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Qz6Pi-TX8X4" xlink:type="simple">https://www.youtube.com/watch?v=Qz6Pi-TX8X4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11-07" calcext:value-type="date">
            <text:p>07/11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ebLBdynuofE" xlink:type="simple">https://www.youtube.com/watch?v=ebLBdynuofE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10-31" calcext:value-type="date">
            <text:p>31/10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msqV2o95QRQ" xlink:type="simple">https://www.youtube.com/watch?v=msqV2o95QRQ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10-26" calcext:value-type="date">
            <text:p>26/10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Ehd2kQiEoYE" xlink:type="simple">https://www.youtube.com/watch?v=Ehd2kQiEoYE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10-24" calcext:value-type="date">
            <text:p>24/10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DIySKUaSADI" xlink:type="simple">https://www.youtube.com/watch?v=DIySKUaSADI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10-19" calcext:value-type="date">
            <text:p>19/10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4D0AeFKAbWc" xlink:type="simple">https://www.youtube.com/watch?v=4D0AeFKAbWc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10-17" calcext:value-type="date">
            <text:p>17/10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QlJnk1AbOdk" xlink:type="simple">https://www.youtube.com/watch?v=QlJnk1AbOdk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10-05" calcext:value-type="date">
            <text:p>05/10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C8lY8Lpdg8s" xlink:type="simple">https://www.youtube.com/watch?v=C8lY8Lpdg8s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10-03" calcext:value-type="date">
            <text:p>03/10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nVFi67IETJw" xlink:type="simple">https://www.youtube.com/watch?v=nVFi67IETJw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9-28" calcext:value-type="date">
            <text:p>28/09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80BYdOIDbM0" xlink:type="simple">https://www.youtube.com/watch?v=80BYdOIDbM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9-21" calcext:value-type="date">
            <text:p>21/09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O5g1dZ9J7Vg" xlink:type="simple">https://www.youtube.com/watch?v=O5g1dZ9J7Vg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9-19" calcext:value-type="date">
            <text:p>19/09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phD4yJIQsWU" xlink:type="simple">https://www.youtube.com/watch?v=phD4yJIQsWU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9-14" calcext:value-type="date">
            <text:p>14/09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0MEjmVvI3bI" xlink:type="simple">https://www.youtube.com/watch?v=0MEjmVvI3bI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9-05" calcext:value-type="date">
            <text:p>05/09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9nbTY3JuW-8" xlink:type="simple">https://www.youtube.com/watch?v=9nbTY3JuW-8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8-31" calcext:value-type="date">
            <text:p>31/08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qR1nl9t05S0" xlink:type="simple">https://www.youtube.com/watch?v=qR1nl9t05S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8-29" calcext:value-type="date">
            <text:p>29/08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iSMhdYtkbJc" xlink:type="simple">https://www.youtube.com/watch?v=iSMhdYtkbJc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8-24" calcext:value-type="date">
            <text:p>24/08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Laop40PlhQ0" xlink:type="simple">https://www.youtube.com/watch?v=Laop40PlhQ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8-22" calcext:value-type="date">
            <text:p>22/08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fleWJrSbXj4" xlink:type="simple">https://www.youtube.com/watch?v=fleWJrSbXj4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8-17" calcext:value-type="date">
            <text:p>17/08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aVJv382w9bk" xlink:type="simple">https://www.youtube.com/watch?v=aVJv382w9bk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8-15" calcext:value-type="date" table:number-columns-spanned="1" table:number-rows-spanned="2">
            <text:p>15/08/2023</text:p>
          </table:table-cell>
          <table:table-cell table:style-name="ce8" office:value-type="string" calcext:value-type="string" table:number-columns-spanned="1" table:number-rows-spanned="2">
            <text:p>Vespertino</text:p>
          </table:table-cell>
          <table:table-cell table:style-name="ce8" office:value-type="string" calcext:value-type="string" table:number-columns-spanned="1" table:number-rows-spanned="2">
            <text:p>1ª Turma Recursal</text:p>
          </table:table-cell>
          <table:table-cell table:style-name="ce12" office:value-type="string" calcext:value-type="string">
            <text:p><text:a xlink:href="https://www.youtube.com/watch?v=PVwE4Fpbq_A" xlink:type="simple">https://www.youtube.com/watch?v=PVwE4Fpbq_A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3">
          <table:covered-table-cell table:number-columns-repeated="3" table:style-name="ce5"/>
          <table:table-cell table:style-name="ce12" office:value-type="string" calcext:value-type="string">
            <text:p><text:a xlink:href="https://www.youtube.com/watch?v=76vpECkjhKs" xlink:type="simple">https://www.youtube.com/watch?v=76vpECkjhKs</text:a></text:p>
          </table:table-cell>
          <table:covered-table-cell table:style-name="ce5"/>
          <table:table-cell table:number-columns-repeated="1019"/>
        </table:table-row>
        <table:table-row table:style-name="ro3">
          <table:table-cell table:style-name="ce4" office:value-type="date" office:date-value="2023-08-08" calcext:value-type="date">
            <text:p>08/08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ctXRV-6GfrE" xlink:type="simple">https://www.youtube.com/watch?v=ctXRV-6GfrE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8-01" calcext:value-type="date">
            <text:p>01/08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g4LLXCgGLjM" xlink:type="simple">https://www.youtube.com/watch?v=g4LLXCgGLjM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7-27" calcext:value-type="date">
            <text:p>27/07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-ac8v3gWPuo" xlink:type="simple">https://www.youtube.com/watch?v=-ac8v3gWPuo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7-25" calcext:value-type="date">
            <text:p>25/07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TzXyRdKMFEE" xlink:type="simple">https://www.youtube.com/watch?v=TzXyRdKMFEE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7-20" calcext:value-type="date">
            <text:p>20/07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ChmqG_DXjS8" xlink:type="simple">https://www.youtube.com/watch?v=ChmqG_DXjS8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7-18" calcext:value-type="date">
            <text:p>18/07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FZamIFZkICs" xlink:type="simple">https://www.youtube.com/watch?v=FZamIFZkICs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7-13" calcext:value-type="date">
            <text:p>13/07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6yX6xMASvfE" xlink:type="simple">https://www.youtube.com/watch?v=6yX6xMASvfE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7-11" calcext:value-type="date">
            <text:p>11/07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9SGIrF3pIAI" xlink:type="simple">https://www.youtube.com/watch?v=9SGIrF3pIAI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7-06" calcext:value-type="date">
            <text:p>06/07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TM9tJHEv5Cc" xlink:type="simple">https://www.youtube.com/watch?v=TM9tJHEv5Cc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7-04" calcext:value-type="date">
            <text:p>04/07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LxuZfP6mzpU" xlink:type="simple">https://www.youtube.com/watch?v=LxuZfP6mzpU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6-29" calcext:value-type="date">
            <text:p>29/06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GowWZfFbgoQ" xlink:type="simple">https://www.youtube.com/watch?v=GowWZfFbgoQ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6-27" calcext:value-type="date">
            <text:p>27/06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dUstk1abg_0" xlink:type="simple">https://www.youtube.com/watch?v=dUstk1abg_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6-20" calcext:value-type="date">
            <text:p>20/06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D2HGGvXhhlE" xlink:type="simple">https://www.youtube.com/watch?v=D2HGGvXhhlE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6-15" calcext:value-type="date">
            <text:p>15/06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Ay4QgOInGkM" xlink:type="simple">https://www.youtube.com/watch?v=Ay4QgOInGkM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6-13" calcext:value-type="date">
            <text:p>13/06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TyTWB9wt0Gw" xlink:type="simple">https://www.youtube.com/watch?v=TyTWB9wt0Gw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6-06" calcext:value-type="date">
            <text:p>06/06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YP_sICTmxiQ" xlink:type="simple">https://www.youtube.com/watch?v=YP_sICTmxiQ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6-01" calcext:value-type="date">
            <text:p>01/06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7yiUmRh4WA4" xlink:type="simple">https://www.youtube.com/watch?v=7yiUmRh4WA4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5-30" calcext:value-type="date">
            <text:p>30/05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gEiWjFOttCI" xlink:type="simple">https://www.youtube.com/watch?v=gEiWjFOttCI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5-25" calcext:value-type="date">
            <text:p>25/05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WR3ShbF346A" xlink:type="simple">https://www.youtube.com/watch?v=WR3ShbF346A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5-23" calcext:value-type="date">
            <text:p>23/05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KOCyV5JB_Nw" xlink:type="simple">https://www.youtube.com/watch?v=KOCyV5JB_Nw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5-11" calcext:value-type="date">
            <text:p>11/05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LpTSsM7O2K4" xlink:type="simple">https://www.youtube.com/watch?v=LpTSsM7O2K4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5-09" calcext:value-type="date">
            <text:p>09/05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8rlJZVzoMmI" xlink:type="simple">https://www.youtube.com/watch?v=8rlJZVzoMmI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5-04" calcext:value-type="date">
            <text:p>04/05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Xjo8GagJ-m0" xlink:type="simple">https://www.youtube.com/watch?v=Xjo8GagJ-m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4-27" calcext:value-type="date">
            <text:p>27/04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o1VobKRdKPI" xlink:type="simple">https://www.youtube.com/watch?v=o1VobKRdKPI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4-25" calcext:value-type="date">
            <text:p>25/04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oFXbeL_WVkQ" xlink:type="simple">https://www.youtube.com/watch?v=oFXbeL_WVkQ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4-20" calcext:value-type="date">
            <text:p>20/04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1IiKAZiNkSo" xlink:type="simple">https://www.youtube.com/watch?v=1IiKAZiNkSo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4-18" calcext:value-type="date">
            <text:p>18/04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3rQOV1NPszg" xlink:type="simple">https://www.youtube.com/watch?v=3rQOV1NPszg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4-11" calcext:value-type="date">
            <text:p>11/04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jSvl3fyMEZk" xlink:type="simple">https://www.youtube.com/watch?v=jSvl3fyMEZk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4-04" calcext:value-type="date">
            <text:p>04/04/2023</text:p>
          </table:table-cell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tNjBy1ikbqs" xlink:type="simple">https://www.youtube.com/watch?v=tNjBy1ikbqs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3-27" calcext:value-type="date" table:number-columns-spanned="1" table:number-rows-spanned="2">
            <text:p>27/03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CN8LXT00CDU" xlink:type="simple">https://www.youtube.com/watch?v=CN8LXT00CDU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NS4OCNT5bp4" xlink:type="simple">https://www.youtube.com/watch?v=NS4OCNT5bp4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3-20" calcext:value-type="date" table:number-columns-spanned="1" table:number-rows-spanned="2">
            <text:p>20/03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qDUnvkgO0Bw" xlink:type="simple">https://www.youtube.com/watch?v=qDUnvkgO0Bw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gyF6F4zGVzk" xlink:type="simple">https://www.youtube.com/watch?v=gyF6F4zGVzk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3-13" calcext:value-type="date" table:number-columns-spanned="1" table:number-rows-spanned="2">
            <text:p>13/03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wsynMmqXDCo" xlink:type="simple">https://www.youtube.com/watch?v=wsynMmqXDCo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2DAljl3KoM4" xlink:type="simple">https://www.youtube.com/watch?v=2DAljl3KoM4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3-06" calcext:value-type="date" table:number-columns-spanned="1" table:number-rows-spanned="2">
            <text:p>06/03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iUqXVq_Tf60" xlink:type="simple">https://www.youtube.com/watch?v=iUqXVq_Tf6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CljcGaWPBys" xlink:type="simple">https://www.youtube.com/watch?v=CljcGaWPBys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2-27" calcext:value-type="date" table:number-columns-spanned="1" table:number-rows-spanned="2">
            <text:p>27/02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K413ljo7ChM" xlink:type="simple">https://www.youtube.com/watch?v=K413ljo7ChM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D4kAc-kPevI" xlink:type="simple">https://www.youtube.com/watch?v=D4kAc-kPevI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2-13" calcext:value-type="date" table:number-columns-spanned="1" table:number-rows-spanned="2">
            <text:p>13/02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cph0mBYNEIY" xlink:type="simple">https://www.youtube.com/watch?v=cph0mBYNEIY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a-vDJChPurg" xlink:type="simple">https://www.youtube.com/watch?v=a-vDJChPurg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2-06" calcext:value-type="date" table:number-columns-spanned="1" table:number-rows-spanned="2">
            <text:p>06/02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T2IqIghaEas" xlink:type="simple">https://www.youtube.com/watch?v=T2IqIghaEas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o6o27jbAeOA" xlink:type="simple">https://www.youtube.com/watch?v=o6o27jbAeOA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1-30" calcext:value-type="date" table:number-columns-spanned="1" table:number-rows-spanned="2">
            <text:p>30/01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ZmFONOkbGJs" xlink:type="simple">https://www.youtube.com/watch?v=ZmFONOkbGJs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Kbknu877IiE" xlink:type="simple">https://www.youtube.com/watch?v=Kbknu877IiE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3-01-23" calcext:value-type="date" table:number-columns-spanned="1" table:number-rows-spanned="2">
            <text:p>23/01/2023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Revrppgn63s" xlink:type="simple">https://www.youtube.com/watch?v=Revrppgn63s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aO8GzVCSFi8" xlink:type="simple">https://www.youtube.com/watch?v=aO8GzVCSFi8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12-19" calcext:value-type="date" table:number-columns-spanned="1" table:number-rows-spanned="3">
            <text:p>19/12/2022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xUrlwQFAf6g" xlink:type="simple">https://www.youtube.com/watch?v=xUrlwQFAf6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6"/>
          <table:table-cell table:style-name="ce8" office:value-type="string" calcext:value-type="string" table:number-columns-spanned="1" table:number-rows-spanned="2">
            <text:p>Matutino</text:p>
          </table:table-cell>
          <table:table-cell table:style-name="ce8" office:value-type="string" calcext:value-type="string" table:number-columns-spanned="1" table:number-rows-spanned="2">
            <text:p>1ª Turma Recursal</text:p>
          </table:table-cell>
          <table:table-cell table:style-name="ce12" office:value-type="string" calcext:value-type="string">
            <text:p><text:a xlink:href="https://www.youtube.com/watch?v=MKY36Z_11Ww" xlink:type="simple">https://www.youtube.com/watch?v=MKY36Z_11Ww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3">
          <table:covered-table-cell table:number-columns-repeated="3" table:style-name="ce5"/>
          <table:table-cell table:style-name="ce12" office:value-type="string" calcext:value-type="string">
            <text:p><text:a xlink:href="https://www.youtube.com/watch?v=9LZpFrzNGOM" xlink:type="simple">https://www.youtube.com/watch?v=9LZpFrzNGOM</text:a></text:p>
          </table:table-cell>
          <table:covered-table-cell table:style-name="ce5"/>
          <table:table-cell table:number-columns-repeated="1019"/>
        </table:table-row>
        <table:table-row table:style-name="ro3">
          <table:table-cell table:style-name="ce4" office:value-type="date" office:date-value="2022-12-12" calcext:value-type="date" table:number-columns-spanned="1" table:number-rows-spanned="2">
            <text:p>12/12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rbWSmbMaf4c" xlink:type="simple">https://www.youtube.com/watch?v=rbWSmbMaf4c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DZ8gdH3-uB0" xlink:type="simple">https://www.youtube.com/watch?v=DZ8gdH3-uB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12-05" calcext:value-type="date">
            <text:p>05/12/2022</text:p>
          </table:table-cell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koTnN8AJKJg" xlink:type="simple">https://www.youtube.com/watch?v=koTnN8AJKJg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11-07" calcext:value-type="date" table:number-columns-spanned="1" table:number-rows-spanned="2">
            <text:p>07/11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cCWzg2QsEE4" xlink:type="simple">https://www.youtube.com/watch?v=cCWzg2QsEE4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usjH75xAfcI" xlink:type="simple">https://www.youtube.com/watch?v=usjH75xAfcI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10-31" calcext:value-type="date" table:number-columns-spanned="1" table:number-rows-spanned="2">
            <text:p>31/10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PNebFWR2JPI" xlink:type="simple">https://www.youtube.com/watch?v=PNebFWR2JPI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B2D7BjuSIIo" xlink:type="simple">https://www.youtube.com/watch?v=B2D7BjuSIIo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10-24" calcext:value-type="date" table:number-columns-spanned="1" table:number-rows-spanned="2">
            <text:p>24/10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5_4CiC9SXgQ" xlink:type="simple">https://www.youtube.com/watch?v=5_4CiC9SXgQ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W6o9kLT4bQc" xlink:type="simple">https://www.youtube.com/watch?v=W6o9kLT4bQc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10-17" calcext:value-type="date" table:number-columns-spanned="1" table:number-rows-spanned="2">
            <text:p>17/10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Qfb1qmpKIb8" xlink:type="simple">https://www.youtube.com/watch?v=Qfb1qmpKIb8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h58Qfm5PT0w" xlink:type="simple">https://www.youtube.com/watch?v=h58Qfm5PT0w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10-10" calcext:value-type="date" table:number-columns-spanned="1" table:number-rows-spanned="2">
            <text:p>10/10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HhTfEYF-aqU" xlink:type="simple">https://www.youtube.com/watch?v=HhTfEYF-aqU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Qa2-t6_U2DU" xlink:type="simple">https://www.youtube.com/watch?v=Qa2-t6_U2DU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10-03" calcext:value-type="date" table:number-columns-spanned="1" table:number-rows-spanned="2">
            <text:p>03/10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bGwQhyrwIKk" xlink:type="simple">https://www.youtube.com/watch?v=bGwQhyrwIKk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dXMKpQ9A4dg" xlink:type="simple">https://www.youtube.com/watch?v=dXMKpQ9A4dg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09-26" calcext:value-type="date" table:number-columns-spanned="1" table:number-rows-spanned="2">
            <text:p>26/09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KE3V8yqkbh0" xlink:type="simple">https://www.youtube.com/watch?v=KE3V8yqkbh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I9zrevtpxWY" xlink:type="simple">https://www.youtube.com/watch?v=I9zrevtpxWY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09-19" calcext:value-type="date" table:number-columns-spanned="1" table:number-rows-spanned="2">
            <text:p>19/09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U1z65mhRSQc" xlink:type="simple">https://www.youtube.com/watch?v=U1z65mhRSQc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Njw6poehSjw" xlink:type="simple">https://www.youtube.com/watch?v=Njw6poehSjw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09-12" calcext:value-type="date" table:number-columns-spanned="1" table:number-rows-spanned="2">
            <text:p>12/09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T68huYyNINc" xlink:type="simple">https://www.youtube.com/watch?v=T68huYyNINc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wz_CDYZseg0" xlink:type="simple">https://www.youtube.com/watch?v=wz_CDYZseg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09-05" calcext:value-type="date" table:number-columns-spanned="1" table:number-rows-spanned="2">
            <text:p>05/09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6iaue1YBit8" xlink:type="simple">https://www.youtube.com/watch?v=6iaue1YBit8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8NnqWmhH6tE" xlink:type="simple">https://www.youtube.com/watch?v=8NnqWmhH6tE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08-29" calcext:value-type="date" table:number-columns-spanned="1" table:number-rows-spanned="2">
            <text:p>29/08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4" office:value-type="string" calcext:value-type="string">
            <text:p><text:a xlink:href="https://www.youtube.com/watch?v=ZKr6F6zgSKQ" xlink:type="simple">https://www.youtube.com/watch?v=ZKr6F6zgSKQ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q2BFUDprNNg" xlink:type="simple">https://www.youtube.com/watch?v=q2BFUDprNNg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08-22" calcext:value-type="date" table:number-columns-spanned="1" table:number-rows-spanned="2">
            <text:p>22/08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4" office:value-type="string" calcext:value-type="string">
            <text:p><text:a xlink:href="https://www.youtube.com/watch?v=fpInImF0KeY" xlink:type="simple">https://www.youtube.com/watch?v=fpInImF0KeY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4" office:value-type="string" calcext:value-type="string">
            <text:p><text:a xlink:href="https://www.youtube.com/watch?v=2VO3Rq1Y0qI" xlink:type="simple">https://www.youtube.com/watch?v=2VO3Rq1Y0qI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08-15" calcext:value-type="date" table:number-columns-spanned="1" table:number-rows-spanned="2">
            <text:p>15/08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4" office:value-type="string" calcext:value-type="string">
            <text:p><text:a xlink:href="https://www.youtube.com/watch?v=OGd0CfrlH64" xlink:type="simple">https://www.youtube.com/watch?v=OGd0CfrlH64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4" office:value-type="string" calcext:value-type="string">
            <text:p><text:a xlink:href="https://www.youtube.com/watch?v=dhSQbodA7hQ" xlink:type="simple">https://www.youtube.com/watch?v=dhSQbodA7hQ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08-08" calcext:value-type="date" table:number-columns-spanned="1" table:number-rows-spanned="2">
            <text:p>08/08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UL92xkwbRz4" xlink:type="simple">https://www.youtube.com/watch?v=UL92xkwbRz4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4" office:value-type="string" calcext:value-type="string">
            <text:p><text:a xlink:href="https://www.youtube.com/watch?v=ZeggGwR0j2E" xlink:type="simple">https://www.youtube.com/watch?v=ZeggGwR0j2E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08-01" calcext:value-type="date" table:number-columns-spanned="1" table:number-rows-spanned="2">
            <text:p>01/08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4" office:value-type="string" calcext:value-type="string">
            <text:p><text:a xlink:href="https://www.youtube.com/watch?v=kWlTkB98K7U" xlink:type="simple">https://www.youtube.com/watch?v=kWlTkB98K7U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4" office:value-type="string" calcext:value-type="string">
            <text:p><text:a xlink:href="https://www.youtube.com/watch?v=XBtszqMJLLM" xlink:type="simple">https://www.youtube.com/watch?v=XBtszqMJLLM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07-25" calcext:value-type="date" table:number-columns-spanned="1" table:number-rows-spanned="2">
            <text:p>25/07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4" office:value-type="string" calcext:value-type="string">
            <text:p><text:a xlink:href="https://www.youtube.com/watch?v=NfMAqR9cEok" xlink:type="simple">https://www.youtube.com/watch?v=NfMAqR9cEok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4" office:value-type="string" calcext:value-type="string">
            <text:p><text:a xlink:href="https://www.youtube.com/watch?v=lYuEsXGEIHE" xlink:type="simple">https://www.youtube.com/watch?v=lYuEsXGEIHE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07-21" calcext:value-type="date" table:number-columns-spanned="1" table:number-rows-spanned="2">
            <text:p>21/07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4" office:value-type="string" calcext:value-type="string">
            <text:p><text:a xlink:href="https://www.youtube.com/watch?v=PdWTBgTip-I" xlink:type="simple">https://www.youtube.com/watch?v=PdWTBgTip-I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4" office:value-type="string" calcext:value-type="string">
            <text:p><text:a xlink:href="https://www.youtube.com/watch?v=D_CLuzldI-0" xlink:type="simple">https://www.youtube.com/watch?v=D_CLuzldI-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table-cell table:style-name="ce4" office:value-type="date" office:date-value="2022-07-18" calcext:value-type="date" table:number-columns-spanned="1" table:number-rows-spanned="2">
            <text:p>18/07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i5jgmOUT07k" xlink:type="simple">https://www.youtube.com/watch?v=i5jgmOUT07k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3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4" office:value-type="string" calcext:value-type="string">
            <text:p><text:a xlink:href="https://www.youtube.com/watch?v=WBD1e7_C-2Y" xlink:type="simple">https://www.youtube.com/watch?v=WBD1e7_C-2Y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12" calcext:value-type="date">
            <text:p>12/07/2022</text:p>
          </table:table-cell>
          <table:table-cell table:style-name="ce7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yXEITC1cO8Q" xlink:type="simple">https://www.youtube.com/watch?v=yXEITC1cO8Q</text:a></text:p>
          </table:table-cell>
          <table:table-cell table:style-name="ce7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11" calcext:value-type="date" table:number-columns-spanned="1" table:number-rows-spanned="2">
            <text:p>11/07/2022</text:p>
          </table:table-cell>
          <table:table-cell table:style-name="ce7" office:value-type="string" calcext:value-type="string">
            <text:p>Vesper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3qvqPGmYmX0" xlink:type="simple">https://www.youtube.com/watch?v=3qvqPGmYmX0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ldTEp-PzULA" xlink:type="simple">https://www.youtube.com/watch?v=ldTEp-PzULA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04" calcext:value-type="date" table:number-columns-spanned="1" table:number-rows-spanned="2">
            <text:p>04/07/2022</text:p>
          </table:table-cell>
          <table:table-cell table:style-name="ce7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XnIjpGSPhIE" xlink:type="simple">https://www.youtube.com/watch?v=XnIjpGSPhIE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7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kc9wD4HoHpg&amp;t=15s" xlink:type="simple">https://www.youtube.com/watch?v=kc9wD4HoHpg&amp;t=15s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20" calcext:value-type="date" table:number-columns-spanned="1" table:number-rows-spanned="2">
            <text:p>20/06/2022</text:p>
          </table:table-cell>
          <table:table-cell table:style-name="ce9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6" office:value-type="string" calcext:value-type="string">
            <text:p><text:a xlink:href="https://www.youtube.com/watch?v=ezNOnZYbLDw" xlink:type="simple">https://www.youtube.com/watch?v=ezNOnZYbLD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vIKLI93-hx8" xlink:type="simple">https://www.youtube.com/watch?v=vIKLI93-hx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13" calcext:value-type="date" table:number-columns-spanned="1" table:number-rows-spanned="2">
            <text:p>13/06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oOPk3E4QJik" xlink:type="simple">https://www.youtube.com/watch?v=oOPk3E4QJi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dfgDW5X_Ohg" xlink:type="simple">https://www.youtube.com/watch?v=dfgDW5X_Oh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06" calcext:value-type="date" table:number-columns-spanned="1" table:number-rows-spanned="2">
            <text:p>06/06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hEJ4I03Id68" xlink:type="simple">https://www.youtube.com/watch?v=hEJ4I03Id6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1q4UXhAusFk" xlink:type="simple">https://www.youtube.com/watch?v=1q4UXhAusF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30" calcext:value-type="date" table:number-columns-spanned="1" table:number-rows-spanned="2">
            <text:p>30/05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IXkj0ZQyKs8" xlink:type="simple">https://www.youtube.com/watch?v=IXkj0ZQyKs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KnSPNMxFZvk" xlink:type="simple">https://www.youtube.com/watch?v=KnSPNMxFZv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23" calcext:value-type="date" table:number-columns-spanned="1" table:number-rows-spanned="2">
            <text:p>23/05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g9i2Cpa0GWE" xlink:type="simple">https://www.youtube.com/watch?v=g9i2Cpa0GW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Duutfk8wVJM" xlink:type="simple">https://www.youtube.com/watch?v=Duutfk8wVJ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16" calcext:value-type="date" table:number-columns-spanned="1" table:number-rows-spanned="2">
            <text:p>16/05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dbCxv-ISnP0" xlink:type="simple">https://www.youtube.com/watch?v=dbCxv-ISnP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uISqP_ZmeM0" xlink:type="simple">https://www.youtube.com/watch?v=uISqP_ZmeM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09" calcext:value-type="date" table:number-columns-spanned="1" table:number-rows-spanned="2">
            <text:p>09/05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4PZXg_bW4lU" xlink:type="simple">https://www.youtube.com/watch?v=4PZXg_bW4l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lvfZevDc2eQ" xlink:type="simple">https://www.youtube.com/watch?v=lvfZevDc2e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02" calcext:value-type="date" table:number-columns-spanned="1" table:number-rows-spanned="2">
            <text:p>02/05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HR9elZrNUH8" xlink:type="simple">https://www.youtube.com/watch?v=HR9elZrNUH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zMBWqWgeDls" xlink:type="simple">https://www.youtube.com/watch?v=zMBWqWgeDl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25" calcext:value-type="date" table:number-columns-spanned="1" table:number-rows-spanned="2">
            <text:p>25/04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7CJ8bgmnTN8" xlink:type="simple">https://www.youtube.com/watch?v=7CJ8bgmnTN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mZAIm6ufTBo" xlink:type="simple">https://www.youtube.com/watch?v=mZAIm6ufTB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19" calcext:value-type="date" table:number-columns-spanned="1" table:number-rows-spanned="2">
            <text:p>19/04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7clSX3jfFho" xlink:type="simple">https://www.youtube.com/watch?v=7clSX3jfFh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ZAEZhDeHNEY" xlink:type="simple">https://www.youtube.com/watch?v=ZAEZhDeHNE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11" calcext:value-type="date" table:number-columns-spanned="1" table:number-rows-spanned="2">
            <text:p>11/04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MFMZXOoYjHI" xlink:type="simple">https://www.youtube.com/watch?v=MFMZXOoYjH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yp76FyHo68Y" xlink:type="simple">https://www.youtube.com/watch?v=yp76FyHo68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04" calcext:value-type="date" table:number-columns-spanned="1" table:number-rows-spanned="2">
            <text:p>04/04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N8964BnfyVA" xlink:type="simple">https://www.youtube.com/watch?v=N8964BnfyV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xXlvwxRWg30" xlink:type="simple">https://www.youtube.com/watch?v=xXlvwxRWg3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28" calcext:value-type="date" table:number-columns-spanned="1" table:number-rows-spanned="2">
            <text:p>28/03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ASgpCaPiBFU" xlink:type="simple">https://www.youtube.com/watch?v=ASgpCaPiBF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DK2VaWx8Zns" xlink:type="simple">https://www.youtube.com/watch?v=DK2VaWx8Zn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21" calcext:value-type="date" table:number-columns-spanned="1" table:number-rows-spanned="2">
            <text:p>21/03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XlTuZXjRv-E" xlink:type="simple">https://www.youtube.com/watch?v=XlTuZXjRv-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ILhhljdmwV8" xlink:type="simple">https://www.youtube.com/watch?v=ILhhljdmwV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14" calcext:value-type="date" table:number-columns-spanned="1" table:number-rows-spanned="2">
            <text:p>14/03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j-BYlGB2z1c" xlink:type="simple">https://www.youtube.com/watch?v=j-BYlGB2z1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TYFtb9idHHs" xlink:type="simple">https://www.youtube.com/watch?v=TYFtb9idHH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07" calcext:value-type="date" table:number-columns-spanned="1" table:number-rows-spanned="2">
            <text:p>07/03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Ms2YkYkqBAA" xlink:type="simple">https://www.youtube.com/watch?v=Ms2YkYkqBA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CpQRRQGZN_o" xlink:type="simple">https://www.youtube.com/watch?v=CpQRRQGZN_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21" calcext:value-type="date" table:number-columns-spanned="1" table:number-rows-spanned="2">
            <text:p>21/02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SN8BhR6XX7c" xlink:type="simple">https://www.youtube.com/watch?v=SN8BhR6XX7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CptWHZlNJvU" xlink:type="simple">https://www.youtube.com/watch?v=CptWHZlNJv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14" calcext:value-type="date" table:number-columns-spanned="1" table:number-rows-spanned="2">
            <text:p>14/02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ErgIwHNlm4M" xlink:type="simple">https://www.youtube.com/watch?v=ErgIwHNlm4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CkbfbpR6Y68" xlink:type="simple">https://www.youtube.com/watch?v=CkbfbpR6Y6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07" calcext:value-type="date" table:number-columns-spanned="1" table:number-rows-spanned="2">
            <text:p>07/02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ARx94Cq9_oc" xlink:type="simple">https://www.youtube.com/watch?v=ARx94Cq9_o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IAZpbgs8MeA" xlink:type="simple">https://www.youtube.com/watch?v=IAZpbgs8Me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1-31" calcext:value-type="date" table:number-columns-spanned="1" table:number-rows-spanned="2">
            <text:p>31/01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9CByhznenEY" xlink:type="simple">https://www.youtube.com/watch?v=9CByhznenE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lEU__n5E6wQ" xlink:type="simple">https://www.youtube.com/watch?v=lEU__n5E6w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2-13" calcext:value-type="date" table:number-columns-spanned="1" table:number-rows-spanned="2">
            <text:p>13/12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1OHYI2l9PyA" xlink:type="simple">https://www.youtube.com/watch?v=1OHYI2l9Py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oOX4qzPq-dM" xlink:type="simple">https://www.youtube.com/watch?v=oOX4qzPq-d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2-06" calcext:value-type="date" table:number-columns-spanned="1" table:number-rows-spanned="2">
            <text:p>06/12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OhsLhyKaOIw" xlink:type="simple">https://www.youtube.com/watch?v=OhsLhyKaOI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7p2I-YXS2Ug" xlink:type="simple">https://www.youtube.com/watch?v=7p2I-YXS2U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30" calcext:value-type="date">
            <text:p>30/11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W0PJX46SLDI" xlink:type="simple">https://www.youtube.com/watch?v=W0PJX46SLDI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29" calcext:value-type="date" table:number-columns-spanned="1" table:number-rows-spanned="2">
            <text:p>29/11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v7lcsVqonlA" xlink:type="simple">https://www.youtube.com/watch?v=v7lcsVqonl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k8WLJhDRNuM" xlink:type="simple">https://www.youtube.com/watch?v=k8WLJhDRNu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23" calcext:value-type="date">
            <text:p>23/11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BfHDn05P3DI" xlink:type="simple">https://www.youtube.com/watch?v=BfHDn05P3DI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22" calcext:value-type="date" table:number-columns-spanned="1" table:number-rows-spanned="2">
            <text:p>22/11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UWAMhL90Oxo" xlink:type="simple">https://www.youtube.com/watch?v=UWAMhL90Ox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WQOmhPQwElw" xlink:type="simple">https://www.youtube.com/watch?v=WQOmhPQwEl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08" calcext:value-type="date" table:number-columns-spanned="1" table:number-rows-spanned="3">
            <text:p>08/11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Vay3STqw0lg" xlink:type="simple">https://www.youtube.com/watch?v=Vay3STqw0l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6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A6vFZHRLFr8" xlink:type="simple">https://www.youtube.com/watch?v=A6vFZHRLFr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u_Gk-zpNwbE" xlink:type="simple">https://www.youtube.com/watch?v=u_Gk-zpNwb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25" calcext:value-type="date" table:number-columns-spanned="1" table:number-rows-spanned="2">
            <text:p>25/10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GErpapCoHbI" xlink:type="simple">https://www.youtube.com/watch?v=GErpapCoHb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f7q6mkZP3u0" xlink:type="simple">https://www.youtube.com/watch?v=f7q6mkZP3u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18" calcext:value-type="date" table:number-columns-spanned="1" table:number-rows-spanned="2">
            <text:p>18/10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qdD9hHdTWDk" xlink:type="simple">https://www.youtube.com/watch?v=qdD9hHdTWD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M-ufGXnJNvs" xlink:type="simple">https://www.youtube.com/watch?v=M-ufGXnJNv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05" calcext:value-type="date" table:number-columns-spanned="1" table:number-rows-spanned="2">
            <text:p>05/10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KPYyxkjKFDk" xlink:type="simple">https://www.youtube.com/watch?v=KPYyxkjKFDk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ceFmSU_R84o" xlink:type="simple">https://www.youtube.com/watch?v=ceFmSU_R84o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04" calcext:value-type="date" table:number-columns-spanned="1" table:number-rows-spanned="2">
            <text:p>04/10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xCOvdVFduW0" xlink:type="simple">https://www.youtube.com/watch?v=xCOvdVFduW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g0aL3qKTHdw" xlink:type="simple">https://www.youtube.com/watch?v=g0aL3qKTHdw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28" calcext:value-type="date">
            <text:p>28/09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0wooRw3ibXk" xlink:type="simple">https://www.youtube.com/watch?v=0wooRw3ibXk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27" calcext:value-type="date" table:number-columns-spanned="1" table:number-rows-spanned="2">
            <text:p>27/09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9VhF9Cko3Co" xlink:type="simple">https://www.youtube.com/watch?v=9VhF9Cko3C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KvldHl2GK8o" xlink:type="simple">https://www.youtube.com/watch?v=KvldHl2GK8o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13" calcext:value-type="date" table:number-columns-spanned="1" table:number-rows-spanned="2">
            <text:p>13/09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YCr2wtENuMU" xlink:type="simple">https://www.youtube.com/watch?v=YCr2wtENuM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G86OGlklwGM" xlink:type="simple">https://www.youtube.com/watch?v=G86OGlklwGM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30" calcext:value-type="date" table:number-columns-spanned="1" table:number-rows-spanned="2">
            <text:p>30/08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PEC4r1zpHGw" xlink:type="simple">https://www.youtube.com/watch?v=PEC4r1zpHG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pzmDM9t6tzU" xlink:type="simple">https://www.youtube.com/watch?v=pzmDM9t6tzU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23" calcext:value-type="date" table:number-columns-spanned="1" table:number-rows-spanned="2">
            <text:p>23/08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olyivolCESw" xlink:type="simple">https://www.youtube.com/watch?v=olyivolCES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84Ug66BXxLA" xlink:type="simple">https://www.youtube.com/watch?v=84Ug66BXxLA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16" calcext:value-type="date" table:number-columns-spanned="1" table:number-rows-spanned="2">
            <text:p>16/08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b89STFHrCQ8" xlink:type="simple">https://www.youtube.com/watch?v=b89STFHrCQ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aeNXHwe8MUE" xlink:type="simple">https://www.youtube.com/watch?v=aeNXHwe8MUE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09" calcext:value-type="date" table:number-columns-spanned="1" table:number-rows-spanned="2">
            <text:p>09/08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61mAJUWqEs4" xlink:type="simple">https://www.youtube.com/watch?v=61mAJUWqEs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jVTIc0IJ2h8" xlink:type="simple">https://www.youtube.com/watch?v=jVTIc0IJ2h8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02" calcext:value-type="date" table:number-columns-spanned="1" table:number-rows-spanned="2">
            <text:p>02/08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uY7HB4qeBRs" xlink:type="simple">https://www.youtube.com/watch?v=uY7HB4qeBR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E4XkCQR2QVY" xlink:type="simple">https://www.youtube.com/watch?v=E4XkCQR2QVY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26" calcext:value-type="date" table:number-columns-spanned="1" table:number-rows-spanned="2">
            <text:p>26/07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UVSGwqXTXDY" xlink:type="simple">https://www.youtube.com/watch?v=UVSGwqXTXD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199eXl3SftQ" xlink:type="simple">https://www.youtube.com/watch?v=199eXl3SftQ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19" calcext:value-type="date" table:number-columns-spanned="1" table:number-rows-spanned="2">
            <text:p>19/07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Zy7baHn_vJw" xlink:type="simple">https://www.youtube.com/watch?v=Zy7baHn_vJ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iPHbFfBqxc0" xlink:type="simple">https://www.youtube.com/watch?v=iPHbFfBqxc0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12" calcext:value-type="date" table:number-columns-spanned="1" table:number-rows-spanned="2">
            <text:p>12/07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jukOudhwm2c" xlink:type="simple">https://www.youtube.com/watch?v=jukOudhwm2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wsHSGe-Du3M" xlink:type="simple">https://www.youtube.com/watch?v=wsHSGe-Du3M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05" calcext:value-type="date" table:number-columns-spanned="1" table:number-rows-spanned="2">
            <text:p>05/07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JvvYwDXDfxg" xlink:type="simple">https://www.youtube.com/watch?v=JvvYwDXDfx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tYDd-IoWwOI" xlink:type="simple">https://www.youtube.com/watch?v=tYDd-IoWwOI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29" calcext:value-type="date">
            <text:p>29/06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8BaxSCNXPVQ" xlink:type="simple">https://www.youtube.com/watch?v=8BaxSCNXPVQ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28" calcext:value-type="date" table:number-columns-spanned="1" table:number-rows-spanned="2">
            <text:p>28/06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emPt_bb7WvM" xlink:type="simple">https://www.youtube.com/watch?v=emPt_bb7Wv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wu8aEC0rja8" xlink:type="simple">https://www.youtube.com/watch?v=wu8aEC0rja8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21" calcext:value-type="date" table:number-columns-spanned="1" table:number-rows-spanned="2">
            <text:p>21/06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M1HxsmFyzAk" xlink:type="simple">https://www.youtube.com/watch?v=M1HxsmFyzA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UHm3rBvyaiA" xlink:type="simple">https://www.youtube.com/watch?v=UHm3rBvyaiA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14" calcext:value-type="date" table:number-columns-spanned="1" table:number-rows-spanned="2">
            <text:p>14/06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jrOzMSsAC84" xlink:type="simple">https://www.youtube.com/watch?v=jrOzMSsAC8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9nZBAQcS9UI" xlink:type="simple">https://www.youtube.com/watch?v=9nZBAQcS9UI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07" calcext:value-type="date" table:number-columns-spanned="1" table:number-rows-spanned="2">
            <text:p>07/06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F4uOxnYzZh8" xlink:type="simple">https://www.youtube.com/watch?v=F4uOxnYzZh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3q3EGGjcyZs" xlink:type="simple">https://www.youtube.com/watch?v=3q3EGGjcyZs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31" calcext:value-type="date" table:number-columns-spanned="1" table:number-rows-spanned="2">
            <text:p>31/05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R5VAE-ggTTg" xlink:type="simple">https://www.youtube.com/watch?v=R5VAE-ggTT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jUDABWMW69s" xlink:type="simple">https://www.youtube.com/watch?v=jUDABWMW69s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24" calcext:value-type="date" table:number-columns-spanned="1" table:number-rows-spanned="2">
            <text:p>24/05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mPsQGHxiXv4" xlink:type="simple">https://www.youtube.com/watch?v=mPsQGHxiXv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dRs_3WqoEDs" xlink:type="simple">https://www.youtube.com/watch?v=dRs_3WqoEDs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17" calcext:value-type="date" table:number-columns-spanned="1" table:number-rows-spanned="2">
            <text:p>17/05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lGMNF1Vzeuo" xlink:type="simple">https://www.youtube.com/watch?v=lGMNF1Vzeu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7Vx46v_uabY" xlink:type="simple">https://www.youtube.com/watch?v=7Vx46v_uabY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10" calcext:value-type="date" table:number-columns-spanned="1" table:number-rows-spanned="2">
            <text:p>10/05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arf3odwN6J0" xlink:type="simple">https://www.youtube.com/watch?v=arf3odwN6J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bTOmpU0Lims" xlink:type="simple">https://www.youtube.com/watch?v=bTOmpU0Lims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03" calcext:value-type="date" table:number-columns-spanned="1" table:number-rows-spanned="3">
            <text:p>03/05/2021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TIkkzzUIO8E" xlink:type="simple">https://www.youtube.com/watch?v=TIkkzzUIO8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6"/>
          <table:table-cell table:style-name="ce8" office:value-type="string" calcext:value-type="string" table:number-columns-spanned="1" table:number-rows-spanned="2">
            <text:p>Matutino</text:p>
          </table:table-cell>
          <table:table-cell table:style-name="ce8" office:value-type="string" calcext:value-type="string" table:number-columns-spanned="1" table:number-rows-spanned="2">
            <text:p>1ª Turma Recursal</text:p>
          </table:table-cell>
          <table:table-cell table:style-name="ce15" office:value-type="string" calcext:value-type="string">
            <text:p><text:a xlink:href="https://www.youtube.com/watch?v=3luAC7-Uiik" xlink:type="simple">https://www.youtube.com/watch?v=3luAC7-Uiik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number-columns-repeated="3" table:style-name="ce5"/>
          <table:table-cell table:style-name="ce15" office:value-type="string" calcext:value-type="string">
            <text:p><text:a xlink:href="https://www.youtube.com/watch?v=IYWdPB54T6o" xlink:type="simple">https://www.youtube.com/watch?v=IYWdPB54T6o</text:a></text:p>
          </table:table-cell>
          <table:covered-table-cell table:style-name="ce5"/>
          <table:table-cell table:number-columns-repeated="1019"/>
        </table:table-row>
        <table:table-row table:style-name="ro1">
          <table:table-cell table:style-name="ce4" office:value-type="date" office:date-value="2021-04-27" calcext:value-type="date" table:number-columns-spanned="1" table:number-rows-spanned="2">
            <text:p>27/04/2021</text:p>
          </table:table-cell>
          <table:table-cell table:style-name="ce8" office:value-type="string" calcext:value-type="string" table:number-columns-spanned="1" table:number-rows-spanned="2">
            <text:p>Vespertino</text:p>
          </table:table-cell>
          <table:table-cell table:style-name="ce8" office:value-type="string" calcext:value-type="string" table:number-columns-spanned="1" table:number-rows-spanned="2">
            <text:p>1ª Turma Recursal</text:p>
          </table:table-cell>
          <table:table-cell table:style-name="ce15" office:value-type="string" calcext:value-type="string">
            <text:p><text:a xlink:href="https://www.youtube.com/watch?v=p493jRI1y5g" xlink:type="simple">https://www.youtube.com/watch?v=p493jRI1y5g</text:a></text:p>
          </table:table-cell>
          <table:table-cell table:style-name="ce8" office:value-type="string" calcext:value-type="string" table:number-columns-spanned="1" table:number-rows-spanned="2">
            <text:p>Sessão Extraordinária</text:p>
          </table:table-cell>
          <table:table-cell table:number-columns-repeated="1019"/>
        </table:table-row>
        <table:table-row table:style-name="ro1">
          <table:covered-table-cell table:number-columns-repeated="3" table:style-name="ce5"/>
          <table:table-cell table:style-name="ce15" office:value-type="string" calcext:value-type="string">
            <text:p><text:a xlink:href="https://www.youtube.com/watch?v=NbRI3LXYoCA" xlink:type="simple">https://www.youtube.com/watch?v=NbRI3LXYoCA</text:a></text:p>
          </table:table-cell>
          <table:covered-table-cell table:style-name="ce5"/>
          <table:table-cell table:number-columns-repeated="1019"/>
        </table:table-row>
        <table:table-row table:style-name="ro1">
          <table:table-cell table:style-name="ce4" office:value-type="date" office:date-value="2021-04-26" calcext:value-type="date" table:number-columns-spanned="1" table:number-rows-spanned="2">
            <text:p>26/04/2021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ykOnmVJNgRs" xlink:type="simple">https://www.youtube.com/watch?v=ykOnmVJNgR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iqcLJAvTUl8" xlink:type="simple">https://www.youtube.com/watch?v=iqcLJAvTUl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19" calcext:value-type="date" table:number-columns-spanned="1" table:number-rows-spanned="2">
            <text:p>19/04/2021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1mBpEyIvr5A" xlink:type="simple">https://www.youtube.com/watch?v=1mBpEyIvr5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Z_fCg68spiQ" xlink:type="simple">https://www.youtube.com/watch?v=Z_fCg68spi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12" calcext:value-type="date" table:number-columns-spanned="1" table:number-rows-spanned="2">
            <text:p>12/04/2021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OU1wchvoEdw" xlink:type="simple">https://www.youtube.com/watch?v=OU1wchvoEd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gxyEiREtlvo" xlink:type="simple">https://www.youtube.com/watch?v=gxyEiREtlv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06" calcext:value-type="date">
            <text:p>06/04/2021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I-4t63pHCqQ" xlink:type="simple">https://www.youtube.com/watch?v=I-4t63pHCq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05" calcext:value-type="date" table:number-columns-spanned="1" table:number-rows-spanned="2">
            <text:p>05/04/2021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8ttKUb56ycQ" xlink:type="simple">https://www.youtube.com/watch?v=8ttKUb56ycQ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Vre8Sp1ERwM" xlink:type="simple">https://www.youtube.com/watch?v=Vre8Sp1ERw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22" calcext:value-type="date" table:number-columns-spanned="1" table:number-rows-spanned="2">
            <text:p>22/03/2021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plnzl46__C8" xlink:type="simple">https://www.youtube.com/watch?v=plnzl46__C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L_9e7QPtduk" xlink:type="simple">https://www.youtube.com/watch?v=L_9e7QPtduk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15" calcext:value-type="date" table:number-columns-spanned="1" table:number-rows-spanned="2">
            <text:p>15/03/2021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4WmgcVuQraw" xlink:type="simple">https://www.youtube.com/watch?v=4WmgcVuQra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FXLDogOlB8w" xlink:type="simple">https://www.youtube.com/watch?v=FXLDogOlB8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08" calcext:value-type="date" table:number-columns-spanned="1" table:number-rows-spanned="2">
            <text:p>08/03/2021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OI-3bBzVC4g" xlink:type="simple">https://www.youtube.com/watch?v=OI-3bBzVC4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wPPuo3PZSi0" xlink:type="simple">https://www.youtube.com/watch?v=wPPuo3PZSi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01" calcext:value-type="date" table:number-columns-spanned="1" table:number-rows-spanned="2">
            <text:p>01/03/2021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JQ_4XcZ7nNo" xlink:type="simple">https://www.youtube.com/watch?v=JQ_4XcZ7nN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-1CD-XXM2Oc" xlink:type="simple">https://www.youtube.com/watch?v=-1CD-XXM2O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22" calcext:value-type="date" table:number-columns-spanned="1" table:number-rows-spanned="2">
            <text:p>22/02/2021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IOWM1hUDl8g" xlink:type="simple">https://www.youtube.com/watch?v=IOWM1hUDl8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4SJ1IeGrrFU" xlink:type="simple">https://www.youtube.com/watch?v=4SJ1IeGrrF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15" calcext:value-type="date" table:number-columns-spanned="1" table:number-rows-spanned="2">
            <text:p>15/02/2021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kdR5T8RDHKE" xlink:type="simple">https://www.youtube.com/watch?v=kdR5T8RDHK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bFBg5wjOtrw" xlink:type="simple">https://www.youtube.com/watch?v=bFBg5wjOtr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08" calcext:value-type="date" table:number-columns-spanned="1" table:number-rows-spanned="2">
            <text:p>08/02/2021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6UOGsKQ50Ss" xlink:type="simple">https://www.youtube.com/watch?v=6UOGsKQ50S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p3FOJBcwUSE" xlink:type="simple">https://www.youtube.com/watch?v=p3FOJBcwUS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01" calcext:value-type="date" table:number-columns-spanned="1" table:number-rows-spanned="2">
            <text:p>01/02/2021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QkL4Ypyr9yA" xlink:type="simple">https://www.youtube.com/watch?v=QkL4Ypyr9yA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QToQLQz67FE" xlink:type="simple">https://www.youtube.com/watch?v=QToQLQz67FE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1-25" calcext:value-type="date" table:number-columns-spanned="1" table:number-rows-spanned="2">
            <text:p>25/01/2021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r8qpHFyBtC0" xlink:type="simple">https://www.youtube.com/watch?v=r8qpHFyBtC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YT7-2V3z3Sw" xlink:type="simple">https://www.youtube.com/watch?v=YT7-2V3z3Sw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2-14" calcext:value-type="date" table:number-columns-spanned="1" table:number-rows-spanned="4">
            <text:p>14/12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_pSojIlgl20" xlink:type="simple">https://www.youtube.com/watch?v=_pSojIlgl2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6"/>
          <table:table-cell table:style-name="ce8" office:value-type="string" calcext:value-type="string">
            <text:p>13h30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6xlysWA3JSI" xlink:type="simple">https://www.youtube.com/watch?v=6xlysWA3JSI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6"/>
          <table:table-cell table:style-name="ce8" office:value-type="string" calcext:value-type="string" table:number-columns-spanned="1" table:number-rows-spanned="2">
            <text:p>14h</text:p>
          </table:table-cell>
          <table:table-cell table:style-name="ce8" office:value-type="string" calcext:value-type="string" table:number-columns-spanned="1" table:number-rows-spanned="2">
            <text:p>1ª Turma Recursal</text:p>
          </table:table-cell>
          <table:table-cell table:style-name="ce12" office:value-type="string" calcext:value-type="string">
            <text:p><text:a xlink:href="https://www.youtube.com/watch?v=sRk8LAx9Gf4" xlink:type="simple">https://www.youtube.com/watch?v=sRk8LAx9Gf4</text:a></text:p>
          </table:table-cell>
          <table:table-cell table:style-name="ce8" office:value-type="string" calcext:value-type="string" table:number-columns-spanned="1" table:number-rows-spanned="2">
            <text:p>-</text:p>
          </table:table-cell>
          <table:table-cell table:number-columns-repeated="1019"/>
        </table:table-row>
        <table:table-row table:style-name="ro1">
          <table:covered-table-cell table:number-columns-repeated="3" table:style-name="ce5"/>
          <table:table-cell table:style-name="ce12" office:value-type="string" calcext:value-type="string">
            <text:p><text:a xlink:href="https://www.youtube.com/watch?v=6gZxNFRJaok" xlink:type="simple">https://www.youtube.com/watch?v=6gZxNFRJaok</text:a></text:p>
          </table:table-cell>
          <table:covered-table-cell table:style-name="ce5"/>
          <table:table-cell table:number-columns-repeated="1019"/>
        </table:table-row>
        <table:table-row table:style-name="ro1">
          <table:table-cell table:style-name="ce4" office:value-type="date" office:date-value="2020-12-07" calcext:value-type="date" table:number-columns-spanned="1" table:number-rows-spanned="2">
            <text:p>07/12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rHXeepK8gNk" xlink:type="simple">https://www.youtube.com/watch?v=rHXeepK8gNk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NxaVvdtL7pU" xlink:type="simple">https://www.youtube.com/watch?v=NxaVvdtL7pU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30" calcext:value-type="date" table:number-columns-spanned="1" table:number-rows-spanned="2">
            <text:p>30/11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gsfaT57HE5c" xlink:type="simple">https://www.youtube.com/watch?v=gsfaT57HE5c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GyQJTsTFiF4" xlink:type="simple">https://www.youtube.com/watch?v=GyQJTsTFiF4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23" calcext:value-type="date" table:number-columns-spanned="1" table:number-rows-spanned="2">
            <text:p>23/11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wZfv8-l5bZU" xlink:type="simple">https://www.youtube.com/watch?v=wZfv8-l5bZU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y6DaHmLehww" xlink:type="simple">https://www.youtube.com/watch?v=y6DaHmLehww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09" calcext:value-type="date" table:number-columns-spanned="1" table:number-rows-spanned="2">
            <text:p>09/11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youtu.be/gC90FEd8x98" xlink:type="simple">https://youtu.be/gC90FEd8x98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youtu.be/4OIZUHm2Dt8" xlink:type="simple">https://youtu.be/4OIZUHm2Dt8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26" calcext:value-type="date" table:number-columns-spanned="1" table:number-rows-spanned="2">
            <text:p>26/10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youtu.be/nKCekPNshYA" xlink:type="simple">https://youtu.be/nKCekPNshYA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youtu.be/UwIeqibrX7M" xlink:type="simple">https://youtu.be/UwIeqibrX7M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19" calcext:value-type="date" table:number-columns-spanned="1" table:number-rows-spanned="2">
            <text:p>19/10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youtu.be/yLv9IRNA3G0" xlink:type="simple">https://youtu.be/yLv9IRNA3G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youtu.be/syZ2PSLbjls" xlink:type="simple">https://youtu.be/syZ2PSLbjls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05" calcext:value-type="date" table:number-columns-spanned="1" table:number-rows-spanned="2">
            <text:p>05/10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youtu.be/sty-7LHbbx8" xlink:type="simple">https://youtu.be/sty-7LHbbx8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youtu.be/X7jBf3aWvbQ" xlink:type="simple">https://youtu.be/X7jBf3aWvbQ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28" calcext:value-type="date" table:number-columns-spanned="1" table:number-rows-spanned="2">
            <text:p>28/09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m5qT5t9OWLI" xlink:type="simple">https://www.youtube.com/watch?v=m5qT5t9OWLI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_q8rPH52eKU" xlink:type="simple">https://www.youtube.com/watch?v=_q8rPH52eKU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21" calcext:value-type="date" table:number-columns-spanned="1" table:number-rows-spanned="2">
            <text:p>21/09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-xxdyA-DAxA" xlink:type="simple">https://www.youtube.com/watch?v=-xxdyA-DAxA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IUOdQserKVI" xlink:type="simple">https://www.youtube.com/watch?v=IUOdQserKVI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15" calcext:value-type="date" table:number-columns-spanned="1" table:number-rows-spanned="2">
            <text:p>15/09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Ygu6H6LOsMA" xlink:type="simple">https://www.youtube.com/watch?v=Ygu6H6LOsMA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08qXYqWGpIc" xlink:type="simple">https://www.youtube.com/watch?v=08qXYqWGpIc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14" calcext:value-type="date" table:number-columns-spanned="1" table:number-rows-spanned="2">
            <text:p>14/09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UU-7sFYP3uE" xlink:type="simple">https://www.youtube.com/watch?v=UU-7sFYP3uE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iIJD4I4bB-Y" xlink:type="simple">https://www.youtube.com/watch?v=iIJD4I4bB-Y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10" calcext:value-type="date" table:number-columns-spanned="1" table:number-rows-spanned="2">
            <text:p>10/09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ekWGlZeihog" xlink:type="simple">https://www.youtube.com/watch?v=ekWGlZeihog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MjnEhyoR4gM" xlink:type="simple">https://www.youtube.com/watch?v=MjnEhyoR4gM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03" calcext:value-type="date" table:number-columns-spanned="1" table:number-rows-spanned="2">
            <text:p>03/09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DPIjwslKPbo" xlink:type="simple">https://www.youtube.com/watch?v=DPIjwslKPbo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iBKfu53V9NI" xlink:type="simple">https://www.youtube.com/watch?v=iBKfu53V9NI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31" calcext:value-type="date" table:number-columns-spanned="1" table:number-rows-spanned="2">
            <text:p>31/08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KNhxe2iCPLE" xlink:type="simple">https://www.youtube.com/watch?v=KNhxe2iCPLE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D_TR7gcUiN0" xlink:type="simple">https://www.youtube.com/watch?v=D_TR7gcUiN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27" calcext:value-type="date" table:number-columns-spanned="1" table:number-rows-spanned="2">
            <text:p>27/08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OAaFcVLw9Xg" xlink:type="simple">https://www.youtube.com/watch?v=OAaFcVLw9Xg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tmPYKgJvV_E" xlink:type="simple">https://www.youtube.com/watch?v=tmPYKgJvV_E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24" calcext:value-type="date" table:number-columns-spanned="1" table:number-rows-spanned="2">
            <text:p>24/08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5633_SGX-eY" xlink:type="simple">https://www.youtube.com/watch?v=5633_SGX-eY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rJ0ibpRPymM" xlink:type="simple">https://www.youtube.com/watch?v=rJ0ibpRPymM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20" calcext:value-type="date" table:number-columns-spanned="1" table:number-rows-spanned="2">
            <text:p>20/08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jnRjkg2SipA" xlink:type="simple">https://www.youtube.com/watch?v=jnRjkg2SipA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lDjfIxypq3w" xlink:type="simple">https://www.youtube.com/watch?v=lDjfIxypq3w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17" calcext:value-type="date" table:number-columns-spanned="1" table:number-rows-spanned="2">
            <text:p>17/08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r9_vi3ABBbo&amp;t=116s" xlink:type="simple">https://www.youtube.com/watch?v=r9_vi3ABBbo&amp;t=116s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FegoDOpnlT8&amp;t=32s" xlink:type="simple">https://www.youtube.com/watch?v=FegoDOpnlT8&amp;t=32s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13" calcext:value-type="date" table:number-columns-spanned="1" table:number-rows-spanned="2">
            <text:p>13/08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V2C-ElRNxAY" xlink:type="simple">https://www.youtube.com/watch?v=V2C-ElRNxAY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T2vLHWefvg4" xlink:type="simple">https://www.youtube.com/watch?v=T2vLHWefvg4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10" calcext:value-type="date" table:number-columns-spanned="1" table:number-rows-spanned="2">
            <text:p>10/08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wAKa5_NHUl8" xlink:type="simple">https://www.youtube.com/watch?v=wAKa5_NHUl8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Ver36qadDqU" xlink:type="simple">https://www.youtube.com/watch?v=Ver36qadDqU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06" calcext:value-type="date" table:number-columns-spanned="1" table:number-rows-spanned="2">
            <text:p>06/08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g0xVp8xpmwg" xlink:type="simple">https://www.youtube.com/watch?v=g0xVp8xpmwg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7ljPIGo6t2U" xlink:type="simple">https://www.youtube.com/watch?v=7ljPIGo6t2U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03" calcext:value-type="date" table:number-columns-spanned="1" table:number-rows-spanned="2">
            <text:p>03/08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P82reNSewyg" xlink:type="simple">https://www.youtube.com/watch?v=P82reNSewyg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DVSGzNaBtsw" xlink:type="simple">https://www.youtube.com/watch?v=DVSGzNaBtsw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30" calcext:value-type="date" table:number-columns-spanned="1" table:number-rows-spanned="2">
            <text:p>30/07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yUhdRFXwpUU" xlink:type="simple">https://www.youtube.com/watch?v=yUhdRFXwpUU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iB6vihmosII" xlink:type="simple">https://www.youtube.com/watch?v=iB6vihmosII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27" calcext:value-type="date" table:number-columns-spanned="1" table:number-rows-spanned="2">
            <text:p>27/07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2LRh4n-zBeU" xlink:type="simple">https://www.youtube.com/watch?v=2LRh4n-zBeU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sgb6Aku6ttk" xlink:type="simple">https://www.youtube.com/watch?v=sgb6Aku6ttk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23" calcext:value-type="date" table:number-columns-spanned="1" table:number-rows-spanned="2">
            <text:p>23/07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B2bHwus4WtQ" xlink:type="simple">https://www.youtube.com/watch?v=B2bHwus4WtQ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wlncS5LI4Ko" xlink:type="simple">https://www.youtube.com/watch?v=wlncS5LI4Ko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20" calcext:value-type="date" table:number-columns-spanned="1" table:number-rows-spanned="2">
            <text:p>20/07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A4Xcc4Z8Q_4" xlink:type="simple">https://www.youtube.com/watch?v=A4Xcc4Z8Q_4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v4jftSkBwlE" xlink:type="simple">https://www.youtube.com/watch?v=v4jftSkBwlE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16" calcext:value-type="date" table:number-columns-spanned="1" table:number-rows-spanned="2">
            <text:p>16/07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eS71Q-z5LmE" xlink:type="simple">https://www.youtube.com/watch?v=eS71Q-z5LmE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AePGE0Gb6s4" xlink:type="simple">https://www.youtube.com/watch?v=AePGE0Gb6s4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13" calcext:value-type="date" table:number-columns-spanned="1" table:number-rows-spanned="2">
            <text:p>13/07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7VMDW8z0lqw" xlink:type="simple">https://www.youtube.com/watch?v=7VMDW8z0lqw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ZtUmQvQg9P8" xlink:type="simple">https://www.youtube.com/watch?v=ZtUmQvQg9P8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09" calcext:value-type="date" table:number-columns-spanned="1" table:number-rows-spanned="2">
            <text:p>09/07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XlT4lkBNn0w" xlink:type="simple">https://www.youtube.com/watch?v=XlT4lkBNn0w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Mthu6RyFIWs" xlink:type="simple">https://www.youtube.com/watch?v=Mthu6RyFIWs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06" calcext:value-type="date" table:number-columns-spanned="1" table:number-rows-spanned="2">
            <text:p>06/07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KnIzDCqz3EY" xlink:type="simple">https://www.youtube.com/watch?v=KnIzDCqz3EY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b_s1ly4a5mg" xlink:type="simple">https://www.youtube.com/watch?v=b_s1ly4a5mg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29" calcext:value-type="date" table:number-columns-spanned="1" table:number-rows-spanned="2">
            <text:p>29/06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hbR67b8U8JE" xlink:type="simple">https://www.youtube.com/watch?v=hbR67b8U8JE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ImN0PzBMmTk" xlink:type="simple">https://www.youtube.com/watch?v=ImN0PzBMmTk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23" calcext:value-type="date" table:number-columns-spanned="1" table:number-rows-spanned="2">
            <text:p>23/06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ESXCa_HcEbw" xlink:type="simple">https://www.youtube.com/watch?v=ESXCa_HcEbw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Bxpu3TRq4Y8" xlink:type="simple">https://www.youtube.com/watch?v=Bxpu3TRq4Y8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22" calcext:value-type="date" table:number-columns-spanned="1" table:number-rows-spanned="2">
            <text:p>22/06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7DpoQS7hMeo" xlink:type="simple">https://www.youtube.com/watch?v=7DpoQS7hMeo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PoA5swGTrSU" xlink:type="simple">https://www.youtube.com/watch?v=PoA5swGTrSU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16" calcext:value-type="date" table:number-columns-spanned="1" table:number-rows-spanned="2">
            <text:p>16/06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ji8ENUe2sbw" xlink:type="simple">https://www.youtube.com/watch?v=ji8ENUe2sbw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B9HUooPoSWM" xlink:type="simple">https://www.youtube.com/watch?v=B9HUooPoSWM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15" calcext:value-type="date" table:number-columns-spanned="1" table:number-rows-spanned="2">
            <text:p>15/06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FipXeVc7U1M" xlink:type="simple">https://www.youtube.com/watch?v=FipXeVc7U1M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WfQnMoyDY-g" xlink:type="simple">https://www.youtube.com/watch?v=WfQnMoyDY-g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09" calcext:value-type="date" table:number-columns-spanned="1" table:number-rows-spanned="3">
            <text:p>09/06/2020</text:p>
          </table:table-cell>
          <table:table-cell table:style-name="ce8" office:value-type="string" calcext:value-type="string" table:number-columns-spanned="1" table:number-rows-spanned="2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GevX8PgszP8&amp;t=16s" xlink:type="simple">https://www.youtube.com/watch?v=GevX8PgszP8&amp;t=16s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6"/>
          <table:covered-table-cell table:style-name="ce5"/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5JdAL1utnmE" xlink:type="simple">https://www.youtube.com/watch?v=5JdAL1utnmE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_2R84L8Jx-4&amp;t=50s" xlink:type="simple">https://www.youtube.com/watch?v=_2R84L8Jx-4&amp;t=50s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08" calcext:value-type="date" table:number-columns-spanned="1" table:number-rows-spanned="2">
            <text:p>08/06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zBevefRnozM" xlink:type="simple">https://www.youtube.com/watch?v=zBevefRnozM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g1QygBMeJZI" xlink:type="simple">https://www.youtube.com/watch?v=g1QygBMeJZI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02" calcext:value-type="date" table:number-columns-spanned="1" table:number-rows-spanned="2">
            <text:p>02/06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NuuX3hUUZ5Y" xlink:type="simple">https://www.youtube.com/watch?v=NuuX3hUUZ5Y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vm54j3aAOWM" xlink:type="simple">https://www.youtube.com/watch?v=vm54j3aAOWM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01" calcext:value-type="date" table:number-columns-spanned="1" table:number-rows-spanned="2">
            <text:p>01/06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6FPeEwx2Qa8" xlink:type="simple">https://www.youtube.com/watch?v=6FPeEwx2Qa8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TCJWjq2SjSw" xlink:type="simple">https://www.youtube.com/watch?v=TCJWjq2SjSw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5-19" calcext:value-type="date">
            <text:p>19/05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spRSBNFezf8" xlink:type="simple">https://www.youtube.com/watch?v=spRSBNFezf8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5-18" calcext:value-type="date" table:number-columns-spanned="1" table:number-rows-spanned="2">
            <text:p>18/05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YberMsXBWe8" xlink:type="simple">https://www.youtube.com/watch?v=YberMsXBWe8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2cX9sw6yPNE" xlink:type="simple">https://www.youtube.com/watch?v=2cX9sw6yPNE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5-11" calcext:value-type="date" table:number-columns-spanned="1" table:number-rows-spanned="2">
            <text:p>11/05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YcpD6NKfP1k" xlink:type="simple">https://www.youtube.com/watch?v=YcpD6NKfP1k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2cX9sw6yPNE" xlink:type="simple">https://www.youtube.com/watch?v=2cX9sw6yPNE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5-05" calcext:value-type="date" table:number-columns-spanned="1" table:number-rows-spanned="3">
            <text:p>05/05/2020</text:p>
          </table:table-cell>
          <table:table-cell table:style-name="ce8" office:value-type="string" calcext:value-type="string" table:number-columns-spanned="1" table:number-rows-spanned="2">
            <text:p>09h</text:p>
          </table:table-cell>
          <table:table-cell table:style-name="ce8" office:value-type="string" calcext:value-type="string" table:number-columns-spanned="1" table:number-rows-spanned="2">
            <text:p>1ª Turma Recursal</text:p>
          </table:table-cell>
          <table:table-cell table:style-name="ce12" office:value-type="string" calcext:value-type="string">
            <text:p><text:a xlink:href="https://www.youtube.com/watch?v=dmKdcF3FvLI" xlink:type="simple">https://www.youtube.com/watch?v=dmKdcF3FvLI</text:a></text:p>
          </table:table-cell>
          <table:table-cell table:style-name="ce8" office:value-type="string" calcext:value-type="string" table:number-columns-spanned="1" table:number-rows-spanned="2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6"/>
          <table:covered-table-cell table:number-columns-repeated="2" table:style-name="ce5"/>
          <table:table-cell table:style-name="ce12" office:value-type="string" calcext:value-type="string">
            <text:p><text:a xlink:href="https://www.youtube.com/watch?v=V5gz_efhjZY" xlink:type="simple">https://www.youtube.com/watch?v=V5gz_efhjZY</text:a></text:p>
          </table:table-cell>
          <table:covered-table-cell table:style-name="ce5"/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BitqxAaMaLA" xlink:type="simple">https://www.youtube.com/watch?v=BitqxAaMaLA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4-28" calcext:value-type="date">
            <text:p>28/04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MjqGcVG1xpI" xlink:type="simple">https://www.youtube.com/watch?v=MjqGcVG1xpI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4-27" calcext:value-type="date" table:number-columns-spanned="1" table:number-rows-spanned="2">
            <text:p>27/04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7" office:value-type="string" calcext:value-type="string">
            <text:p><text:a xlink:href="https://www.youtube.com/watch?v=FBZQNxIwKoU" xlink:type="simple">https://www.youtube.com/watch?v=FBZQNxIwKoU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1ª Turma Recursal</text:p>
          </table:table-cell>
          <table:table-cell table:style-name="ce13" office:value-type="string" calcext:value-type="string">
            <text:p><text:a xlink:href="https://www.youtube.com/watch?v=0lwcsD_1T3s" xlink:type="simple">https://www.youtube.com/watch?v=0lwcsD_1T3s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4-22" calcext:value-type="date">
            <text:p>22/04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skQJ-EJewas" xlink:type="simple">https://www.youtube.com/watch?v=skQJ-EJewas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4-15" calcext:value-type="date">
            <text:p>15/04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2" office:value-type="string" calcext:value-type="string">
            <text:p><text:a xlink:href="https://www.youtube.com/watch?v=f3FrYWsapB8" xlink:type="simple">https://www.youtube.com/watch?v=f3FrYWsapB8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4-14" calcext:value-type="date">
            <text:p>14/04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1ª Turma Recursal</text:p>
          </table:table-cell>
          <table:table-cell table:style-name="ce15" office:value-type="string" calcext:value-type="string">
            <text:p><text:a xlink:href="https://www.youtube.com/watch?v=-FbTzOl75u4" xlink:type="simple">https://www.youtube.com/watch?v=-FbTzOl75u4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 table:number-rows-repeated="863">
          <table:table-cell table:style-name="ce2" table:number-columns-repeated="3"/>
          <table:table-cell table:style-name="ce11"/>
          <table:table-cell table:style-name="ce2"/>
          <table:table-cell table:number-columns-repeated="1019"/>
        </table:table-row>
        <table:table-row table:style-name="ro2" table:number-rows-repeated="1047226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2ª Turma Recursal" table:style-name="ta2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1019" table:default-cell-style-name="Default"/>
        <table:table-row table:style-name="ro1">
          <table:table-cell table:style-name="ce1" table:number-columns-spanned="5" table:number-rows-spanned="7">
            <draw:frame table:end-cell-address="'2ª Turma Recursal'.B1" table:end-x="5.73pt" table:end-y="14.97pt" draw:z-index="0" draw:name="image1.png" draw:style-name="gr1" draw:text-style-name="P1" svg:width="86.97pt" svg:height="14.97pt" svg:x="0pt" svg:y="0pt">
              <draw:image xlink:href="Pictures/10000201000006F80000013FFAE774A10766008E.png" xlink:type="simple" xlink:show="embed" xlink:actuate="onLoad">
                <text:p/>
              </draw:image>
            </draw:frame>
          </table:table-cell>
          <table:covered-table-cell table:number-columns-repeated="4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1">
          <table:table-cell table:style-name="ce2" table:number-columns-repeated="3"/>
          <table:table-cell table:style-name="ce11"/>
          <table:table-cell table:style-name="ce2"/>
          <table:table-cell table:number-columns-repeated="1019"/>
        </table:table-row>
        <table:table-row table:style-name="ro1">
          <table:table-cell table:style-name="ce3" office:value-type="string" calcext:value-type="string">
            <text:p>DATA DA SESSÃO</text:p>
          </table:table-cell>
          <table:table-cell table:style-name="ce3" office:value-type="string" calcext:value-type="string">
            <text:p>HORARIO DA SESSÃO</text:p>
          </table:table-cell>
          <table:table-cell table:style-name="ce3" office:value-type="string" calcext:value-type="string">
            <text:p>TURMA RECURSAL</text:p>
          </table:table-cell>
          <table:table-cell table:style-name="ce3" office:value-type="string" calcext:value-type="string">
            <text:p>LINK DA SESSÃO</text:p>
          </table:table-cell>
          <table:table-cell table:style-name="ce3" office:value-type="string" calcext:value-type="string">
            <text:p>OBSERVAÇÕES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8-20" calcext:value-type="date">
            <text:p>20/08/2026</text:p>
          </table:table-cell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25" office:value-type="string" calcext:value-type="string">
            <text:p><text:a xlink:href="https://www.youtube.com/watch?v=A8JtZZhC2dg" xlink:type="simple">https://www.youtube.com/watch?v=A8JtZZhC2dg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8-13" calcext:value-type="date">
            <text:p>13/08/2026</text:p>
          </table:table-cell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25" office:value-type="string" calcext:value-type="string">
            <text:p><text:a xlink:href="https://www.youtube.com/watch?v=7kgVSLA83n4" xlink:type="simple">https://www.youtube.com/watch?v=7kgVSLA83n4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8-06" calcext:value-type="date">
            <text:p>06/08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8lKiPnKWB58" xlink:type="simple">https://www.youtube.com/watch?v=8lKiPnKWB5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8-04" calcext:value-type="date">
            <text:p>04/08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p4EqhuhHeZw" xlink:type="simple">https://www.youtube.com/watch?v=p4EqhuhHeZ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7-30" calcext:value-type="date">
            <text:p>30/07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GXR-ExabYxY" xlink:type="simple">https://www.youtube.com/watch?v=GXR-ExabYx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7-23" calcext:value-type="date">
            <text:p>23/07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kIbdW0V_CB0" xlink:type="simple">https://www.youtube.com/watch?v=kIbdW0V_CB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7-16" calcext:value-type="date">
            <text:p>16/07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xybwvxpTaiY" xlink:type="simple">https://www.youtube.com/watch?v=xybwvxpTai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7-09" calcext:value-type="date">
            <text:p>09/07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_doJao5lcU8" xlink:type="simple">https://www.youtube.com/watch?v=_doJao5lcU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6-06-18" calcext:value-type="date" table:number-columns-spanned="1" table:number-rows-spanned="2">
            <text:p>18/06/2026</text:p>
          </table:table-cell>
          <table:table-cell table:style-name="ce21" office:value-type="string" calcext:value-type="string" table:number-columns-spanned="1" table:number-rows-spanned="2">
            <text:p>Matutino</text:p>
          </table:table-cell>
          <table:table-cell table:style-name="ce21" office:value-type="string" calcext:value-type="string" table:number-columns-spanned="1" table:number-rows-spanned="2">
            <text:p>2ª Turma Recursal</text:p>
          </table:table-cell>
          <table:table-cell table:style-name="ce12" office:value-type="string" calcext:value-type="string">
            <text:p><text:a xlink:href="https://www.youtube.com/watch?v=gA-mumch4f0" xlink:type="simple">https://www.youtube.com/watch?v=gA-mumch4f0</text:a></text:p>
          </table:table-cell>
          <table:table-cell table:style-name="ce21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SqQKiNuEgvk" xlink:type="simple">https://www.youtube.com/watch?v=SqQKiNuEgvk</text:a></text:p>
          </table:table-cell>
          <table:covered-table-cell table:style-name="ce22"/>
          <table:table-cell table:number-columns-repeated="1019"/>
        </table:table-row>
        <table:table-row table:style-name="ro1">
          <table:table-cell table:style-name="ce20" office:value-type="date" office:date-value="2026-06-11" calcext:value-type="date">
            <text:p>11/06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ICY0jJZyZY8" xlink:type="simple">https://www.youtube.com/watch?v=ICY0jJZyZY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5-21" calcext:value-type="date">
            <text:p>21/05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LCuEkNOY67A" xlink:type="simple">https://www.youtube.com/watch?v=LCuEkNOY67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5-14" calcext:value-type="date">
            <text:p>14/05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j44QGRiUBxM" xlink:type="simple">https://www.youtube.com/watch?v=j44QGRiUBx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5-07" calcext:value-type="date">
            <text:p>07/05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GJVeSV5qZcU" xlink:type="simple">https://www.youtube.com/watch?v=GJVeSV5qZc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4-30" calcext:value-type="date">
            <text:p>30/04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rzbGM903i4k" xlink:type="simple">https://www.youtube.com/watch?v=rzbGM903i4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4-28" calcext:value-type="date">
            <text:p>28/04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lAiSEu9blP4" xlink:type="simple">https://www.youtube.com/watch?v=lAiSEu9blP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4-23" calcext:value-type="date">
            <text:p>23/04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Jubbe3bP1e0" xlink:type="simple">https://www.youtube.com/watch?v=Jubbe3bP1e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4-09" calcext:value-type="date">
            <text:p>09/04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EQdpHaW-YoU" xlink:type="simple">https://www.youtube.com/watch?v=EQdpHaW-Yo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3-26" calcext:value-type="date">
            <text:p>26/03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6ee67Z-Jt7g" xlink:type="simple">https://www.youtube.com/watch?v=6ee67Z-Jt7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3-19" calcext:value-type="date">
            <text:p>19/03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RQ-ewrOjheE" xlink:type="simple">https://www.youtube.com/watch?v=RQ-ewrOjhe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3-12" calcext:value-type="date">
            <text:p>12/03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We3Pl6tLtPE" xlink:type="simple">https://www.youtube.com/watch?v=We3Pl6tLtP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3-05" calcext:value-type="date">
            <text:p>05/03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CxGXuQICh0U" xlink:type="simple">https://www.youtube.com/watch?v=CxGXuQICh0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6-03-03" calcext:value-type="date" table:number-columns-spanned="1" table:number-rows-spanned="2">
            <text:p>03/03/2026</text:p>
          </table:table-cell>
          <table:table-cell table:style-name="ce21" office:value-type="string" calcext:value-type="string" table:number-columns-spanned="1" table:number-rows-spanned="2">
            <text:p>Matutino</text:p>
          </table:table-cell>
          <table:table-cell table:style-name="ce21" office:value-type="string" calcext:value-type="string" table:number-columns-spanned="1" table:number-rows-spanned="2">
            <text:p>2ª Turma Recursal</text:p>
          </table:table-cell>
          <table:table-cell table:style-name="ce12" office:value-type="string" calcext:value-type="string">
            <text:p><text:a xlink:href="https://www.youtube.com/watch?v=F62Qmp4vKDE" xlink:type="simple">https://www.youtube.com/watch?v=F62Qmp4vKDE</text:a></text:p>
          </table:table-cell>
          <table:table-cell table:style-name="ce21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YxKL1X5vTsA" xlink:type="simple">https://www.youtube.com/watch?v=YxKL1X5vTsA</text:a></text:p>
          </table:table-cell>
          <table:covered-table-cell table:style-name="ce22"/>
          <table:table-cell table:number-columns-repeated="1019"/>
        </table:table-row>
        <table:table-row table:style-name="ro1">
          <table:table-cell table:style-name="ce20" office:value-type="date" office:date-value="2026-02-26" calcext:value-type="date">
            <text:p>26/02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5USSYNBum3I" xlink:type="simple">https://www.youtube.com/watch?v=5USSYNBum3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2-10" calcext:value-type="date">
            <text:p>10/02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FCfgD-TokHA" xlink:type="simple">https://www.youtube.com/watch?v=FCfgD-TokH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6-01-29" calcext:value-type="date" table:number-columns-spanned="1" table:number-rows-spanned="2">
            <text:p>29/01/2026</text:p>
          </table:table-cell>
          <table:table-cell table:style-name="ce21" office:value-type="string" calcext:value-type="string" table:number-columns-spanned="1" table:number-rows-spanned="2">
            <text:p>Matutino</text:p>
          </table:table-cell>
          <table:table-cell table:style-name="ce21" office:value-type="string" calcext:value-type="string" table:number-columns-spanned="1" table:number-rows-spanned="2">
            <text:p>2ª Turma Recursal</text:p>
          </table:table-cell>
          <table:table-cell table:style-name="ce12" office:value-type="string" calcext:value-type="string">
            <text:p><text:a xlink:href="https://www.youtube.com/watch?v=QcaQZVW0YrQ" xlink:type="simple">https://www.youtube.com/watch?v=QcaQZVW0YrQ</text:a></text:p>
          </table:table-cell>
          <table:table-cell table:style-name="ce21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6eCY483RcXU" xlink:type="simple">https://www.youtube.com/watch?v=6eCY483RcXU</text:a></text:p>
          </table:table-cell>
          <table:covered-table-cell table:style-name="ce22"/>
          <table:table-cell table:number-columns-repeated="1019"/>
        </table:table-row>
        <table:table-row table:style-name="ro1">
          <table:table-cell table:style-name="ce20" office:value-type="date" office:date-value="2025-12-18" calcext:value-type="date">
            <text:p>18/12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jy6ypgR2byw" xlink:type="simple">https://www.youtube.com/watch?v=jy6ypgR2by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2-16" calcext:value-type="date">
            <text:p>16/12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UTZFAXs6A9M" xlink:type="simple">https://www.youtube.com/watch?v=UTZFAXs6A9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2-11" calcext:value-type="date">
            <text:p>11/12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oti8_hcE8Ac" xlink:type="simple">https://www.youtube.com/watch?v=oti8_hcE8A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1-27" calcext:value-type="date">
            <text:p>27/11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lzCpYbiWnEQ" xlink:type="simple">https://www.youtube.com/watch?v=lzCpYbiWnE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1-13" calcext:value-type="date">
            <text:p>13/11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XqEV4JC5ddU" xlink:type="simple">https://www.youtube.com/watch?v=XqEV4JC5dd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1-06" calcext:value-type="date">
            <text:p>06/11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mgFTTq0StKY" xlink:type="simple">https://www.youtube.com/watch?v=mgFTTq0StK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0-30" calcext:value-type="date">
            <text:p>30/10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GAZmhdUfb9I" xlink:type="simple">https://www.youtube.com/watch?v=GAZmhdUfb9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0-23" calcext:value-type="date">
            <text:p>23/10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ZItCV7qXCq4" xlink:type="simple">https://www.youtube.com/watch?v=ZItCV7qXCq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0-21" calcext:value-type="date">
            <text:p>21/10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tgSITPJkmW0" xlink:type="simple">https://www.youtube.com/watch?v=tgSITPJkmW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0-16" calcext:value-type="date">
            <text:p>16/10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GYObrCg7Q3Y" xlink:type="simple">https://www.youtube.com/watch?v=GYObrCg7Q3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0-09" calcext:value-type="date">
            <text:p>09/10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0cKadjhVPUc" xlink:type="simple">https://www.youtube.com/watch?v=0cKadjhVPU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9-30" calcext:value-type="date">
            <text:p>30/09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-op8sHd_EBo" xlink:type="simple">https://www.youtube.com/watch?v=-op8sHd_EB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9-25" calcext:value-type="date">
            <text:p>25/09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MuvtgGlWnU4" xlink:type="simple">https://www.youtube.com/watch?v=MuvtgGlWnU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9-18" calcext:value-type="date">
            <text:p>18/09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31HYOxGgEgI" xlink:type="simple">https://www.youtube.com/watch?v=31HYOxGgEg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9-04" calcext:value-type="date">
            <text:p>04/09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EOUEiutflH4" xlink:type="simple">https://www.youtube.com/watch?v=EOUEiutflH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8-28" calcext:value-type="date">
            <text:p>28/08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jHo7nLZ0K2o" xlink:type="simple">https://www.youtube.com/watch?v=jHo7nLZ0K2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8-21" calcext:value-type="date">
            <text:p>21/08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-qhvNJBuC7s" xlink:type="simple">https://www.youtube.com/watch?v=-qhvNJBuC7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8-14" calcext:value-type="date">
            <text:p>14/08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CUFf-g0YqeI" xlink:type="simple">https://www.youtube.com/watch?v=CUFf-g0Yqe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8-07" calcext:value-type="date">
            <text:p>07/08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cR4coAV52Fs" xlink:type="simple">https://www.youtube.com/watch?v=cR4coAV52F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7-31" calcext:value-type="date">
            <text:p>31/07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GNfpkO5AUfU" xlink:type="simple">https://www.youtube.com/watch?v=GNfpkO5AUf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7-29" calcext:value-type="date">
            <text:p>29/07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kNBiYKo_zKw" xlink:type="simple">https://www.youtube.com/watch?v=kNBiYKo_zK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7-22" calcext:value-type="date">
            <text:p>22/07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VoOb8-lBq4U" xlink:type="simple">https://www.youtube.com/watch?v=VoOb8-lBq4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7-15" calcext:value-type="date">
            <text:p>15/07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VKgvxcVhPMw" xlink:type="simple">https://www.youtube.com/watch?v=VKgvxcVhPM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7-08" calcext:value-type="date">
            <text:p>08/07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Y7GDczc322Y" xlink:type="simple">https://www.youtube.com/watch?v=Y7GDczc322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7-01" calcext:value-type="date">
            <text:p>01/07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U0hymvs1opc" xlink:type="simple">https://www.youtube.com/watch?v=U0hymvs1op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6-17" calcext:value-type="date">
            <text:p>17/06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FuYUz4ooDUA" xlink:type="simple">https://www.youtube.com/watch?v=FuYUz4ooDU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6-10" calcext:value-type="date">
            <text:p>10/06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9j0xMEhhGp8" xlink:type="simple">https://www.youtube.com/watch?v=9j0xMEhhGp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6-03" calcext:value-type="date">
            <text:p>03/06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JRk_slgZYnU" xlink:type="simple">https://www.youtube.com/watch?v=JRk_slgZYn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5-20" calcext:value-type="date">
            <text:p>20/05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zoNEWUeE5DA" xlink:type="simple">https://www.youtube.com/watch?v=zoNEWUeE5D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5-13" calcext:value-type="date">
            <text:p>13/05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unvswwmUP4s" xlink:type="simple">https://www.youtube.com/watch?v=unvswwmUP4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5-06" calcext:value-type="date">
            <text:p>06/05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W0-P0pngGHc" xlink:type="simple">https://www.youtube.com/watch?v=W0-P0pngGH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4-29" calcext:value-type="date">
            <text:p>29/04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8TMhSZtbMQI" xlink:type="simple">https://www.youtube.com/watch?v=8TMhSZtbMQ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4-24" calcext:value-type="date">
            <text:p>24/04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KaTvkcldxtE" xlink:type="simple">https://www.youtube.com/watch?v=KaTvkcldxt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4-22" calcext:value-type="date">
            <text:p>22/04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8A_fi1RLXAE" xlink:type="simple">https://www.youtube.com/watch?v=8A_fi1RLXA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4-15" calcext:value-type="date">
            <text:p>15/04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b_PmCEhkBN8" xlink:type="simple">https://www.youtube.com/watch?v=b_PmCEhkBN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4-10" calcext:value-type="date">
            <text:p>10/04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w6Y-WGFUVVQ" xlink:type="simple">https://www.youtube.com/watch?v=w6Y-WGFUVV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4-08" calcext:value-type="date">
            <text:p>08/04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zWIUb2AJN30" xlink:type="simple">https://www.youtube.com/watch?v=zWIUb2AJN3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4-03" calcext:value-type="date">
            <text:p>03/04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9UfOJYrU1pQ" xlink:type="simple">https://www.youtube.com/watch?v=9UfOJYrU1p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4-01" calcext:value-type="date">
            <text:p>01/04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Pbyk4DK2Hdg" xlink:type="simple">https://www.youtube.com/watch?v=Pbyk4DK2Hd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3-20" calcext:value-type="date">
            <text:p>20/03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RXZuNBX2T_0" xlink:type="simple">https://www.youtube.com/watch?v=RXZuNBX2T_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3-18" calcext:value-type="date">
            <text:p>18/03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9GJQa_RgfTw" xlink:type="simple">https://www.youtube.com/watch?v=9GJQa_RgfT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3-13" calcext:value-type="date">
            <text:p>13/03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by5K6lKi1qM" xlink:type="simple">https://www.youtube.com/watch?v=by5K6lKi1q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3-11" calcext:value-type="date">
            <text:p>11/03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xeHpYhQ7EgM" xlink:type="simple">https://www.youtube.com/watch?v=xeHpYhQ7Eg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25" calcext:value-type="date">
            <text:p>25/02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iO_-eFyET4I" xlink:type="simple">https://www.youtube.com/watch?v=iO_-eFyET4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20" calcext:value-type="date">
            <text:p>20/02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atyQgZajyOI" xlink:type="simple">https://www.youtube.com/watch?v=atyQgZajyO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18" calcext:value-type="date">
            <text:p>18/02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sTuuVpV00ss" xlink:type="simple">https://www.youtube.com/watch?v=sTuuVpV00s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13" calcext:value-type="date">
            <text:p>13/02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O6q2DFejwgk" xlink:type="simple">https://www.youtube.com/watch?v=O6q2DFejwg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11" calcext:value-type="date">
            <text:p>11/02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kDyk3Tcmc24" xlink:type="simple">https://www.youtube.com/watch?v=kDyk3Tcmc2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06" calcext:value-type="date">
            <text:p>06/02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9Wz1UjHxAfw" xlink:type="simple">https://www.youtube.com/watch?v=9Wz1UjHxAf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04" calcext:value-type="date">
            <text:p>04/02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iYVbfmdYDGQ" xlink:type="simple">https://www.youtube.com/watch?v=iYVbfmdYDG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1-30" calcext:value-type="date">
            <text:p>30/01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8ryHTxzX_mw" xlink:type="simple">https://www.youtube.com/watch?v=8ryHTxzX_m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1-28" calcext:value-type="date" table:number-columns-spanned="1" table:number-rows-spanned="3">
            <text:p>28/01/2025</text:p>
          </table:table-cell>
          <table:table-cell table:style-name="ce21" office:value-type="string" calcext:value-type="string" table:number-columns-spanned="1" table:number-rows-spanned="3">
            <text:p>Matutino</text:p>
          </table:table-cell>
          <table:table-cell table:style-name="ce21" office:value-type="string" calcext:value-type="string" table:number-columns-spanned="1" table:number-rows-spanned="3">
            <text:p>2ª Turma Recursal</text:p>
          </table:table-cell>
          <table:table-cell table:style-name="ce12" office:value-type="string" calcext:value-type="string">
            <text:p><text:a xlink:href="https://www.youtube.com/watch?v=opUgusFGWBE" xlink:type="simple">https://www.youtube.com/watch?v=opUgusFGWBE</text:a></text:p>
          </table:table-cell>
          <table:table-cell table:style-name="ce21" office:value-type="string" calcext:value-type="string" table:number-columns-spanned="1" table:number-rows-spanned="3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6"/>
          <table:covered-table-cell table:number-columns-repeated="2" table:style-name="ce23"/>
          <table:table-cell table:style-name="ce12" office:value-type="string" calcext:value-type="string">
            <text:p><text:a xlink:href="https://www.youtube.com/watch?v=QiOtkKmysug" xlink:type="simple">https://www.youtube.com/watch?v=QiOtkKmysug</text:a></text:p>
          </table:table-cell>
          <table:covered-table-cell table:style-name="ce23"/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Iv8M7YkzgVs" xlink:type="simple">https://www.youtube.com/watch?v=Iv8M7YkzgVs</text:a></text:p>
          </table:table-cell>
          <table:covered-table-cell table:style-name="ce22"/>
          <table:table-cell table:number-columns-repeated="1019"/>
        </table:table-row>
        <table:table-row table:style-name="ro1">
          <table:table-cell table:style-name="ce20" office:value-type="date" office:date-value="2025-01-23" calcext:value-type="date">
            <text:p>23/01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sKnvypVXpx8" xlink:type="simple">https://www.youtube.com/watch?v=sKnvypVXpx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1-21" calcext:value-type="date">
            <text:p>21/01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An0aw_hVZuM" xlink:type="simple">https://www.youtube.com/watch?v=An0aw_hVZu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2-19" calcext:value-type="date">
            <text:p>19/12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hXUYQynCPS8" xlink:type="simple">https://www.youtube.com/watch?v=hXUYQynCPS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2-17" calcext:value-type="date">
            <text:p>17/12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nTHts7lR9iE" xlink:type="simple">https://www.youtube.com/watch?v=nTHts7lR9i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2-12" calcext:value-type="date">
            <text:p>12/12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gGWU2Dg3SDM" xlink:type="simple">https://www.youtube.com/watch?v=gGWU2Dg3SD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2-11" calcext:value-type="date">
            <text:p>11/12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1NpetZdchjU" xlink:type="simple">https://www.youtube.com/watch?v=1NpetZdchj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2-10" calcext:value-type="date">
            <text:p>10/12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A96j6ZRtZg0" xlink:type="simple">https://www.youtube.com/watch?v=A96j6ZRtZg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2-05" calcext:value-type="date">
            <text:p>05/12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3S54XQcYTlE" xlink:type="simple">https://www.youtube.com/watch?v=3S54XQcYTl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2-04" calcext:value-type="date">
            <text:p>04/12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7NW1ad5r5H0" xlink:type="simple">https://www.youtube.com/watch?v=7NW1ad5r5H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1-28" calcext:value-type="date">
            <text:p>28/11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tSg_TotsorQ" xlink:type="simple">https://www.youtube.com/watch?v=tSg_Totsor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1-26" calcext:value-type="date">
            <text:p>26/11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n0Brbqlq0mI" xlink:type="simple">https://www.youtube.com/watch?v=n0Brbqlq0m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11-21" calcext:value-type="date" table:number-columns-spanned="1" table:number-rows-spanned="2">
            <text:p>21/11/2024</text:p>
          </table:table-cell>
          <table:table-cell table:style-name="ce21" office:value-type="string" calcext:value-type="string" table:number-columns-spanned="1" table:number-rows-spanned="2">
            <text:p>Matutino</text:p>
          </table:table-cell>
          <table:table-cell table:style-name="ce21" office:value-type="string" calcext:value-type="string" table:number-columns-spanned="1" table:number-rows-spanned="2">
            <text:p>2ª Turma Recursal</text:p>
          </table:table-cell>
          <table:table-cell table:style-name="ce12" office:value-type="string" calcext:value-type="string">
            <text:p><text:a xlink:href="https://www.youtube.com/watch?v=7_eUNE5rzbQ" xlink:type="simple">https://www.youtube.com/watch?v=7_eUNE5rzbQ</text:a></text:p>
          </table:table-cell>
          <table:table-cell table:style-name="ce21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hM2lRyp5LLs" xlink:type="simple">https://www.youtube.com/watch?v=hM2lRyp5LLs</text:a></text:p>
          </table:table-cell>
          <table:covered-table-cell table:style-name="ce22"/>
          <table:table-cell table:number-columns-repeated="1019"/>
        </table:table-row>
        <table:table-row table:style-name="ro1">
          <table:table-cell table:style-name="ce20" office:value-type="date" office:date-value="2024-11-14" calcext:value-type="date">
            <text:p>14/11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r-mLq4WmQFE" xlink:type="simple">https://www.youtube.com/watch?v=r-mLq4WmQF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1-12" calcext:value-type="date">
            <text:p>12/11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v7OqdwV9XxU" xlink:type="simple">https://www.youtube.com/watch?v=v7OqdwV9Xx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1-07" calcext:value-type="date">
            <text:p>07/11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3sS72GQYSnA" xlink:type="simple">https://www.youtube.com/watch?v=3sS72GQYSn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11-05" calcext:value-type="date" table:number-columns-spanned="1" table:number-rows-spanned="3">
            <text:p>05/11/2024</text:p>
          </table:table-cell>
          <table:table-cell table:style-name="ce21" office:value-type="string" calcext:value-type="string" table:number-columns-spanned="1" table:number-rows-spanned="3">
            <text:p>Matutino</text:p>
          </table:table-cell>
          <table:table-cell table:style-name="ce21" office:value-type="string" calcext:value-type="string" table:number-columns-spanned="1" table:number-rows-spanned="3">
            <text:p>2ª Turma Recursal</text:p>
          </table:table-cell>
          <table:table-cell table:style-name="ce12" office:value-type="string" calcext:value-type="string">
            <text:p><text:a xlink:href="https://www.youtube.com/watch?v=Oq8JwjHyBhw" xlink:type="simple">https://www.youtube.com/watch?v=Oq8JwjHyBhw</text:a></text:p>
          </table:table-cell>
          <table:table-cell table:style-name="ce21" office:value-type="string" calcext:value-type="string" table:number-columns-spanned="1" table:number-rows-spanned="3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6"/>
          <table:covered-table-cell table:number-columns-repeated="2" table:style-name="ce23"/>
          <table:table-cell table:style-name="ce12" office:value-type="string" calcext:value-type="string">
            <text:p><text:a xlink:href="https://www.youtube.com/watch?v=3XOldVEL5Co" xlink:type="simple">https://www.youtube.com/watch?v=3XOldVEL5Co</text:a></text:p>
          </table:table-cell>
          <table:covered-table-cell table:style-name="ce23"/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QNlomsAQQqE" xlink:type="simple">https://www.youtube.com/watch?v=QNlomsAQQqE</text:a></text:p>
          </table:table-cell>
          <table:covered-table-cell table:style-name="ce22"/>
          <table:table-cell table:number-columns-repeated="1019"/>
        </table:table-row>
        <table:table-row table:style-name="ro1">
          <table:table-cell table:style-name="ce20" office:value-type="date" office:date-value="2024-10-31" calcext:value-type="date">
            <text:p>31/10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eLwx85uOObg" xlink:type="simple">https://www.youtube.com/watch?v=eLwx85uOOb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29" calcext:value-type="date">
            <text:p>29/10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34Rka-P5Bpc" xlink:type="simple">https://www.youtube.com/watch?v=34Rka-P5Bp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24" calcext:value-type="date">
            <text:p>24/10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1RQ1a78BNeQ" xlink:type="simple">https://www.youtube.com/watch?v=1RQ1a78BNe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22" calcext:value-type="date">
            <text:p>22/10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JiGUHGmCsIU" xlink:type="simple">https://www.youtube.com/watch?v=JiGUHGmCsI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17" calcext:value-type="date">
            <text:p>17/10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NgKbuQ0Az9E" xlink:type="simple">https://www.youtube.com/watch?v=NgKbuQ0Az9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10-15" calcext:value-type="date" table:number-columns-spanned="1" table:number-rows-spanned="3">
            <text:p>15/10/2024</text:p>
          </table:table-cell>
          <table:table-cell table:style-name="ce21" office:value-type="string" calcext:value-type="string" table:number-columns-spanned="1" table:number-rows-spanned="3">
            <text:p>Matutino</text:p>
          </table:table-cell>
          <table:table-cell table:style-name="ce21" office:value-type="string" calcext:value-type="string" table:number-columns-spanned="1" table:number-rows-spanned="3">
            <text:p>2ª Turma Recursal</text:p>
          </table:table-cell>
          <table:table-cell table:style-name="ce12" office:value-type="string" calcext:value-type="string">
            <text:p><text:a xlink:href="https://www.youtube.com/watch?v=IDL_HGP8XN4" xlink:type="simple">https://www.youtube.com/watch?v=IDL_HGP8XN4</text:a></text:p>
          </table:table-cell>
          <table:table-cell table:style-name="ce21" office:value-type="string" calcext:value-type="string" table:number-columns-spanned="1" table:number-rows-spanned="3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6"/>
          <table:covered-table-cell table:number-columns-repeated="2" table:style-name="ce23"/>
          <table:table-cell table:style-name="ce12" office:value-type="string" calcext:value-type="string">
            <text:p><text:a xlink:href="https://www.youtube.com/watch?v=8UGDG3zxKg4" xlink:type="simple">https://www.youtube.com/watch?v=8UGDG3zxKg4</text:a></text:p>
          </table:table-cell>
          <table:covered-table-cell table:style-name="ce23"/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n7drkGjHE5c" xlink:type="simple">https://www.youtube.com/watch?v=n7drkGjHE5c</text:a></text:p>
          </table:table-cell>
          <table:covered-table-cell table:style-name="ce22"/>
          <table:table-cell table:number-columns-repeated="1019"/>
        </table:table-row>
        <table:table-row table:style-name="ro1">
          <table:table-cell table:style-name="ce20" office:value-type="date" office:date-value="2024-10-10" calcext:value-type="date">
            <text:p>10/10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pgMo1JBcCUw" xlink:type="simple">https://www.youtube.com/watch?v=pgMo1JBcCU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10-08" calcext:value-type="date" table:number-columns-spanned="1" table:number-rows-spanned="3">
            <text:p>08/10/2024</text:p>
          </table:table-cell>
          <table:table-cell table:style-name="ce21" office:value-type="string" calcext:value-type="string" table:number-columns-spanned="1" table:number-rows-spanned="3">
            <text:p>Matutino</text:p>
          </table:table-cell>
          <table:table-cell table:style-name="ce21" office:value-type="string" calcext:value-type="string" table:number-columns-spanned="1" table:number-rows-spanned="3">
            <text:p>2ª Turma Recursal</text:p>
          </table:table-cell>
          <table:table-cell table:style-name="ce12" office:value-type="string" calcext:value-type="string">
            <text:p><text:a xlink:href="https://www.youtube.com/watch?v=7iVkRVlCPlA" xlink:type="simple">https://www.youtube.com/watch?v=7iVkRVlCPlA</text:a></text:p>
          </table:table-cell>
          <table:table-cell table:style-name="ce21" office:value-type="string" calcext:value-type="string" table:number-columns-spanned="1" table:number-rows-spanned="3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6"/>
          <table:covered-table-cell table:number-columns-repeated="2" table:style-name="ce23"/>
          <table:table-cell table:style-name="ce12" office:value-type="string" calcext:value-type="string">
            <text:p><text:a xlink:href="https://www.youtube.com/watch?v=xn62vR4qDb0" xlink:type="simple">https://www.youtube.com/watch?v=xn62vR4qDb0</text:a></text:p>
          </table:table-cell>
          <table:covered-table-cell table:style-name="ce23"/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LJQNuMlUl8M" xlink:type="simple">https://www.youtube.com/watch?v=LJQNuMlUl8M</text:a></text:p>
          </table:table-cell>
          <table:covered-table-cell table:style-name="ce22"/>
          <table:table-cell table:number-columns-repeated="1019"/>
        </table:table-row>
        <table:table-row table:style-name="ro1">
          <table:table-cell table:style-name="ce20" office:value-type="date" office:date-value="2024-10-03" calcext:value-type="date">
            <text:p>03/10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9paPna4Iilw" xlink:type="simple">https://www.youtube.com/watch?v=9paPna4Iil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01" calcext:value-type="date">
            <text:p>01/10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IsLNrDDGOR8" xlink:type="simple">https://www.youtube.com/watch?v=IsLNrDDGOR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26" calcext:value-type="date">
            <text:p>26/09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60pFUkSPjXM" xlink:type="simple">https://www.youtube.com/watch?v=60pFUkSPjX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9-24" calcext:value-type="date" table:number-columns-spanned="1" table:number-rows-spanned="2">
            <text:p>24/09/2024</text:p>
          </table:table-cell>
          <table:table-cell table:style-name="ce21" office:value-type="string" calcext:value-type="string" table:number-columns-spanned="1" table:number-rows-spanned="2">
            <text:p>Matutino</text:p>
          </table:table-cell>
          <table:table-cell table:style-name="ce21" office:value-type="string" calcext:value-type="string" table:number-columns-spanned="1" table:number-rows-spanned="2">
            <text:p>2ª Turma Recursal</text:p>
          </table:table-cell>
          <table:table-cell table:style-name="ce12" office:value-type="string" calcext:value-type="string">
            <text:p><text:a xlink:href="https://www.youtube.com/watch?v=ZCq1oauK0HQ" xlink:type="simple">https://www.youtube.com/watch?v=ZCq1oauK0HQ</text:a></text:p>
          </table:table-cell>
          <table:table-cell table:style-name="ce21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uNL6FARqbCE" xlink:type="simple">https://www.youtube.com/watch?v=uNL6FARqbCE</text:a></text:p>
          </table:table-cell>
          <table:covered-table-cell table:style-name="ce22"/>
          <table:table-cell table:number-columns-repeated="1019"/>
        </table:table-row>
        <table:table-row table:style-name="ro1">
          <table:table-cell table:style-name="ce20" office:value-type="date" office:date-value="2024-09-19" calcext:value-type="date">
            <text:p>19/09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fMHsllg7WDk" xlink:type="simple">https://www.youtube.com/watch?v=fMHsllg7WD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17" calcext:value-type="date">
            <text:p>17/09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FFWz0yzLyOw" xlink:type="simple">https://www.youtube.com/watch?v=FFWz0yzLyO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9-12" calcext:value-type="date" table:number-columns-spanned="1" table:number-rows-spanned="2">
            <text:p>12/09/2024</text:p>
          </table:table-cell>
          <table:table-cell table:style-name="ce21" office:value-type="string" calcext:value-type="string" table:number-columns-spanned="1" table:number-rows-spanned="2">
            <text:p>Matutino</text:p>
          </table:table-cell>
          <table:table-cell table:style-name="ce21" office:value-type="string" calcext:value-type="string" table:number-columns-spanned="1" table:number-rows-spanned="2">
            <text:p>2ª Turma Recursal</text:p>
          </table:table-cell>
          <table:table-cell table:style-name="ce12" office:value-type="string" calcext:value-type="string">
            <text:p><text:a xlink:href="https://www.youtube.com/watch?v=R8bYIVXuous" xlink:type="simple">https://www.youtube.com/watch?v=R8bYIVXuous</text:a></text:p>
          </table:table-cell>
          <table:table-cell table:style-name="ce21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3tSjLHsUU6Y" xlink:type="simple">https://www.youtube.com/watch?v=3tSjLHsUU6Y</text:a></text:p>
          </table:table-cell>
          <table:covered-table-cell table:style-name="ce22"/>
          <table:table-cell table:number-columns-repeated="1019"/>
        </table:table-row>
        <table:table-row table:style-name="ro1">
          <table:table-cell table:style-name="ce20" office:value-type="date" office:date-value="2024-09-10" calcext:value-type="date">
            <text:p>10/09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vCOFc2N90Ak" xlink:type="simple">https://www.youtube.com/watch?v=vCOFc2N90A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05" calcext:value-type="date">
            <text:p>05/09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4sFkR9xNUD8" xlink:type="simple">https://www.youtube.com/watch?v=4sFkR9xNUD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03" calcext:value-type="date">
            <text:p>03/09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6MSZJ7NDrPI" xlink:type="simple">https://www.youtube.com/watch?v=6MSZJ7NDrP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29" calcext:value-type="date">
            <text:p>29/08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eftftPx9gHo" xlink:type="simple">https://www.youtube.com/watch?v=eftftPx9gH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27" calcext:value-type="date">
            <text:p>27/08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OAqqzDA2xmw" xlink:type="simple">https://www.youtube.com/watch?v=OAqqzDA2xm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22" calcext:value-type="date">
            <text:p>22/08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bXxdzY2Y73Q" xlink:type="simple">https://www.youtube.com/watch?v=bXxdzY2Y73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20" calcext:value-type="date">
            <text:p>20/08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tAJ2MflPl7g" xlink:type="simple">https://www.youtube.com/watch?v=tAJ2MflPl7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15" calcext:value-type="date">
            <text:p>15/08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IfSntkiJSWw" xlink:type="simple">https://www.youtube.com/watch?v=IfSntkiJSW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13" calcext:value-type="date">
            <text:p>13/08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67L4l1X-l0c" xlink:type="simple">https://www.youtube.com/watch?v=67L4l1X-l0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08" calcext:value-type="date">
            <text:p>08/08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FglcNyms154" xlink:type="simple">https://www.youtube.com/watch?v=FglcNyms15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06" calcext:value-type="date">
            <text:p>06/08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vUidBFNXXvY" xlink:type="simple">https://www.youtube.com/watch?v=vUidBFNXXv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01" calcext:value-type="date">
            <text:p>01/08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wIvDPziuCP8" xlink:type="simple">https://www.youtube.com/watch?v=wIvDPziuCP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30" calcext:value-type="date">
            <text:p>30/07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FnZnQKNDPAg" xlink:type="simple">https://www.youtube.com/watch?v=FnZnQKNDPA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25" calcext:value-type="date">
            <text:p>25/07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dvKX9PojBZs" xlink:type="simple">https://www.youtube.com/watch?v=dvKX9PojBZ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23" calcext:value-type="date">
            <text:p>23/07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0Ynxy9_ubr4" xlink:type="simple">https://www.youtube.com/watch?v=0Ynxy9_ubr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18" calcext:value-type="date">
            <text:p>18/07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beZL2lllSeQ" xlink:type="simple">https://www.youtube.com/watch?v=beZL2lllSe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16" calcext:value-type="date">
            <text:p>16/07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OUvpyP_ByGY" xlink:type="simple">https://www.youtube.com/watch?v=OUvpyP_ByG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11" calcext:value-type="date">
            <text:p>11/07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PtJyN3csmM0" xlink:type="simple">https://www.youtube.com/watch?v=PtJyN3csmM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09" calcext:value-type="date">
            <text:p>09/07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zerf-bG9IZc" xlink:type="simple">https://www.youtube.com/watch?v=zerf-bG9IZ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7-04" calcext:value-type="date" table:number-columns-spanned="1" table:number-rows-spanned="2">
            <text:p>04/07/2024</text:p>
          </table:table-cell>
          <table:table-cell table:style-name="ce21" office:value-type="string" calcext:value-type="string" table:number-columns-spanned="1" table:number-rows-spanned="2">
            <text:p>Matutino</text:p>
          </table:table-cell>
          <table:table-cell table:style-name="ce21" office:value-type="string" calcext:value-type="string" table:number-columns-spanned="1" table:number-rows-spanned="2">
            <text:p>2ª Turma Recursal</text:p>
          </table:table-cell>
          <table:table-cell table:style-name="ce12" office:value-type="string" calcext:value-type="string">
            <text:p><text:a xlink:href="https://www.youtube.com/watch?v=JMkDeD5XuZk" xlink:type="simple">https://www.youtube.com/watch?v=JMkDeD5XuZk</text:a></text:p>
          </table:table-cell>
          <table:table-cell table:style-name="ce21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uQqbofF76UE" xlink:type="simple">https://www.youtube.com/watch?v=uQqbofF76UE</text:a></text:p>
          </table:table-cell>
          <table:covered-table-cell table:style-name="ce22"/>
          <table:table-cell table:number-columns-repeated="1019"/>
        </table:table-row>
        <table:table-row table:style-name="ro1">
          <table:table-cell table:style-name="ce20" office:value-type="date" office:date-value="2024-06-20" calcext:value-type="date">
            <text:p>20/06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EHhDnE_TUnY" xlink:type="simple">https://www.youtube.com/watch?v=EHhDnE_TUn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6-13" calcext:value-type="date">
            <text:p>13/06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p9fNH2Oj7H8" xlink:type="simple">https://www.youtube.com/watch?v=p9fNH2Oj7H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6-11" calcext:value-type="date">
            <text:p>11/06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JV3ieUfTkso" xlink:type="simple">https://www.youtube.com/watch?v=JV3ieUfTks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6-06" calcext:value-type="date">
            <text:p>06/06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_xE-YBMz7Nk" xlink:type="simple">https://www.youtube.com/watch?v=_xE-YBMz7N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6-04" calcext:value-type="date">
            <text:p>04/06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1vkMjPdg_ng" xlink:type="simple">https://www.youtube.com/watch?v=1vkMjPdg_n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28" calcext:value-type="date">
            <text:p>28/05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0OIPyL5Mux0" xlink:type="simple">https://www.youtube.com/watch?v=0OIPyL5Mux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23" calcext:value-type="date">
            <text:p>23/05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BlSIAXm7MLM" xlink:type="simple">https://www.youtube.com/watch?v=BlSIAXm7ML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21" calcext:value-type="date">
            <text:p>21/05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KPDi_5FkdXw" xlink:type="simple">https://www.youtube.com/watch?v=KPDi_5FkdX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5-16" calcext:value-type="date" table:number-columns-spanned="1" table:number-rows-spanned="2">
            <text:p>16/05/2024</text:p>
          </table:table-cell>
          <table:table-cell table:style-name="ce21" office:value-type="string" calcext:value-type="string" table:number-columns-spanned="1" table:number-rows-spanned="2">
            <text:p>Matutino</text:p>
          </table:table-cell>
          <table:table-cell table:style-name="ce21" office:value-type="string" calcext:value-type="string" table:number-columns-spanned="1" table:number-rows-spanned="2">
            <text:p>2ª Turma Recursal</text:p>
          </table:table-cell>
          <table:table-cell table:style-name="ce12" office:value-type="string" calcext:value-type="string">
            <text:p><text:a xlink:href="https://www.youtube.com/watch?v=L2h_WTW9mS8" xlink:type="simple">https://www.youtube.com/watch?v=L2h_WTW9mS8</text:a></text:p>
          </table:table-cell>
          <table:table-cell table:style-name="ce21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zgSLmUEWe5c" xlink:type="simple">https://www.youtube.com/watch?v=zgSLmUEWe5c</text:a></text:p>
          </table:table-cell>
          <table:covered-table-cell table:style-name="ce22"/>
          <table:table-cell table:number-columns-repeated="1019"/>
        </table:table-row>
        <table:table-row table:style-name="ro1">
          <table:table-cell table:style-name="ce20" office:value-type="date" office:date-value="2024-05-14" calcext:value-type="date">
            <text:p>14/05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GZn2JaWkXEU" xlink:type="simple">https://www.youtube.com/watch?v=GZn2JaWkXE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09" calcext:value-type="date">
            <text:p>09/05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3lARuq11jF4" xlink:type="simple">https://www.youtube.com/watch?v=3lARuq11jF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07" calcext:value-type="date">
            <text:p>07/05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IumGUCy7RJE" xlink:type="simple">https://www.youtube.com/watch?v=IumGUCy7RJ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02" calcext:value-type="date">
            <text:p>02/05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Vne0v05BnDQ" xlink:type="simple">https://www.youtube.com/watch?v=Vne0v05BnD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30" calcext:value-type="date">
            <text:p>30/04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AVHlPw6GUfE" xlink:type="simple">https://www.youtube.com/watch?v=AVHlPw6GUf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25" calcext:value-type="date">
            <text:p>25/04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e00IwaA7_XI" xlink:type="simple">https://www.youtube.com/watch?v=e00IwaA7_X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23" calcext:value-type="date">
            <text:p>23/04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PpV5oSt6d7k" xlink:type="simple">https://www.youtube.com/watch?v=PpV5oSt6d7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18" calcext:value-type="date">
            <text:p>18/04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UHDsjATPGyE" xlink:type="simple">https://www.youtube.com/watch?v=UHDsjATPGy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4-16" calcext:value-type="date" table:number-columns-spanned="1" table:number-rows-spanned="2">
            <text:p>16/04/2024</text:p>
          </table:table-cell>
          <table:table-cell table:style-name="ce21" office:value-type="string" calcext:value-type="string" table:number-columns-spanned="1" table:number-rows-spanned="2">
            <text:p>Matutino</text:p>
          </table:table-cell>
          <table:table-cell table:style-name="ce21" office:value-type="string" calcext:value-type="string" table:number-columns-spanned="1" table:number-rows-spanned="2">
            <text:p>2ª Turma Recursal</text:p>
          </table:table-cell>
          <table:table-cell table:style-name="ce12" office:value-type="string" calcext:value-type="string">
            <text:p><text:a xlink:href="https://www.youtube.com/watch?v=kKmsOVHVGIg" xlink:type="simple">https://www.youtube.com/watch?v=kKmsOVHVGIg</text:a></text:p>
          </table:table-cell>
          <table:table-cell table:style-name="ce21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h4W-rjxKQdQ" xlink:type="simple">https://www.youtube.com/watch?v=h4W-rjxKQdQ</text:a></text:p>
          </table:table-cell>
          <table:covered-table-cell table:style-name="ce22"/>
          <table:table-cell table:number-columns-repeated="1019"/>
        </table:table-row>
        <table:table-row table:style-name="ro1">
          <table:table-cell table:style-name="ce20" office:value-type="date" office:date-value="2024-04-11" calcext:value-type="date">
            <text:p>11/04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9lZy-PS5kQI" xlink:type="simple">https://www.youtube.com/watch?v=9lZy-PS5kQ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09" calcext:value-type="date">
            <text:p>09/04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F-UUUNFFW1Y" xlink:type="simple">https://www.youtube.com/watch?v=F-UUUNFFW1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04" calcext:value-type="date">
            <text:p>04/04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XqKrO4U-B2c" xlink:type="simple">https://www.youtube.com/watch?v=XqKrO4U-B2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02" calcext:value-type="date">
            <text:p>02/04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6KOpJ1KBG_g" xlink:type="simple">https://www.youtube.com/watch?v=6KOpJ1KBG_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26" calcext:value-type="date">
            <text:p>26/03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lZubIDr0rUY" xlink:type="simple">https://www.youtube.com/watch?v=lZubIDr0rU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21" calcext:value-type="date">
            <text:p>21/03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x7NIborBNMk" xlink:type="simple">https://www.youtube.com/watch?v=x7NIborBNM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19" calcext:value-type="date">
            <text:p>19/03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rIsZPhqtr1E" xlink:type="simple">https://www.youtube.com/watch?v=rIsZPhqtr1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14" calcext:value-type="date">
            <text:p>14/03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88IeXyfT2yM" xlink:type="simple">https://www.youtube.com/watch?v=88IeXyfT2y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12" calcext:value-type="date">
            <text:p>12/03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zgwAhwod_DA" xlink:type="simple">https://www.youtube.com/watch?v=zgwAhwod_D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07" calcext:value-type="date">
            <text:p>07/03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wuvZIdWs9ws" xlink:type="simple">https://www.youtube.com/watch?v=wuvZIdWs9w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05" calcext:value-type="date">
            <text:p>05/03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rTq9mKi_AF0" xlink:type="simple">https://www.youtube.com/watch?v=rTq9mKi_AF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2-29" calcext:value-type="date">
            <text:p>29/02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pbMGg3aRbK8" xlink:type="simple">https://www.youtube.com/watch?v=pbMGg3aRbK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2-27" calcext:value-type="date">
            <text:p>27/02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o0WJ2aA9FgU" xlink:type="simple">https://www.youtube.com/watch?v=o0WJ2aA9Fg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2-22" calcext:value-type="date">
            <text:p>22/02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lEC5ImhHw20" xlink:type="simple">https://www.youtube.com/watch?v=lEC5ImhHw2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2-20" calcext:value-type="date">
            <text:p>20/02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r-QV4f2p6zk" xlink:type="simple">https://www.youtube.com/watch?v=r-QV4f2p6z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2-06" calcext:value-type="date">
            <text:p>06/02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EPA0CQgLt38" xlink:type="simple">https://www.youtube.com/watch?v=EPA0CQgLt3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1-30" calcext:value-type="date">
            <text:p>30/01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_zKiq9Pp0LQ" xlink:type="simple">https://www.youtube.com/watch?v=_zKiq9Pp0L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1-25" calcext:value-type="date">
            <text:p>25/01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kMIiemLqFvs" xlink:type="simple">https://www.youtube.com/watch?v=kMIiemLqFv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1-23" calcext:value-type="date">
            <text:p>23/01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5zDf-FQtSDM" xlink:type="simple">https://www.youtube.com/watch?v=5zDf-FQtSD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2-19" calcext:value-type="date">
            <text:p>19/12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DN-db6HlYos" xlink:type="simple">https://www.youtube.com/watch?v=DN-db6HlYo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2-14" calcext:value-type="date">
            <text:p>14/12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YxgCLfc8HIY" xlink:type="simple">https://www.youtube.com/watch?v=YxgCLfc8HI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2-12" calcext:value-type="date">
            <text:p>12/12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kAmNtxTEpd8" xlink:type="simple">https://www.youtube.com/watch?v=kAmNtxTEpd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2-07" calcext:value-type="date">
            <text:p>07/12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yRRf-XsSbFQ" xlink:type="simple">https://www.youtube.com/watch?v=yRRf-XsSbF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2-05" calcext:value-type="date">
            <text:p>05/12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m0thU5BqCXI" xlink:type="simple">https://www.youtube.com/watch?v=m0thU5BqCX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1-30" calcext:value-type="date">
            <text:p>30/11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ln18SGdQdp4" xlink:type="simple">https://www.youtube.com/watch?v=ln18SGdQdp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1-28" calcext:value-type="date">
            <text:p>28/11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1VRlMtXLdkc" xlink:type="simple">https://www.youtube.com/watch?v=1VRlMtXLdk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1-23" calcext:value-type="date">
            <text:p>23/11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tEW60ZC09lU" xlink:type="simple">https://www.youtube.com/watch?v=tEW60ZC09l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1-21" calcext:value-type="date">
            <text:p>21/11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VNty5Y976z0" xlink:type="simple">https://www.youtube.com/watch?v=VNty5Y976z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1-16" calcext:value-type="date">
            <text:p>16/11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3U3z_nQkD6I" xlink:type="simple">https://www.youtube.com/watch?v=3U3z_nQkD6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1-14" calcext:value-type="date">
            <text:p>14/11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JbgT0udATps" xlink:type="simple">https://www.youtube.com/watch?v=JbgT0udATp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1-09" calcext:value-type="date">
            <text:p>09/11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Vl2FRpW5ZAw" xlink:type="simple">https://www.youtube.com/watch?v=Vl2FRpW5ZA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1-07" calcext:value-type="date">
            <text:p>07/11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hFEpCqU4RT8" xlink:type="simple">https://www.youtube.com/watch?v=hFEpCqU4RT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0-31" calcext:value-type="date">
            <text:p>31/10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dpZaLAKuNKU" xlink:type="simple">https://www.youtube.com/watch?v=dpZaLAKuNK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26" calcext:value-type="date">
            <text:p>26/10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vBIWDvGMMwM" xlink:type="simple">https://www.youtube.com/watch?v=vBIWDvGMMw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24" calcext:value-type="date">
            <text:p>24/10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PM1qs4EtJNc" xlink:type="simple">https://www.youtube.com/watch?v=PM1qs4EtJN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19" calcext:value-type="date">
            <text:p>19/10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e3WIpe0QYjc" xlink:type="simple">https://www.youtube.com/watch?v=e3WIpe0QYj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17" calcext:value-type="date">
            <text:p>17/10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Ft16FiOIFUg" xlink:type="simple">https://www.youtube.com/watch?v=Ft16FiOIFU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10" calcext:value-type="date">
            <text:p>10/10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AvM5WPFIsFo" xlink:type="simple">https://www.youtube.com/watch?v=AvM5WPFIsF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05" calcext:value-type="date">
            <text:p>05/10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SrlzDgWPBvc" xlink:type="simple">https://www.youtube.com/watch?v=SrlzDgWPBv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03" calcext:value-type="date">
            <text:p>03/10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2VzF24HjJ40" xlink:type="simple">https://www.youtube.com/watch?v=2VzF24HjJ4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28" calcext:value-type="date">
            <text:p>28/09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QQ5tcILZmNE" xlink:type="simple">https://www.youtube.com/watch?v=QQ5tcILZmN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26" calcext:value-type="date">
            <text:p>26/09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X92_mGvbS_w" xlink:type="simple">https://www.youtube.com/watch?v=X92_mGvbS_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21" calcext:value-type="date">
            <text:p>21/09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XVqfzm4Zro8" xlink:type="simple">https://www.youtube.com/watch?v=XVqfzm4Zro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19" calcext:value-type="date">
            <text:p>19/09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XbIKzUVogp0" xlink:type="simple">https://www.youtube.com/watch?v=XbIKzUVogp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14" calcext:value-type="date">
            <text:p>14/09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zvb8w3OKs1Y" xlink:type="simple">https://www.youtube.com/watch?v=zvb8w3OKs1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12" calcext:value-type="date">
            <text:p>12/09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wZwKfEJsQyo" xlink:type="simple">https://www.youtube.com/watch?v=wZwKfEJsQy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05" calcext:value-type="date">
            <text:p>05/09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K3fE0V6qGWc" xlink:type="simple">https://www.youtube.com/watch?v=K3fE0V6qGW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31" calcext:value-type="date">
            <text:p>31/08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YSh6CM31hhw" xlink:type="simple">https://www.youtube.com/watch?v=YSh6CM31hh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29" calcext:value-type="date">
            <text:p>29/08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e9453jTiTDg" xlink:type="simple">https://www.youtube.com/watch?v=e9453jTiTD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24" calcext:value-type="date">
            <text:p>24/08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UE7KeaZVcFo" xlink:type="simple">https://www.youtube.com/watch?v=UE7KeaZVcF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22" calcext:value-type="date">
            <text:p>22/08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46l92CB67fo" xlink:type="simple">https://www.youtube.com/watch?v=46l92CB67f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17" calcext:value-type="date">
            <text:p>17/08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R2B3VQZ_9sg" xlink:type="simple">https://www.youtube.com/watch?v=R2B3VQZ_9s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15" calcext:value-type="date">
            <text:p>15/08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gt3r0AECy7o" xlink:type="simple">https://www.youtube.com/watch?v=gt3r0AECy7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08" calcext:value-type="date">
            <text:p>08/08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hCqZUb77pDs" xlink:type="simple">https://www.youtube.com/watch?v=hCqZUb77pD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03" calcext:value-type="date">
            <text:p>03/08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4krJxFBsK9c" xlink:type="simple">https://www.youtube.com/watch?v=4krJxFBsK9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01" calcext:value-type="date" table:number-columns-spanned="1" table:number-rows-spanned="2">
            <text:p>01/08/2023</text:p>
          </table:table-cell>
          <table:table-cell table:style-name="ce24" office:value-type="string" calcext:value-type="string" table:number-columns-spanned="1" table:number-rows-spanned="2">
            <text:p>Matutino</text:p>
          </table:table-cell>
          <table:table-cell table:style-name="ce21" office:value-type="string" calcext:value-type="string" table:number-columns-spanned="1" table:number-rows-spanned="2">
            <text:p>2ª Turma Recursal</text:p>
          </table:table-cell>
          <table:table-cell table:style-name="ce12" office:value-type="string" calcext:value-type="string">
            <text:p><text:a xlink:href="https://www.youtube.com/watch?v=EnaAZUI6gE4" xlink:type="simple">https://www.youtube.com/watch?v=EnaAZUI6gE4</text:a></text:p>
          </table:table-cell>
          <table:table-cell table:style-name="ce21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-r45Z_cb980" xlink:type="simple">https://www.youtube.com/watch?v=-r45Z_cb980</text:a></text:p>
          </table:table-cell>
          <table:covered-table-cell table:style-name="ce22"/>
          <table:table-cell table:number-columns-repeated="1019"/>
        </table:table-row>
        <table:table-row table:style-name="ro1">
          <table:table-cell table:style-name="ce4" office:value-type="date" office:date-value="2023-07-27" calcext:value-type="date">
            <text:p>27/07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_42pkoX_FnM" xlink:type="simple">https://www.youtube.com/watch?v=_42pkoX_Fn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25" calcext:value-type="date">
            <text:p>25/07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GhZkdkDhZyY" xlink:type="simple">https://www.youtube.com/watch?v=GhZkdkDhZy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20" calcext:value-type="date">
            <text:p>20/07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fK1iEEeWR9c" xlink:type="simple">https://www.youtube.com/watch?v=fK1iEEeWR9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18" calcext:value-type="date">
            <text:p>18/07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CZGTJiPXUq4" xlink:type="simple">https://www.youtube.com/watch?v=CZGTJiPXUq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13" calcext:value-type="date">
            <text:p>13/07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yiaD2q2Ngbc" xlink:type="simple">https://www.youtube.com/watch?v=yiaD2q2Ngb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11" calcext:value-type="date">
            <text:p>11/07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8-SBq_TeeRg" xlink:type="simple">https://www.youtube.com/watch?v=8-SBq_TeeR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06" calcext:value-type="date">
            <text:p>06/07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7_qYL5uR6j8" xlink:type="simple">https://www.youtube.com/watch?v=7_qYL5uR6j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04" calcext:value-type="date">
            <text:p>04/07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rixHYwqhT4o" xlink:type="simple">https://www.youtube.com/watch?v=rixHYwqhT4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29" calcext:value-type="date">
            <text:p>29/06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6nws3Afnq6Y" xlink:type="simple">https://www.youtube.com/watch?v=6nws3Afnq6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27" calcext:value-type="date" table:number-columns-spanned="1" table:number-rows-spanned="2">
            <text:p>27/06/2023</text:p>
          </table:table-cell>
          <table:table-cell table:style-name="ce24" office:value-type="string" calcext:value-type="string" table:number-columns-spanned="1" table:number-rows-spanned="2">
            <text:p>Matutino</text:p>
          </table:table-cell>
          <table:table-cell table:style-name="ce21" office:value-type="string" calcext:value-type="string" table:number-columns-spanned="1" table:number-rows-spanned="2">
            <text:p>2ª Turma Recursal</text:p>
          </table:table-cell>
          <table:table-cell table:style-name="ce12" office:value-type="string" calcext:value-type="string">
            <text:p><text:a xlink:href="https://www.youtube.com/watch?v=0B1unTMeW9g" xlink:type="simple">https://www.youtube.com/watch?v=0B1unTMeW9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zCypxfnv0aQ" xlink:type="simple">https://www.youtube.com/watch?v=zCypxfnv0a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20" calcext:value-type="date">
            <text:p>20/06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EviIpjuvE6o" xlink:type="simple">https://www.youtube.com/watch?v=EviIpjuvE6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15" calcext:value-type="date">
            <text:p>15/06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7hJXrgQQFZ4" xlink:type="simple">https://www.youtube.com/watch?v=7hJXrgQQFZ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13" calcext:value-type="date">
            <text:p>13/06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jG6rD0tt2pY" xlink:type="simple">https://www.youtube.com/watch?v=jG6rD0tt2p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06" calcext:value-type="date">
            <text:p>06/06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lmy6vu7Wy_w" xlink:type="simple">https://www.youtube.com/watch?v=lmy6vu7Wy_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30" calcext:value-type="date">
            <text:p>30/05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AjngfUMoMhI" xlink:type="simple">https://www.youtube.com/watch?v=AjngfUMoMh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25" calcext:value-type="date">
            <text:p>25/05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Lt7SgiCBf6E" xlink:type="simple">https://www.youtube.com/watch?v=Lt7SgiCBf6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23" calcext:value-type="date">
            <text:p>23/05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tzD9C5TIDsw" xlink:type="simple">https://www.youtube.com/watch?v=tzD9C5TIDs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18" calcext:value-type="date">
            <text:p>18/05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KuSFpg8hDh8" xlink:type="simple">https://www.youtube.com/watch?v=KuSFpg8hDh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16" calcext:value-type="date">
            <text:p>16/05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xDKXbs0yMkc" xlink:type="simple">https://www.youtube.com/watch?v=xDKXbs0yMk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11" calcext:value-type="date">
            <text:p>11/05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5WDfaHlNUjw" xlink:type="simple">https://www.youtube.com/watch?v=5WDfaHlNUj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09" calcext:value-type="date">
            <text:p>09/05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qUuu6oCVTvw" xlink:type="simple">https://www.youtube.com/watch?v=qUuu6oCVTv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04" calcext:value-type="date">
            <text:p>04/05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nFnDmtLVgd8" xlink:type="simple">https://www.youtube.com/watch?v=nFnDmtLVgd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27" calcext:value-type="date">
            <text:p>27/04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Pk0R_2XQ8Hc" xlink:type="simple">https://www.youtube.com/watch?v=Pk0R_2XQ8H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25" calcext:value-type="date">
            <text:p>25/04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zbxPeV0HqXI" xlink:type="simple">https://www.youtube.com/watch?v=zbxPeV0HqX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20" calcext:value-type="date">
            <text:p>20/04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CaZFfVvrtOw" xlink:type="simple">https://www.youtube.com/watch?v=CaZFfVvrtO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18" calcext:value-type="date">
            <text:p>18/04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TlZpXh_YEJI" xlink:type="simple">https://www.youtube.com/watch?v=TlZpXh_YEJ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13" calcext:value-type="date" table:number-columns-spanned="1" table:number-rows-spanned="2">
            <text:p>13/04/2023</text:p>
          </table:table-cell>
          <table:table-cell table:style-name="ce9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xxpL3SRQzVA" xlink:type="simple">https://www.youtube.com/watch?v=xxpL3SRQzV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hts4c2PKhVY" xlink:type="simple">https://www.youtube.com/watch?v=hts4c2PKhV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30" calcext:value-type="date" table:number-columns-spanned="1" table:number-rows-spanned="2">
            <text:p>30/03/2023</text:p>
          </table:table-cell>
          <table:table-cell table:style-name="ce9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KRpB6hEPICI" xlink:type="simple">https://www.youtube.com/watch?v=KRpB6hEPIC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gaD5StSC6QU" xlink:type="simple">https://www.youtube.com/watch?v=gaD5StSC6Q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23" calcext:value-type="date" table:number-columns-spanned="1" table:number-rows-spanned="2">
            <text:p>23/03/2023</text:p>
          </table:table-cell>
          <table:table-cell table:style-name="ce9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XY5PpmOx9Gw" xlink:type="simple">https://www.youtube.com/watch?v=XY5PpmOx9G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cuXfrA0jkHg" xlink:type="simple">https://www.youtube.com/watch?v=cuXfrA0jkH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16" calcext:value-type="date">
            <text:p>16/03/2023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WdevcnyT_l0" xlink:type="simple">https://www.youtube.com/watch?v=WdevcnyT_l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09" calcext:value-type="date" table:number-columns-spanned="1" table:number-rows-spanned="2">
            <text:p>09/03/2023</text:p>
          </table:table-cell>
          <table:table-cell table:style-name="ce9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9f4BWMrWL6A" xlink:type="simple">https://www.youtube.com/watch?v=9f4BWMrWL6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gH51oMcm6Fg" xlink:type="simple">https://www.youtube.com/watch?v=gH51oMcm6F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02" calcext:value-type="date" table:number-columns-spanned="1" table:number-rows-spanned="3">
            <text:p>02/03/2023</text:p>
          </table:table-cell>
          <table:table-cell table:style-name="ce24" office:value-type="string" calcext:value-type="string" table:number-columns-spanned="1" table:number-rows-spanned="2">
            <text:p>Vespertino</text:p>
          </table:table-cell>
          <table:table-cell table:style-name="ce21" office:value-type="string" calcext:value-type="string" table:number-columns-spanned="1" table:number-rows-spanned="2">
            <text:p>2ª Turma Recursal</text:p>
          </table:table-cell>
          <table:table-cell table:style-name="ce12" office:value-type="string" calcext:value-type="string">
            <text:p><text:a xlink:href="https://www.youtube.com/watch?v=4w-eMr-ajUE" xlink:type="simple">https://www.youtube.com/watch?v=4w-eMr-ajUE</text:a></text:p>
          </table:table-cell>
          <table:table-cell table:style-name="ce21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6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JrmdCN_nkus" xlink:type="simple">https://www.youtube.com/watch?v=JrmdCN_nkus</text:a></text:p>
          </table:table-cell>
          <table:covered-table-cell table:style-name="ce22"/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medLw85kh5E" xlink:type="simple">https://www.youtube.com/watch?v=medLw85kh5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2-23" calcext:value-type="date" table:number-columns-spanned="1" table:number-rows-spanned="2">
            <text:p>23/02/2023</text:p>
          </table:table-cell>
          <table:table-cell table:style-name="ce9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tMTASXsm5Jw" xlink:type="simple">https://www.youtube.com/watch?v=tMTASXsm5J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entfjDLILbY" xlink:type="simple">https://www.youtube.com/watch?v=entfjDLILb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2-09" calcext:value-type="date" table:number-columns-spanned="1" table:number-rows-spanned="2">
            <text:p>09/02/2023</text:p>
          </table:table-cell>
          <table:table-cell table:style-name="ce9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UT0NbhsqH5Q" xlink:type="simple">https://www.youtube.com/watch?v=UT0NbhsqH5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Lrdkr0zF--w" xlink:type="simple">https://www.youtube.com/watch?v=Lrdkr0zF--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1-26" calcext:value-type="date" table:number-columns-spanned="1" table:number-rows-spanned="2">
            <text:p>26/01/2023</text:p>
          </table:table-cell>
          <table:table-cell table:style-name="ce9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OWdYSReSZmM" xlink:type="simple">https://www.youtube.com/watch?v=OWdYSReSZm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GZfZ6dvI9b4" xlink:type="simple">https://www.youtube.com/watch?v=GZfZ6dvI9b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2-16" calcext:value-type="date" table:number-columns-spanned="1" table:number-rows-spanned="2">
            <text:p>16/12/2022</text:p>
          </table:table-cell>
          <table:table-cell table:style-name="ce9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wHOrmPq0ryQ" xlink:type="simple">https://www.youtube.com/watch?v=wHOrmPq0ry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3sTokw4VAGs" xlink:type="simple">https://www.youtube.com/watch?v=3sTokw4VAG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2-01" calcext:value-type="date" table:number-columns-spanned="1" table:number-rows-spanned="2">
            <text:p>01/12/2022</text:p>
          </table:table-cell>
          <table:table-cell table:style-name="ce9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gzosu2qvOls" xlink:type="simple">https://www.youtube.com/watch?v=gzosu2qvOl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5OITAdPOzDE" xlink:type="simple">https://www.youtube.com/watch?v=5OITAdPOzD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1-17" calcext:value-type="date" table:number-columns-spanned="1" table:number-rows-spanned="2">
            <text:p>17/11/2022</text:p>
          </table:table-cell>
          <table:table-cell table:style-name="ce9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mUCefkWBc4w" xlink:type="simple">https://www.youtube.com/watch?v=mUCefkWBc4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zXkKeSSbTwM" xlink:type="simple">https://www.youtube.com/watch?v=zXkKeSSbTw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1-10" calcext:value-type="date" table:number-columns-spanned="1" table:number-rows-spanned="2">
            <text:p>10/11/2022</text:p>
          </table:table-cell>
          <table:table-cell table:style-name="ce9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eVx8foWyUeQ" xlink:type="simple">https://www.youtube.com/watch?v=eVx8foWyUe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NDNsFCdNCHY" xlink:type="simple">https://www.youtube.com/watch?v=NDNsFCdNCH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1-01" calcext:value-type="date" table:number-columns-spanned="1" table:number-rows-spanned="2">
            <text:p>01/11/2022</text:p>
          </table:table-cell>
          <table:table-cell table:style-name="ce9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UsRFOZMHGjM" xlink:type="simple">https://www.youtube.com/watch?v=UsRFOZMHGj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Lt2bhUiPjj8" xlink:type="simple">https://www.youtube.com/watch?v=Lt2bhUiPjj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0-27" calcext:value-type="date" table:number-columns-spanned="1" table:number-rows-spanned="2">
            <text:p>27/10/2022</text:p>
          </table:table-cell>
          <table:table-cell table:style-name="ce9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HKQdethyIBc" xlink:type="simple">https://www.youtube.com/watch?v=HKQdethyIB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Nt9QllKaz9I" xlink:type="simple">https://www.youtube.com/watch?v=Nt9QllKaz9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0-20" calcext:value-type="date" table:number-columns-spanned="1" table:number-rows-spanned="2">
            <text:p>20/10/2022</text:p>
          </table:table-cell>
          <table:table-cell table:style-name="ce9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E3iW6i7MlTg" xlink:type="simple">https://www.youtube.com/watch?v=E3iW6i7MlT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KS0VpjcgFBo" xlink:type="simple">https://www.youtube.com/watch?v=KS0VpjcgFB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0-13" calcext:value-type="date" table:number-columns-spanned="1" table:number-rows-spanned="2">
            <text:p>13/10/2022</text:p>
          </table:table-cell>
          <table:table-cell table:style-name="ce9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Z1B1xfNTZoA" xlink:type="simple">https://www.youtube.com/watch?v=Z1B1xfNTZoA</text:a></text:p>
          </table:table-cell>
          <table:table-cell table:style-name="ce7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FuiAAYnjgPU" xlink:type="simple">https://www.youtube.com/watch?v=FuiAAYnjgPU</text:a></text:p>
          </table:table-cell>
          <table:table-cell table:style-name="ce27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0-06" calcext:value-type="date">
            <text:p>06/10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t5182hlSxoA" xlink:type="simple">https://www.youtube.com/watch?v=t5182hlSxo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9-29" calcext:value-type="date">
            <text:p>29/09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7czB6sUibeE" xlink:type="simple">https://www.youtube.com/watch?v=7czB6sUibe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9-22" calcext:value-type="date">
            <text:p>22/09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NhaI4A4hBd0" xlink:type="simple">https://www.youtube.com/watch?v=NhaI4A4hBd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9-15" calcext:value-type="date">
            <text:p>15/09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wJqPxm3PgJ4" xlink:type="simple">https://www.youtube.com/watch?v=wJqPxm3PgJ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9-08" calcext:value-type="date" table:number-columns-spanned="1" table:number-rows-spanned="2">
            <text:p>08/09/2022</text:p>
          </table:table-cell>
          <table:table-cell table:style-name="ce9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A-89yE1rb7k" xlink:type="simple">https://www.youtube.com/watch?v=A-89yE1rb7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iIJ6BfYO3EA" xlink:type="simple">https://www.youtube.com/watch?v=iIJ6BfYO3E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8-25" calcext:value-type="date">
            <text:p>25/08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4qhNqj1PxRI" xlink:type="simple">https://www.youtube.com/watch?v=4qhNqj1PxR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8-04" calcext:value-type="date">
            <text:p>04/08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5jb6NKt5rNk" xlink:type="simple">https://www.youtube.com/watch?v=5jb6NKt5rN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28" calcext:value-type="date">
            <text:p>28/07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Oq76BObc2qA" xlink:type="simple">https://www.youtube.com/watch?v=Oq76BObc2q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21" calcext:value-type="date">
            <text:p>21/07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OjWoz2aGkbw" xlink:type="simple">https://www.youtube.com/watch?v=OjWoz2aGkb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14" calcext:value-type="date">
            <text:p>14/07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5iwpeRqYYdU" xlink:type="simple">https://www.youtube.com/watch?v=5iwpeRqYYd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07" calcext:value-type="date">
            <text:p>07/07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0rTZD-R6hdc" xlink:type="simple">https://www.youtube.com/watch?v=0rTZD-R6hd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30" calcext:value-type="date">
            <text:p>30/06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M25IF-AAyS8&amp;t=13s" xlink:type="simple">https://www.youtube.com/watch?v=M25IF-AAyS8&amp;t=13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09" calcext:value-type="date">
            <text:p>09/06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kBfHlykBaJs" xlink:type="simple">https://www.youtube.com/watch?v=kBfHlykBaJ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02" calcext:value-type="date">
            <text:p>02/06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ypYcVFSx568" xlink:type="simple">https://www.youtube.com/watch?v=ypYcVFSx56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26" calcext:value-type="date">
            <text:p>26/05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3UtH7BM_Q38" xlink:type="simple">https://www.youtube.com/watch?v=3UtH7BM_Q3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19" calcext:value-type="date">
            <text:p>19/05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7d9TEiP3J2A" xlink:type="simple">https://www.youtube.com/watch?v=7d9TEiP3J2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12" calcext:value-type="date">
            <text:p>12/05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1zvUech6Z9s" xlink:type="simple">https://www.youtube.com/watch?v=1zvUech6Z9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05" calcext:value-type="date">
            <text:p>05/05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KelO8jmx8Uk" xlink:type="simple">https://www.youtube.com/watch?v=KelO8jmx8U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28" calcext:value-type="date" table:number-columns-spanned="1" table:number-rows-spanned="2">
            <text:p>28/04/2022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SPnSMAmbkoU" xlink:type="simple">https://www.youtube.com/watch?v=SPnSMAmbko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j7R-IvhlH0E" xlink:type="simple">https://www.youtube.com/watch?v=j7R-IvhlH0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07" calcext:value-type="date">
            <text:p>07/04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ZWM4AfYqjIQ" xlink:type="simple">https://www.youtube.com/watch?v=ZWM4AfYqjI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31" calcext:value-type="date">
            <text:p>31/03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0_Jzx-TMAGg" xlink:type="simple">https://www.youtube.com/watch?v=0_Jzx-TMAG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24" calcext:value-type="date">
            <text:p>24/03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1yozN2nWceU" xlink:type="simple">https://www.youtube.com/watch?v=1yozN2nWce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17" calcext:value-type="date">
            <text:p>17/03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Utwu3NPLKbg" xlink:type="simple">https://www.youtube.com/watch?v=Utwu3NPLKb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11" calcext:value-type="date">
            <text:p>11/03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d4hj8tG8Trs" xlink:type="simple">https://www.youtube.com/watch?v=d4hj8tG8Trs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10" calcext:value-type="date" table:number-columns-spanned="1" table:number-rows-spanned="2">
            <text:p>10/03/2022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tNcjwWx1Jmw" xlink:type="simple">https://www.youtube.com/watch?v=tNcjwWx1Jm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euDbm9x6KSs" xlink:type="simple">https://www.youtube.com/watch?v=euDbm9x6KS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24" calcext:value-type="date" table:number-columns-spanned="1" table:number-rows-spanned="2">
            <text:p>24/02/2022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voiYZttDVMU" xlink:type="simple">https://www.youtube.com/watch?v=voiYZttDVM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LOA9Y9zC-FU" xlink:type="simple">https://www.youtube.com/watch?v=LOA9Y9zC-F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17" calcext:value-type="date" table:number-columns-spanned="1" table:number-rows-spanned="2">
            <text:p>17/02/2022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FGrFnglVEiQ" xlink:type="simple">https://www.youtube.com/watch?v=FGrFnglVEi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WQghCgLe8xc" xlink:type="simple">https://www.youtube.com/watch?v=WQghCgLe8x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10" calcext:value-type="date">
            <text:p>10/02/2022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o-612i9dZfw" xlink:type="simple">https://www.youtube.com/watch?v=o-612i9dZf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03" calcext:value-type="date" table:number-columns-spanned="1" table:number-rows-spanned="2">
            <text:p>03/02/2022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v7Bne_D08K0" xlink:type="simple">https://www.youtube.com/watch?v=v7Bne_D08K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eTbF8uq7hdc" xlink:type="simple">https://www.youtube.com/watch?v=eTbF8uq7hd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2-16" calcext:value-type="date" table:number-columns-spanned="1" table:number-rows-spanned="2">
            <text:p>16/12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ZwqhEhAH8jM" xlink:type="simple">https://www.youtube.com/watch?v=ZwqhEhAH8j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kxst6dk9lFY" xlink:type="simple">https://www.youtube.com/watch?v=kxst6dk9lF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2-09" calcext:value-type="date" table:number-columns-spanned="1" table:number-rows-spanned="2">
            <text:p>09/12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PFpRNo-X4ek" xlink:type="simple">https://www.youtube.com/watch?v=PFpRNo-X4e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9LNy_rOuqmc" xlink:type="simple">https://www.youtube.com/watch?v=9LNy_rOuqm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2-02" calcext:value-type="date" table:number-columns-spanned="1" table:number-rows-spanned="2">
            <text:p>02/12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HqVuXonm_2E" xlink:type="simple">https://www.youtube.com/watch?v=HqVuXonm_2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4OKb5E-NoyA" xlink:type="simple">https://www.youtube.com/watch?v=4OKb5E-Noy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26" calcext:value-type="date">
            <text:p>26/11/2021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hq6G70bf1FU" xlink:type="simple">https://www.youtube.com/watch?v=hq6G70bf1FU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25" calcext:value-type="date" table:number-columns-spanned="1" table:number-rows-spanned="3">
            <text:p>25/11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hszIYcMCk2o" xlink:type="simple">https://www.youtube.com/watch?v=hszIYcMCk2o</text:a></text:p>
          </table:table-cell>
          <table:table-cell table:style-name="ce21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6"/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siSGRH5FteY" xlink:type="simple">https://www.youtube.com/watch?v=siSGRH5FteY</text:a></text:p>
          </table:table-cell>
          <table:covered-table-cell table:style-name="ce22"/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01EDJgaCcGw" xlink:type="simple">https://www.youtube.com/watch?v=01EDJgaCcG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18" calcext:value-type="date" table:number-columns-spanned="1" table:number-rows-spanned="2">
            <text:p>18/11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D10U6y0TVSo" xlink:type="simple">https://www.youtube.com/watch?v=D10U6y0TVS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7XgqNUCXaHk" xlink:type="simple">https://www.youtube.com/watch?v=7XgqNUCXaHk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11" calcext:value-type="date" table:number-columns-spanned="1" table:number-rows-spanned="2">
            <text:p>11/11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v3YNeJ4m67s" xlink:type="simple">https://www.youtube.com/watch?v=v3YNeJ4m67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20VrffAf9vM" xlink:type="simple">https://www.youtube.com/watch?v=20VrffAf9vM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04" calcext:value-type="date" table:number-columns-spanned="1" table:number-rows-spanned="2">
            <text:p>04/11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uMvmKZRTGfg" xlink:type="simple">https://www.youtube.com/watch?v=uMvmKZRTGf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0UVDAe07fSg" xlink:type="simple">https://www.youtube.com/watch?v=0UVDAe07fSg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28" calcext:value-type="date" table:number-columns-spanned="1" table:number-rows-spanned="2">
            <text:p>28/10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rINli7VuyUI" xlink:type="simple">https://www.youtube.com/watch?v=rINli7VuyU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TOCLkSf7jzE" xlink:type="simple">https://www.youtube.com/watch?v=TOCLkSf7jzE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21" calcext:value-type="date" table:number-columns-spanned="1" table:number-rows-spanned="2">
            <text:p>21/10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ILmj8EBbZgs" xlink:type="simple">https://www.youtube.com/watch?v=ILmj8EBbZg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vaVRv1jL7gk" xlink:type="simple">https://www.youtube.com/watch?v=vaVRv1jL7gk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14" calcext:value-type="date" table:number-columns-spanned="1" table:number-rows-spanned="2">
            <text:p>14/10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FF_NLqniyPc" xlink:type="simple">https://www.youtube.com/watch?v=FF_NLqniyP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Wqb3xgCEqeM" xlink:type="simple">https://www.youtube.com/watch?v=Wqb3xgCEqeM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08" calcext:value-type="date">
            <text:p>08/10/2021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HF4fYgnZWWY" xlink:type="simple">https://www.youtube.com/watch?v=HF4fYgnZWWY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07" calcext:value-type="date" table:number-columns-spanned="1" table:number-rows-spanned="2">
            <text:p>07/10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4LQhuSTFouY" xlink:type="simple">https://www.youtube.com/watch?v=4LQhuSTFou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WN98LDDkgkc" xlink:type="simple">https://www.youtube.com/watch?v=WN98LDDkgkc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30" calcext:value-type="date" table:number-columns-spanned="1" table:number-rows-spanned="2">
            <text:p>30/09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zwOrCYBojSI" xlink:type="simple">https://www.youtube.com/watch?v=zwOrCYBojS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2iC4xkklm2A" xlink:type="simple">https://www.youtube.com/watch?v=2iC4xkklm2A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24" calcext:value-type="date">
            <text:p>24/09/2021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o9v-ZaqkWjA" xlink:type="simple">https://www.youtube.com/watch?v=o9v-ZaqkWjA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23" calcext:value-type="date" table:number-columns-spanned="1" table:number-rows-spanned="2">
            <text:p>23/09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OFv9OQOLjY4" xlink:type="simple">https://www.youtube.com/watch?v=OFv9OQOLjY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T9bSXiZeJMw" xlink:type="simple">https://www.youtube.com/watch?v=T9bSXiZeJMw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16" calcext:value-type="date" table:number-columns-spanned="1" table:number-rows-spanned="2">
            <text:p>16/09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O_yPpMmUm6E" xlink:type="simple">https://www.youtube.com/watch?v=O_yPpMmUm6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EHGaVW242ok" xlink:type="simple">https://www.youtube.com/watch?v=EHGaVW242ok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09" calcext:value-type="date" table:number-columns-spanned="1" table:number-rows-spanned="2">
            <text:p>09/09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1-gs1__PJ0Y" xlink:type="simple">https://www.youtube.com/watch?v=1-gs1__PJ0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6zur-OtWDa4" xlink:type="simple">https://www.youtube.com/watch?v=6zur-OtWDa4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02" calcext:value-type="date" table:number-columns-spanned="1" table:number-rows-spanned="2">
            <text:p>02/09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90DZ23kdzrg" xlink:type="simple">https://www.youtube.com/watch?v=90DZ23kdzr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vrLPflI88kI" xlink:type="simple">https://www.youtube.com/watch?v=vrLPflI88kI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26" calcext:value-type="date" table:number-columns-spanned="1" table:number-rows-spanned="2">
            <text:p>26/08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xEOHMqv8BEs" xlink:type="simple">https://www.youtube.com/watch?v=xEOHMqv8BE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ivCS2ORoolc" xlink:type="simple">https://www.youtube.com/watch?v=ivCS2ORoolc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19" calcext:value-type="date" table:number-columns-spanned="1" table:number-rows-spanned="3">
            <text:p>19/08/2021</text:p>
          </table:table-cell>
          <table:table-cell table:style-name="ce21" office:value-type="string" calcext:value-type="string">
            <text:p>Vespertino</text:p>
          </table:table-cell>
          <table:table-cell table:style-name="ce21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q0lRjcTij2E" xlink:type="simple">https://www.youtube.com/watch?v=q0lRjcTij2E</text:a></text:p>
          </table:table-cell>
          <table:table-cell table:style-name="ce21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6"/>
          <table:table-cell table:style-name="ce24" office:value-type="string" calcext:value-type="string" table:number-columns-spanned="1" table:number-rows-spanned="2">
            <text:p>Matutino</text:p>
          </table:table-cell>
          <table:table-cell table:style-name="ce24" office:value-type="string" calcext:value-type="string" table:number-columns-spanned="1" table:number-rows-spanned="2">
            <text:p>2ª Turma Recursal</text:p>
          </table:table-cell>
          <table:table-cell table:style-name="ce15" office:value-type="string" calcext:value-type="string">
            <text:p><text:a xlink:href="https://www.youtube.com/watch?v=Vz3ekAHoGyQ" xlink:type="simple">https://www.youtube.com/watch?v=Vz3ekAHoGyQ</text:a></text:p>
          </table:table-cell>
          <table:table-cell table:style-name="ce24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5" office:value-type="string" calcext:value-type="string">
            <text:p><text:a xlink:href="https://www.youtube.com/watch?v=ak-CeNf82oE" xlink:type="simple">https://www.youtube.com/watch?v=ak-CeNf82oE</text:a></text:p>
          </table:table-cell>
          <table:covered-table-cell table:style-name="ce22"/>
          <table:table-cell table:number-columns-repeated="1019"/>
        </table:table-row>
        <table:table-row table:style-name="ro1">
          <table:table-cell table:style-name="ce4" office:value-type="date" office:date-value="2021-08-12" calcext:value-type="date" table:number-columns-spanned="1" table:number-rows-spanned="2">
            <text:p>12/08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510nUcvAsxI" xlink:type="simple">https://www.youtube.com/watch?v=510nUcvAsx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veml3AcEHQI" xlink:type="simple">https://www.youtube.com/watch?v=veml3AcEHQI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06" calcext:value-type="date">
            <text:p>06/08/2021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Hki6b5TUDX0" xlink:type="simple">https://www.youtube.com/watch?v=Hki6b5TUDX0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05" calcext:value-type="date" table:number-columns-spanned="1" table:number-rows-spanned="2">
            <text:p>05/08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PnzYpMm7UZU" xlink:type="simple">https://www.youtube.com/watch?v=PnzYpMm7UZ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81kuMJWtPsM" xlink:type="simple">https://www.youtube.com/watch?v=81kuMJWtPsM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30" calcext:value-type="date">
            <text:p>30/07/2021</text:p>
          </table:table-cell>
          <table:table-cell table:style-name="ce9" office:value-type="string" calcext:value-type="string">
            <text:p>Matu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jIWlncIHbLI" xlink:type="simple">https://www.youtube.com/watch?v=jIWlncIHbLI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29" calcext:value-type="date" table:number-columns-spanned="1" table:number-rows-spanned="2">
            <text:p>29/07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caGk1YI2dXs" xlink:type="simple">https://www.youtube.com/watch?v=caGk1YI2dX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wuZ0FRnnoEw" xlink:type="simple">https://www.youtube.com/watch?v=wuZ0FRnnoEw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22" calcext:value-type="date" table:number-columns-spanned="1" table:number-rows-spanned="2">
            <text:p>22/07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Bsms3-CP9vA" xlink:type="simple">https://www.youtube.com/watch?v=Bsms3-CP9v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62yH8PwY9DU" xlink:type="simple">https://www.youtube.com/watch?v=62yH8PwY9DU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15" calcext:value-type="date" table:number-columns-spanned="1" table:number-rows-spanned="2">
            <text:p>15/07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Wz1pOyubAOI" xlink:type="simple">https://www.youtube.com/watch?v=Wz1pOyubAO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Io2zPzOcEnU" xlink:type="simple">https://www.youtube.com/watch?v=Io2zPzOcEnU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08" calcext:value-type="date" table:number-columns-spanned="1" table:number-rows-spanned="2">
            <text:p>08/07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gWEo9tFit9c" xlink:type="simple">https://www.youtube.com/watch?v=gWEo9tFit9c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-PtcjpIahh0" xlink:type="simple">https://www.youtube.com/watch?v=-PtcjpIahh0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01" calcext:value-type="date" table:number-columns-spanned="1" table:number-rows-spanned="2">
            <text:p>01/07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iaUyG41eLcA" xlink:type="simple">https://www.youtube.com/watch?v=iaUyG41eLc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J5InyEJV8ZI" xlink:type="simple">https://www.youtube.com/watch?v=J5InyEJV8ZI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18" calcext:value-type="date">
            <text:p>18/06/2021</text:p>
          </table:table-cell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AQ0Dl7wuvd4" xlink:type="simple">https://www.youtube.com/watch?v=AQ0Dl7wuvd4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17" calcext:value-type="date" table:number-columns-spanned="1" table:number-rows-spanned="2">
            <text:p>17/06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vPSsn4NqGt0" xlink:type="simple">https://www.youtube.com/watch?v=vPSsn4NqGt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-aiayPbkCP8" xlink:type="simple">https://www.youtube.com/watch?v=-aiayPbkCP8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10" calcext:value-type="date" table:number-columns-spanned="1" table:number-rows-spanned="2">
            <text:p>10/06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Kw1TuvOf8_g" xlink:type="simple">https://www.youtube.com/watch?v=Kw1TuvOf8_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i-TeC1U3_vo" xlink:type="simple">https://www.youtube.com/watch?v=i-TeC1U3_vo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27" calcext:value-type="date" table:number-columns-spanned="1" table:number-rows-spanned="2">
            <text:p>27/05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ptryU0GZg8k" xlink:type="simple">https://www.youtube.com/watch?v=ptryU0GZg8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_1FJ80M1sFM" xlink:type="simple">https://www.youtube.com/watch?v=_1FJ80M1sFM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20" calcext:value-type="date" table:number-columns-spanned="1" table:number-rows-spanned="2">
            <text:p>20/05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qa-EhzOb_MQ" xlink:type="simple">https://www.youtube.com/watch?v=qa-EhzOb_MQ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e5A3o-Ifmn0" xlink:type="simple">https://www.youtube.com/watch?v=e5A3o-Ifmn0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13" calcext:value-type="date" table:number-columns-spanned="1" table:number-rows-spanned="2">
            <text:p>13/05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JOZgQpuSBHE" xlink:type="simple">https://www.youtube.com/watch?v=JOZgQpuSBH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56XO_fK0mIo" xlink:type="simple">https://www.youtube.com/watch?v=56XO_fK0mIo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07" calcext:value-type="date">
            <text:p>07/05/2021</text:p>
          </table:table-cell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1EukoLa_G6I" xlink:type="simple">https://www.youtube.com/watch?v=1EukoLa_G6I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06" calcext:value-type="date" table:number-columns-spanned="1" table:number-rows-spanned="2">
            <text:p>06/05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nn5SiYOzncM" xlink:type="simple">https://www.youtube.com/watch?v=nn5SiYOznc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QidO9WIoVyU" xlink:type="simple">https://www.youtube.com/watch?v=QidO9WIoVyU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29" calcext:value-type="date" table:number-columns-spanned="1" table:number-rows-spanned="2">
            <text:p>29/04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NpyR6sgm3Qk" xlink:type="simple">https://www.youtube.com/watch?v=NpyR6sgm3Q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eecAScpFrLg" xlink:type="simple">https://www.youtube.com/watch?v=eecAScpFrLg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22" calcext:value-type="date" table:number-columns-spanned="1" table:number-rows-spanned="2">
            <text:p>22/04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rQljK3sUMcE" xlink:type="simple">https://www.youtube.com/watch?v=rQljK3sUMc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zn5nkAEablI" xlink:type="simple">https://www.youtube.com/watch?v=zn5nkAEablI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15" calcext:value-type="date" table:number-columns-spanned="1" table:number-rows-spanned="2">
            <text:p>15/04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dHpkwQiWirE" xlink:type="simple">https://www.youtube.com/watch?v=dHpkwQiWir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lYRJUGourFM" xlink:type="simple">https://www.youtube.com/watch?v=lYRJUGourFM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08" calcext:value-type="date" table:number-columns-spanned="1" table:number-rows-spanned="2">
            <text:p>08/04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E3Tw_wlZXyU" xlink:type="simple">https://www.youtube.com/watch?v=E3Tw_wlZXy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sIYPMHG7WAU" xlink:type="simple">https://www.youtube.com/watch?v=sIYPMHG7WAU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25" calcext:value-type="date" table:number-columns-spanned="1" table:number-rows-spanned="2">
            <text:p>25/03/2021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2ª Turma Recursal</text:p>
          </table:table-cell>
          <table:table-cell table:style-name="ce26" office:value-type="string" calcext:value-type="string">
            <text:p><text:a xlink:href="https://www.youtube.com/watch?v=CrQ5u7Zv4B8" xlink:type="simple">https://www.youtube.com/watch?v=CrQ5u7Zv4B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9" office:value-type="string" calcext:value-type="string">
            <text:p>2ª Turma Recursal</text:p>
          </table:table-cell>
          <table:table-cell table:style-name="ce26" office:value-type="string" calcext:value-type="string">
            <text:p><text:a xlink:href="https://www.youtube.com/watch?v=m4LPK47ZFt4" xlink:type="simple">https://www.youtube.com/watch?v=m4LPK47ZFt4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18" calcext:value-type="date" table:number-columns-spanned="1" table:number-rows-spanned="2">
            <text:p>18/03/2021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Fji8PPmsBu4" xlink:type="simple">https://www.youtube.com/watch?v=Fji8PPmsBu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8xA4jQNY1rQ" xlink:type="simple">https://www.youtube.com/watch?v=8xA4jQNY1r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11" calcext:value-type="date" table:number-columns-spanned="1" table:number-rows-spanned="2">
            <text:p>11/03/2021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k92SiBWdhGU" xlink:type="simple">https://www.youtube.com/watch?v=k92SiBWdhG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KEcwtYUXcuE" xlink:type="simple">https://www.youtube.com/watch?v=KEcwtYUXcu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04" calcext:value-type="date" table:number-columns-spanned="1" table:number-rows-spanned="2">
            <text:p>04/03/2021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6NpWNQXasyw" xlink:type="simple">https://www.youtube.com/watch?v=6NpWNQXasy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cogqCCnZ9-Q" xlink:type="simple">https://www.youtube.com/watch?v=cogqCCnZ9-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26" calcext:value-type="date" table:number-columns-spanned="1" table:number-rows-spanned="2">
            <text:p>26/02/2021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xnSAmouDee4" xlink:type="simple">https://www.youtube.com/watch?v=xnSAmouDee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ovbQXc37i9U" xlink:type="simple">https://www.youtube.com/watch?v=ovbQXc37i9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18" calcext:value-type="date">
            <text:p>18/02/2021</text:p>
          </table:table-cell>
          <table:table-cell table:style-name="ce8" office:value-type="string" calcext:value-type="string">
            <text:p>Verpertino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ulA6-NrUBNM" xlink:type="simple">https://www.youtube.com/watch?v=ulA6-NrUBN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11" calcext:value-type="date" table:number-columns-spanned="1" table:number-rows-spanned="2">
            <text:p>11/02/2021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lvPsHS0C_PU" xlink:type="simple">https://www.youtube.com/watch?v=lvPsHS0C_P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B0r0G7mlhlk" xlink:type="simple">https://www.youtube.com/watch?v=B0r0G7mlhl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04" calcext:value-type="date" table:number-columns-spanned="1" table:number-rows-spanned="2">
            <text:p>04/02/2021</text:p>
          </table:table-cell>
          <table:table-cell table:style-name="ce8" office:value-type="string" calcext:value-type="string">
            <text:p>Vespertino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G_LCiidJ8z8" xlink:type="simple">https://www.youtube.com/watch?v=G_LCiidJ8z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729yccDi50k" xlink:type="simple">https://www.youtube.com/watch?v=729yccDi50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1-28" calcext:value-type="date" table:number-columns-spanned="1" table:number-rows-spanned="3">
            <text:p>28/01/2021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imzoqGEKNrk" xlink:type="simple">https://www.youtube.com/watch?v=imzoqGEKNrk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6"/>
          <table:table-cell table:style-name="ce8" office:value-type="string" calcext:value-type="string" table:number-columns-spanned="1" table:number-rows-spanned="2">
            <text:p>09h</text:p>
          </table:table-cell>
          <table:table-cell table:style-name="ce8" office:value-type="string" calcext:value-type="string" table:number-columns-spanned="1" table:number-rows-spanned="2">
            <text:p>2ª Turma Recursal</text:p>
          </table:table-cell>
          <table:table-cell table:style-name="ce12" office:value-type="string" calcext:value-type="string">
            <text:p><text:a xlink:href="https://www.youtube.com/watch?v=K-b7aB87Z4M" xlink:type="simple">https://www.youtube.com/watch?v=K-b7aB87Z4M</text:a></text:p>
          </table:table-cell>
          <table:table-cell table:style-name="ce8" office:value-type="string" calcext:value-type="string" table:number-columns-spanned="1" table:number-rows-spanned="2">
            <text:p>-</text:p>
          </table:table-cell>
          <table:table-cell table:number-columns-repeated="1019"/>
        </table:table-row>
        <table:table-row table:style-name="ro1">
          <table:covered-table-cell table:number-columns-repeated="3" table:style-name="ce5"/>
          <table:table-cell table:style-name="ce12" office:value-type="string" calcext:value-type="string">
            <text:p><text:a xlink:href="https://www.youtube.com/watch?v=ejNJcwrwFUQ" xlink:type="simple">https://www.youtube.com/watch?v=ejNJcwrwFUQ</text:a></text:p>
          </table:table-cell>
          <table:covered-table-cell table:style-name="ce5"/>
          <table:table-cell table:number-columns-repeated="1019"/>
        </table:table-row>
        <table:table-row table:style-name="ro1">
          <table:table-cell table:style-name="ce4" office:value-type="date" office:date-value="2020-12-17" calcext:value-type="date" table:number-columns-spanned="1" table:number-rows-spanned="3">
            <text:p>17/12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7Q7_VNGHfbc" xlink:type="simple">https://www.youtube.com/watch?v=7Q7_VNGHfbc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6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aEP8vVC_MK0" xlink:type="simple">https://www.youtube.com/watch?v=aEP8vVC_MK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8h30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opbStQWKbog" xlink:type="simple">https://www.youtube.com/watch?v=opbStQWKbog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2-11" calcext:value-type="date" table:number-columns-spanned="1" table:number-rows-spanned="2">
            <text:p>11/12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mEeqDGIb7iw" xlink:type="simple">https://www.youtube.com/watch?v=mEeqDGIb7iw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I-hYE52QH1o" xlink:type="simple">https://www.youtube.com/watch?v=I-hYE52QH1o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2-04" calcext:value-type="date" table:number-columns-spanned="1" table:number-rows-spanned="2">
            <text:p>04/12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EPi1_0TgTMo" xlink:type="simple">https://www.youtube.com/watch?v=EPi1_0TgTMo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lithWZZiuyY" xlink:type="simple">https://www.youtube.com/watch?v=lithWZZiuyY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27" calcext:value-type="date" table:number-columns-spanned="1" table:number-rows-spanned="2">
            <text:p>27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2ndaYXZKiXo" xlink:type="simple">https://www.youtube.com/watch?v=2ndaYXZKiXo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e9-ZMWmXwag" xlink:type="simple">https://www.youtube.com/watch?v=e9-ZMWmXwag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20" calcext:value-type="date" table:number-columns-spanned="1" table:number-rows-spanned="2">
            <text:p>20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qeaw40vJ6h0" xlink:type="simple">https://www.youtube.com/watch?v=qeaw40vJ6h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0RYN_Xl09uY" xlink:type="simple">https://www.youtube.com/watch?v=0RYN_Xl09uY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10" calcext:value-type="date" table:number-columns-spanned="1" table:number-rows-spanned="2">
            <text:p>10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youtu.be/ZeG_KAHiYOo" xlink:type="simple">https://youtu.be/ZeG_KAHiYOo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youtu.be/id3WrYe28os" xlink:type="simple">https://youtu.be/id3WrYe28os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06" calcext:value-type="date">
            <text:p>06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youtu.be/WC4y2NS17j0" xlink:type="simple">https://youtu.be/WC4y2NS17j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23" calcext:value-type="date" table:number-columns-spanned="1" table:number-rows-spanned="2">
            <text:p>23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youtu.be/nOaqaZeaIlM" xlink:type="simple">https://youtu.be/nOaqaZeaIlM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youtu.be/0ckyImhdpAU" xlink:type="simple">https://youtu.be/0ckyImhdpAU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16" calcext:value-type="date" table:number-columns-spanned="1" table:number-rows-spanned="2">
            <text:p>16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youtu.be/cGkLFI4I4L8" xlink:type="simple">https://youtu.be/cGkLFI4I4L8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youtu.be/tUwpXmoiOZA" xlink:type="simple">https://youtu.be/tUwpXmoiOZA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02" calcext:value-type="date" table:number-columns-spanned="1" table:number-rows-spanned="2">
            <text:p>02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youtu.be/5drWbrAEDuo" xlink:type="simple">https://youtu.be/5drWbrAEDuo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youtu.be/7uHlYPxEUCg" xlink:type="simple">https://youtu.be/7uHlYPxEUCg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25" calcext:value-type="date" table:number-columns-spanned="1" table:number-rows-spanned="2">
            <text:p>25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youtu.be/qosNIC7M0ik" xlink:type="simple">https://youtu.be/qosNIC7M0ik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youtu.be/HBjuPu5iRdc" xlink:type="simple">https://youtu.be/HBjuPu5iRdc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18" calcext:value-type="date" table:number-columns-spanned="1" table:number-rows-spanned="2">
            <text:p>18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youtu.be/w6jsQrVt6DI" xlink:type="simple">https://youtu.be/w6jsQrVt6DI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youtu.be/zqWjD8m1u_w" xlink:type="simple">https://youtu.be/zqWjD8m1u_w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09" calcext:value-type="date" table:number-columns-spanned="1" table:number-rows-spanned="2">
            <text:p>09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youtu.be/LImgtThy3so" xlink:type="simple">https://youtu.be/LImgtThy3so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youtu.be/Y55eglFErW0" xlink:type="simple">https://youtu.be/Y55eglFErW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04" calcext:value-type="date" table:number-columns-spanned="1" table:number-rows-spanned="2">
            <text:p>04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youtu.be/OwQFJV6OBac" xlink:type="simple">https://youtu.be/OwQFJV6OBac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youtu.be/vG_p_A2x0XA" xlink:type="simple">https://youtu.be/vG_p_A2x0XA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01" calcext:value-type="date">
            <text:p>01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7ToFwsF9pYM" xlink:type="simple">https://www.youtube.com/watch?v=7ToFwsF9pYM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28" calcext:value-type="date" table:number-columns-spanned="1" table:number-rows-spanned="2">
            <text:p>28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UWOY_GNV1sA" xlink:type="simple">https://www.youtube.com/watch?v=UWOY_GNV1sA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tkj7mRHdggk" xlink:type="simple">https://www.youtube.com/watch?v=tkj7mRHdggk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21" calcext:value-type="date" table:number-columns-spanned="1" table:number-rows-spanned="2">
            <text:p>21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pSPHj-sdql0" xlink:type="simple">https://www.youtube.com/watch?v=pSPHj-sdql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eJGmpKG3WYc" xlink:type="simple">https://www.youtube.com/watch?v=eJGmpKG3WYc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14" calcext:value-type="date" table:number-columns-spanned="1" table:number-rows-spanned="2">
            <text:p>14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jRU6BcGWheY" xlink:type="simple">https://www.youtube.com/watch?v=jRU6BcGWheY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HpBk7VuevXs" xlink:type="simple">https://www.youtube.com/watch?v=HpBk7VuevXs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07" calcext:value-type="date" table:number-columns-spanned="1" table:number-rows-spanned="2">
            <text:p>07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bttv-Xnw3As" xlink:type="simple">https://www.youtube.com/watch?v=bttv-Xnw3As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B-OWbf2nwMk" xlink:type="simple">https://www.youtube.com/watch?v=B-OWbf2nwMk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31" calcext:value-type="date" table:number-columns-spanned="1" table:number-rows-spanned="2">
            <text:p>31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0HEQl7RqkDM" xlink:type="simple">https://www.youtube.com/watch?v=0HEQl7RqkDM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tND3ezYcCWU" xlink:type="simple">https://www.youtube.com/watch?v=tND3ezYcCWU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24" calcext:value-type="date" table:number-columns-spanned="1" table:number-rows-spanned="2">
            <text:p>24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QI9yfsVojuM" xlink:type="simple">https://www.youtube.com/watch?v=QI9yfsVojuM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Omj3NLsApn4" xlink:type="simple">https://www.youtube.com/watch?v=Omj3NLsApn4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17" calcext:value-type="date" table:number-columns-spanned="1" table:number-rows-spanned="2">
            <text:p>17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DDj-IEbyfro" xlink:type="simple">https://www.youtube.com/watch?v=DDj-IEbyfro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2XkVrAF7rq0" xlink:type="simple">https://www.youtube.com/watch?v=2XkVrAF7rq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10" calcext:value-type="date" table:number-columns-spanned="1" table:number-rows-spanned="2">
            <text:p>10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rZh2YTa3sJw" xlink:type="simple">https://www.youtube.com/watch?v=rZh2YTa3sJw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_URMWFoJtSs" xlink:type="simple">https://www.youtube.com/watch?v=_URMWFoJtSs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03" calcext:value-type="date" table:number-columns-spanned="1" table:number-rows-spanned="2">
            <text:p>03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f5yIaaWaVzg" xlink:type="simple">https://www.youtube.com/watch?v=f5yIaaWaVzg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G_M6YXyMQ6Q" xlink:type="simple">https://www.youtube.com/watch?v=G_M6YXyMQ6Q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26" calcext:value-type="date" table:number-columns-spanned="1" table:number-rows-spanned="2">
            <text:p>26/06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ra-DIQZQnd8" xlink:type="simple">https://www.youtube.com/watch?v=ra-DIQZQnd8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YmaUkrrWi5E" xlink:type="simple">https://www.youtube.com/watch?v=YmaUkrrWi5E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19" calcext:value-type="date" table:number-columns-spanned="1" table:number-rows-spanned="2">
            <text:p>19/06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QvBy3HpFQIY" xlink:type="simple">https://www.youtube.com/watch?v=QvBy3HpFQIY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w10fuUzon8c" xlink:type="simple">https://www.youtube.com/watch?v=w10fuUzon8c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05" calcext:value-type="date" table:number-columns-spanned="1" table:number-rows-spanned="2">
            <text:p>05/06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tlJgEYgN5Yc" xlink:type="simple">https://www.youtube.com/watch?v=tlJgEYgN5Yc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p-SgYSF7H7M" xlink:type="simple">https://www.youtube.com/watch?v=p-SgYSF7H7M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5-06" calcext:value-type="date" table:number-columns-spanned="1" table:number-rows-spanned="2">
            <text:p>06/05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jNAwrfBLeJg" xlink:type="simple">https://www.youtube.com/watch?v=jNAwrfBLeJg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Zf2NqNPn8P4" xlink:type="simple">https://www.youtube.com/watch?v=Zf2NqNPn8P4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5-07" calcext:value-type="date" table:number-columns-spanned="1" table:number-rows-spanned="2">
            <text:p>07/05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8shQXZcTy30" xlink:type="simple">https://www.youtube.com/watch?v=8shQXZcTy3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8YWBKV971As" xlink:type="simple">https://www.youtube.com/watch?v=8YWBKV971As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5-08" calcext:value-type="date" table:number-columns-spanned="1" table:number-rows-spanned="2">
            <text:p>08/05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UEvL064it7I" xlink:type="simple">https://www.youtube.com/watch?v=UEvL064it7I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2C0m9sgmqoI" xlink:type="simple">https://www.youtube.com/watch?v=2C0m9sgmqoI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4-29" calcext:value-type="date">
            <text:p>29/04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tch/?v=5-IJ9xs25I" xlink:type="simple">https://www.youtube.comtch/?v=5-IJ9xs25I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4-24" calcext:value-type="date" table:number-columns-spanned="1" table:number-rows-spanned="2">
            <text:p>24/04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26" office:value-type="string" calcext:value-type="string">
            <text:p><text:a xlink:href="https://www.youtube.com/watch?v=25DoguvLFq" xlink:type="simple">https://www.youtube.com/watch?v=25DoguvLFq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3w3fAQ_voqo" xlink:type="simple">https://www.youtube.com/watch?v=3w3fAQ_voqo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4-17" calcext:value-type="date" table:number-columns-spanned="1" table:number-rows-spanned="2">
            <text:p>17/04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2ª Turma Recursal</text:p>
          </table:table-cell>
          <table:table-cell table:style-name="ce12" office:value-type="string" calcext:value-type="string">
            <text:p><text:a xlink:href="https://www.youtube.com/watch?v=kiBLbfDXR0M" xlink:type="simple">https://www.youtube.com/watch?v=kiBLbfDXR0M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2ª Turma Recursal</text:p>
          </table:table-cell>
          <table:table-cell table:style-name="ce15" office:value-type="string" calcext:value-type="string">
            <text:p><text:a xlink:href="https://www.youtube.com/watch?v=JTNQ6gbay7o" xlink:type="simple">https://www.youtube.com/watch?v=JTNQ6gbay7o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 table:number-rows-repeated="863">
          <table:table-cell table:style-name="ce2" table:number-columns-repeated="3"/>
          <table:table-cell table:style-name="ce11"/>
          <table:table-cell table:style-name="ce2"/>
          <table:table-cell table:number-columns-repeated="1019"/>
        </table:table-row>
        <table:table-row table:style-name="ro2" table:number-rows-repeated="1047226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3ª Turma Recursal" table:style-name="ta3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1019" table:default-cell-style-name="Default"/>
        <table:table-row table:style-name="ro1">
          <table:table-cell table:style-name="ce1" table:number-columns-spanned="5" table:number-rows-spanned="7">
            <draw:frame table:end-cell-address="'3ª Turma Recursal'.B1" table:end-x="5.73pt" table:end-y="14.97pt" draw:z-index="0" draw:name="image1.png" draw:style-name="gr1" draw:text-style-name="P1" svg:width="86.97pt" svg:height="14.97pt" svg:x="0pt" svg:y="0pt">
              <draw:image xlink:href="Pictures/10000201000006F80000013FFAE774A10766008E.png" xlink:type="simple" xlink:show="embed" xlink:actuate="onLoad">
                <text:p/>
              </draw:image>
            </draw:frame>
          </table:table-cell>
          <table:covered-table-cell table:number-columns-repeated="4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1">
          <table:table-cell table:style-name="ce2" table:number-columns-repeated="3"/>
          <table:table-cell table:style-name="ce11"/>
          <table:table-cell table:style-name="ce2"/>
          <table:table-cell table:number-columns-repeated="1019"/>
        </table:table-row>
        <table:table-row table:style-name="ro1">
          <table:table-cell table:style-name="ce3" office:value-type="string" calcext:value-type="string">
            <text:p>DATA DA SESSÃO</text:p>
          </table:table-cell>
          <table:table-cell table:style-name="ce3" office:value-type="string" calcext:value-type="string">
            <text:p>HORARIO DA SESSÃO</text:p>
          </table:table-cell>
          <table:table-cell table:style-name="ce3" office:value-type="string" calcext:value-type="string">
            <text:p>TURMA RECURSAL</text:p>
          </table:table-cell>
          <table:table-cell table:style-name="ce3" office:value-type="string" calcext:value-type="string">
            <text:p>LINK DA SESSÃO</text:p>
          </table:table-cell>
          <table:table-cell table:style-name="ce3" office:value-type="string" calcext:value-type="string">
            <text:p>OBSERVAÇÕES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8-03" calcext:value-type="date">
            <text:p>03/08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-RLB98O5sN8" xlink:type="simple">https://www.youtube.com/watch?v=-RLB98O5sN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7-27" calcext:value-type="date">
            <text:p>27/07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toUg2dPmbLI" xlink:type="simple">https://www.youtube.com/watch?v=toUg2dPmbL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6-29" calcext:value-type="date">
            <text:p>29/06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KdpVCWkGfZc" xlink:type="simple">https://www.youtube.com/watch?v=KdpVCWkGfZ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6-01" calcext:value-type="date">
            <text:p>01/06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9cqU1AfQQO8" xlink:type="simple">https://www.youtube.com/watch?v=9cqU1AfQQO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5-11" calcext:value-type="date">
            <text:p>11/05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Ep9njOyFm4Q" xlink:type="simple">https://www.youtube.com/watch?v=Ep9njOyFm4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4-27" calcext:value-type="date">
            <text:p>27/04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CemCn_CwRZY" xlink:type="simple">https://www.youtube.com/watch?v=CemCn_CwRZ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3-30" calcext:value-type="date">
            <text:p>30/03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zJhWNFMPyB0" xlink:type="simple">https://www.youtube.com/watch?v=zJhWNFMPyB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2-23" calcext:value-type="date">
            <text:p>23/02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lpJllQhqdF8" xlink:type="simple">https://www.youtube.com/watch?v=lpJllQhqdF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6-01-26" calcext:value-type="date" table:number-columns-spanned="1" table:number-rows-spanned="2">
            <text:p>26/01/2026</text:p>
          </table:table-cell>
          <table:table-cell table:style-name="ce21" office:value-type="string" calcext:value-type="string" table:number-columns-spanned="1" table:number-rows-spanned="2">
            <text:p>Matutino</text:p>
          </table:table-cell>
          <table:table-cell table:style-name="ce21" office:value-type="string" calcext:value-type="string" table:number-columns-spanned="1" table:number-rows-spanned="2">
            <text:p>3ª Turma Recursal</text:p>
          </table:table-cell>
          <table:table-cell table:style-name="ce12" office:value-type="string" calcext:value-type="string">
            <text:p><text:a xlink:href="https://www.youtube.com/watch?v=r3eKxn8FrPE" xlink:type="simple">https://www.youtube.com/watch?v=r3eKxn8FrPE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b_9Fho5Aaeg" xlink:type="simple">https://www.youtube.com/watch?v=b_9Fho5Aaeg</text:a></text:p>
          </table:table-cell>
          <table:covered-table-cell table:style-name="ce5"/>
          <table:table-cell table:number-columns-repeated="1019"/>
        </table:table-row>
        <table:table-row table:style-name="ro1">
          <table:table-cell table:style-name="ce20" office:value-type="date" office:date-value="2025-11-24" calcext:value-type="date">
            <text:p>24/11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ZSer8s0CpNA" xlink:type="simple">https://www.youtube.com/watch?v=ZSer8s0CpN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1-17" calcext:value-type="date">
            <text:p>17/11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2rmHR5pxR5I" xlink:type="simple">https://www.youtube.com/watch?v=2rmHR5pxR5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0-20" calcext:value-type="date">
            <text:p>20/10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NixG6p559Qs" xlink:type="simple">https://www.youtube.com/watch?v=NixG6p559Q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9-29" calcext:value-type="date">
            <text:p>29/09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XCaRBj1MqUk" xlink:type="simple">https://www.youtube.com/watch?v=XCaRBj1MqU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9-08" calcext:value-type="date">
            <text:p>08/09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4LQNYWgevk4" xlink:type="simple">https://www.youtube.com/watch?v=4LQNYWgevk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8-25" calcext:value-type="date">
            <text:p>25/08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4OTEhOrsWa0" xlink:type="simple">https://www.youtube.com/watch?v=4OTEhOrsWa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8-18" calcext:value-type="date">
            <text:p>18/08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HlwZ5ekkSJ0" xlink:type="simple">https://www.youtube.com/watch?v=HlwZ5ekkSJ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7-28" calcext:value-type="date">
            <text:p>28/07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G1pFoX-83hs" xlink:type="simple">https://www.youtube.com/watch?v=G1pFoX-83h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7-21" calcext:value-type="date">
            <text:p>21/07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J0SWPPOGiuU" xlink:type="simple">https://www.youtube.com/watch?v=J0SWPPOGiu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7-07" calcext:value-type="date">
            <text:p>07/07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qM1cJO3Oggw" xlink:type="simple">https://www.youtube.com/watch?v=qM1cJO3Ogg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5-28" calcext:value-type="date">
            <text:p>28/05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RHkLghJU1XE" xlink:type="simple">https://www.youtube.com/watch?v=RHkLghJU1X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5-26" calcext:value-type="date">
            <text:p>26/05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TqD03Y5xLZc" xlink:type="simple">https://www.youtube.com/watch?v=TqD03Y5xLZ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5-21" calcext:value-type="date">
            <text:p>21/05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wFqrWphYwDY" xlink:type="simple">https://www.youtube.com/watch?v=wFqrWphYwD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5-19" calcext:value-type="date">
            <text:p>19/05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xqKbBsh3-CM" xlink:type="simple">https://www.youtube.com/watch?v=xqKbBsh3-C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4-28" calcext:value-type="date">
            <text:p>28/04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4ywcSK_FlXM" xlink:type="simple">https://www.youtube.com/watch?v=4ywcSK_FlX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4-14" calcext:value-type="date">
            <text:p>14/04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iOYJujc7hUw" xlink:type="simple">https://www.youtube.com/watch?v=iOYJujc7hU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4-09" calcext:value-type="date">
            <text:p>09/04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K99J9n9sEhQ" xlink:type="simple">https://www.youtube.com/watch?v=K99J9n9sEh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4-07" calcext:value-type="date">
            <text:p>07/04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-6GTyjhtbI8" xlink:type="simple">https://www.youtube.com/watch?v=-6GTyjhtbI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3-26" calcext:value-type="date">
            <text:p>26/03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doQw4LoplBA" xlink:type="simple">https://www.youtube.com/watch?v=doQw4LoplB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3-24" calcext:value-type="date">
            <text:p>24/03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kKy4Q7EpP1c" xlink:type="simple">https://www.youtube.com/watch?v=kKy4Q7EpP1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3-19" calcext:value-type="date">
            <text:p>19/03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xIx09-jFkPk" xlink:type="simple">https://www.youtube.com/watch?v=xIx09-jFkP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3-17" calcext:value-type="date">
            <text:p>17/03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r4rIVIOd_TA" xlink:type="simple">https://www.youtube.com/watch?v=r4rIVIOd_T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3-12" calcext:value-type="date">
            <text:p>12/03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yTkGshU4AXU" xlink:type="simple">https://www.youtube.com/watch?v=yTkGshU4AX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3-10" calcext:value-type="date">
            <text:p>10/03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2BQoIhbGXtU" xlink:type="simple">https://www.youtube.com/watch?v=2BQoIhbGXt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26" calcext:value-type="date">
            <text:p>26/02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kaMu2jlB24k" xlink:type="simple">https://www.youtube.com/watch?v=kaMu2jlB24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17" calcext:value-type="date">
            <text:p>17/02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P5lm_b8r4j0" xlink:type="simple">https://www.youtube.com/watch?v=P5lm_b8r4j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12" calcext:value-type="date">
            <text:p>12/02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NL59n_8f_jA" xlink:type="simple">https://www.youtube.com/watch?v=NL59n_8f_j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2-10" calcext:value-type="date" table:number-columns-spanned="1" table:number-rows-spanned="2">
            <text:p>10/02/2025</text:p>
          </table:table-cell>
          <table:table-cell table:style-name="ce21" office:value-type="string" calcext:value-type="string" table:number-columns-spanned="1" table:number-rows-spanned="2">
            <text:p>Vespertino</text:p>
          </table:table-cell>
          <table:table-cell table:style-name="ce21" office:value-type="string" calcext:value-type="string" table:number-columns-spanned="1" table:number-rows-spanned="2">
            <text:p>3ª Turma Recursal</text:p>
          </table:table-cell>
          <table:table-cell table:style-name="ce12" office:value-type="string" calcext:value-type="string">
            <text:p><text:a xlink:href="https://www.youtube.com/watch?v=QfInJaPOATE" xlink:type="simple">https://www.youtube.com/watch?v=QfInJaPOATE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9wIiZQNm2rw" xlink:type="simple">https://www.youtube.com/watch?v=9wIiZQNm2rw</text:a></text:p>
          </table:table-cell>
          <table:covered-table-cell table:style-name="ce5"/>
          <table:table-cell table:number-columns-repeated="1019"/>
        </table:table-row>
        <table:table-row table:style-name="ro1">
          <table:table-cell table:style-name="ce20" office:value-type="date" office:date-value="2025-02-05" calcext:value-type="date">
            <text:p>05/02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4PfDX_ln94c" xlink:type="simple">https://www.youtube.com/watch?v=4PfDX_ln94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2-18" calcext:value-type="date">
            <text:p>18/12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GxNFPQpea3M" xlink:type="simple">https://www.youtube.com/watch?v=GxNFPQpea3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12-16" calcext:value-type="date" table:number-columns-spanned="1" table:number-rows-spanned="2">
            <text:p>16/12/2024</text:p>
          </table:table-cell>
          <table:table-cell table:style-name="ce21" office:value-type="string" calcext:value-type="string" table:number-columns-spanned="1" table:number-rows-spanned="2">
            <text:p>Vespertino</text:p>
          </table:table-cell>
          <table:table-cell table:style-name="ce21" office:value-type="string" calcext:value-type="string" table:number-columns-spanned="1" table:number-rows-spanned="2">
            <text:p>3ª Turma Recursal</text:p>
          </table:table-cell>
          <table:table-cell table:style-name="ce12" office:value-type="string" calcext:value-type="string">
            <text:p><text:a xlink:href="https://www.youtube.com/watch?v=xoXyGCx_Ixc" xlink:type="simple">https://www.youtube.com/watch?v=xoXyGCx_Ixc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9xcHCMYzJWU" xlink:type="simple">https://www.youtube.com/watch?v=9xcHCMYzJWU</text:a></text:p>
          </table:table-cell>
          <table:covered-table-cell table:style-name="ce5"/>
          <table:table-cell table:number-columns-repeated="1019"/>
        </table:table-row>
        <table:table-row table:style-name="ro1">
          <table:table-cell table:style-name="ce20" office:value-type="date" office:date-value="2024-12-09" calcext:value-type="date">
            <text:p>09/12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Lm468P73mJI" xlink:type="simple">https://www.youtube.com/watch?v=Lm468P73mJ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2-04" calcext:value-type="date">
            <text:p>04/12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3JLyjAp8nbU" xlink:type="simple">https://www.youtube.com/watch?v=3JLyjAp8nb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1-27" calcext:value-type="date">
            <text:p>27/11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kdefA7zHdKQ" xlink:type="simple">https://www.youtube.com/watch?v=kdefA7zHdK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1-25" calcext:value-type="date">
            <text:p>25/11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7BUW-DI9fnU" xlink:type="simple">https://www.youtube.com/watch?v=7BUW-DI9fn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1-13" calcext:value-type="date">
            <text:p>13/11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VNF8AXSq7wE" xlink:type="simple">https://www.youtube.com/watch?v=VNF8AXSq7w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1-11" calcext:value-type="date">
            <text:p>11/11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hoe9wgtAS3E" xlink:type="simple">https://www.youtube.com/watch?v=hoe9wgtAS3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1-06" calcext:value-type="date">
            <text:p>06/11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FDomcaHyRvs" xlink:type="simple">https://www.youtube.com/watch?v=FDomcaHyRv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1-04" calcext:value-type="date">
            <text:p>04/11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W63_noaq9so" xlink:type="simple">https://www.youtube.com/watch?v=W63_noaq9s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30" calcext:value-type="date">
            <text:p>30/10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86OqjB5se7o" xlink:type="simple">https://www.youtube.com/watch?v=86OqjB5se7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23" calcext:value-type="date">
            <text:p>23/10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9nq8cqzn7gU" xlink:type="simple">https://www.youtube.com/watch?v=9nq8cqzn7g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16" calcext:value-type="date">
            <text:p>16/10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nVPSJiHbXZw" xlink:type="simple">https://www.youtube.com/watch?v=nVPSJiHbXZ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14" calcext:value-type="date">
            <text:p>14/10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QK3b8JhrUe8" xlink:type="simple">https://www.youtube.com/watch?v=QK3b8JhrUe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09" calcext:value-type="date">
            <text:p>09/10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r4A2y007zwQ" xlink:type="simple">https://www.youtube.com/watch?v=r4A2y007zw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02" calcext:value-type="date">
            <text:p>02/10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8njI6915Kl0" xlink:type="simple">https://www.youtube.com/watch?v=8njI6915Kl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25" calcext:value-type="date">
            <text:p>25/09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sQNh6gyUzqU" xlink:type="simple">https://www.youtube.com/watch?v=sQNh6gyUzq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16" calcext:value-type="date">
            <text:p>16/09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bP8-ArLC4rY" xlink:type="simple">https://www.youtube.com/watch?v=bP8-ArLC4r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11" calcext:value-type="date">
            <text:p>11/09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vNI_aESDzAQ" xlink:type="simple">https://www.youtube.com/watch?v=vNI_aESDzA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04" calcext:value-type="date">
            <text:p>04/09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EjDmdoyOShY" xlink:type="simple">https://www.youtube.com/watch?v=EjDmdoyOSh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02" calcext:value-type="date">
            <text:p>02/09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YBdsdKy3Ya4" xlink:type="simple">https://www.youtube.com/watch?v=YBdsdKy3Ya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8-28" calcext:value-type="date" table:number-columns-spanned="1" table:number-rows-spanned="4">
            <text:p>28/08/2024</text:p>
          </table:table-cell>
          <table:table-cell table:style-name="ce21" office:value-type="string" calcext:value-type="string" table:number-columns-spanned="1" table:number-rows-spanned="4">
            <text:p>Matutino</text:p>
          </table:table-cell>
          <table:table-cell table:style-name="ce21" office:value-type="string" calcext:value-type="string" table:number-columns-spanned="1" table:number-rows-spanned="4">
            <text:p>3ª Turma Recursal</text:p>
          </table:table-cell>
          <table:table-cell table:style-name="ce12" office:value-type="string" calcext:value-type="string">
            <text:p><text:a xlink:href="https://www.youtube.com/watch?v=w_Ke2TzskqQ" xlink:type="simple">https://www.youtube.com/watch?v=w_Ke2TzskqQ</text:a></text:p>
          </table:table-cell>
          <table:table-cell table:style-name="ce8" office:value-type="string" calcext:value-type="string" table:number-columns-spanned="1" table:number-rows-spanned="4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6"/>
          <table:covered-table-cell table:number-columns-repeated="2" table:style-name="ce23"/>
          <table:table-cell table:style-name="ce12" office:value-type="string" calcext:value-type="string">
            <text:p><text:a xlink:href="https://www.youtube.com/watch?v=59J4P1eGgW8" xlink:type="simple">https://www.youtube.com/watch?v=59J4P1eGgW8</text:a></text:p>
          </table:table-cell>
          <table:covered-table-cell table:style-name="ce6"/>
          <table:table-cell table:number-columns-repeated="1019"/>
        </table:table-row>
        <table:table-row table:style-name="ro1">
          <table:covered-table-cell table:style-name="ce6"/>
          <table:covered-table-cell table:number-columns-repeated="2" table:style-name="ce23"/>
          <table:table-cell table:style-name="ce12" office:value-type="string" calcext:value-type="string">
            <text:p><text:a xlink:href="https://www.youtube.com/watch?v=YBRIso2gbEw" xlink:type="simple">https://www.youtube.com/watch?v=YBRIso2gbEw</text:a></text:p>
          </table:table-cell>
          <table:covered-table-cell table:style-name="ce6"/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9gZ-nqzBjuQ" xlink:type="simple">https://www.youtube.com/watch?v=9gZ-nqzBjuQ</text:a></text:p>
          </table:table-cell>
          <table:covered-table-cell table:style-name="ce5"/>
          <table:table-cell table:number-columns-repeated="1019"/>
        </table:table-row>
        <table:table-row table:style-name="ro1">
          <table:table-cell table:style-name="ce20" office:value-type="date" office:date-value="2024-08-26" calcext:value-type="date">
            <text:p>26/08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KBkJvDPom7g" xlink:type="simple">https://www.youtube.com/watch?v=KBkJvDPom7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21" calcext:value-type="date">
            <text:p>21/08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dE-sMBeOJXA" xlink:type="simple">https://www.youtube.com/watch?v=dE-sMBeOJX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19" calcext:value-type="date">
            <text:p>19/08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-IehHFwjL50" xlink:type="simple">https://www.youtube.com/watch?v=-IehHFwjL5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14" calcext:value-type="date">
            <text:p>14/08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M20oLjkk-vI" xlink:type="simple">https://www.youtube.com/watch?v=M20oLjkk-v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12" calcext:value-type="date">
            <text:p>12/08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rZBfUSraJPc" xlink:type="simple">https://www.youtube.com/watch?v=rZBfUSraJP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07" calcext:value-type="date">
            <text:p>07/08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QzirshD7sZo" xlink:type="simple">https://www.youtube.com/watch?v=QzirshD7sZ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05" calcext:value-type="date">
            <text:p>05/08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wdudOzJLtTg" xlink:type="simple">https://www.youtube.com/watch?v=wdudOzJLtT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31" calcext:value-type="date">
            <text:p>31/07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MFxGNBicNxA" xlink:type="simple">https://www.youtube.com/watch?v=MFxGNBicNx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29" calcext:value-type="date">
            <text:p>29/07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rtA2zdiZ77k" xlink:type="simple">https://www.youtube.com/watch?v=rtA2zdiZ77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24" calcext:value-type="date">
            <text:p>24/07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4vJgeKTL_mQ" xlink:type="simple">https://www.youtube.com/watch?v=4vJgeKTL_m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7-22" calcext:value-type="date" table:number-columns-spanned="1" table:number-rows-spanned="2">
            <text:p>22/07/2024</text:p>
          </table:table-cell>
          <table:table-cell table:style-name="ce21" office:value-type="string" calcext:value-type="string" table:number-columns-spanned="1" table:number-rows-spanned="2">
            <text:p>Vespertino</text:p>
          </table:table-cell>
          <table:table-cell table:style-name="ce21" office:value-type="string" calcext:value-type="string" table:number-columns-spanned="1" table:number-rows-spanned="2">
            <text:p>3ª Turma Recursal</text:p>
          </table:table-cell>
          <table:table-cell table:style-name="ce12" office:value-type="string" calcext:value-type="string">
            <text:p><text:a xlink:href="https://www.youtube.com/watch?v=uA7Pp0VcMM0" xlink:type="simple">https://www.youtube.com/watch?v=uA7Pp0VcMM0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CQWUoQgy6oM" xlink:type="simple">https://www.youtube.com/watch?v=CQWUoQgy6oM</text:a></text:p>
          </table:table-cell>
          <table:covered-table-cell table:style-name="ce5"/>
          <table:table-cell table:number-columns-repeated="1019"/>
        </table:table-row>
        <table:table-row table:style-name="ro1">
          <table:table-cell table:style-name="ce20" office:value-type="date" office:date-value="2024-07-17" calcext:value-type="date">
            <text:p>17/07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7KJKojW-Dcw" xlink:type="simple">https://www.youtube.com/watch?v=7KJKojW-Dc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15" calcext:value-type="date">
            <text:p>15/07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SGrkcspphwM" xlink:type="simple">https://www.youtube.com/watch?v=SGrkcspphw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10" calcext:value-type="date">
            <text:p>10/07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DXBG_bY1X6I" xlink:type="simple">https://www.youtube.com/watch?v=DXBG_bY1X6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7-08" calcext:value-type="date" table:number-columns-spanned="1" table:number-rows-spanned="2">
            <text:p>08/07/2024</text:p>
          </table:table-cell>
          <table:table-cell table:style-name="ce21" office:value-type="string" calcext:value-type="string" table:number-columns-spanned="1" table:number-rows-spanned="2">
            <text:p>Vespertino</text:p>
          </table:table-cell>
          <table:table-cell table:style-name="ce21" office:value-type="string" calcext:value-type="string" table:number-columns-spanned="1" table:number-rows-spanned="2">
            <text:p>3ª Turma Recursal</text:p>
          </table:table-cell>
          <table:table-cell table:style-name="ce12" office:value-type="string" calcext:value-type="string">
            <text:p><text:a xlink:href="https://www.youtube.com/watch?v=AC2X2vDxsoc" xlink:type="simple">https://www.youtube.com/watch?v=AC2X2vDxsoc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7UYesQTSlfM" xlink:type="simple">https://www.youtube.com/watch?v=7UYesQTSlfM</text:a></text:p>
          </table:table-cell>
          <table:covered-table-cell table:style-name="ce5"/>
          <table:table-cell table:number-columns-repeated="1019"/>
        </table:table-row>
        <table:table-row table:style-name="ro1">
          <table:table-cell table:style-name="ce20" office:value-type="date" office:date-value="2024-07-03" calcext:value-type="date">
            <text:p>03/07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NDJzSDIhW4Q" xlink:type="simple">https://www.youtube.com/watch?v=NDJzSDIhW4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6-26" calcext:value-type="date">
            <text:p>26/06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UOtI75uYEMY" xlink:type="simple">https://www.youtube.com/watch?v=UOtI75uYEM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6-19" calcext:value-type="date">
            <text:p>19/06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TYVvxU9BgUs" xlink:type="simple">https://www.youtube.com/watch?v=TYVvxU9BgU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6-10" calcext:value-type="date">
            <text:p>10/06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xLRAv7KYSzY" xlink:type="simple">https://www.youtube.com/watch?v=xLRAv7KYSz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6-05" calcext:value-type="date">
            <text:p>05/06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6tJjZXiyyQs" xlink:type="simple">https://www.youtube.com/watch?v=6tJjZXiyyQ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29" calcext:value-type="date">
            <text:p>29/05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xj-Qz8VlxxE" xlink:type="simple">https://www.youtube.com/watch?v=xj-Qz8Vlxx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27" calcext:value-type="date">
            <text:p>27/05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sKBPL4lYyX0" xlink:type="simple">https://www.youtube.com/watch?v=sKBPL4lYyX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22" calcext:value-type="date">
            <text:p>22/05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6Brc5rmwD7s" xlink:type="simple">https://www.youtube.com/watch?v=6Brc5rmwD7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20" calcext:value-type="date">
            <text:p>20/05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YkgvZ1_IwGw" xlink:type="simple">https://www.youtube.com/watch?v=YkgvZ1_IwG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15" calcext:value-type="date">
            <text:p>15/05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prQnB7oHrrg" xlink:type="simple">https://www.youtube.com/watch?v=prQnB7oHrr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13" calcext:value-type="date">
            <text:p>13/05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vbWJT8EzRcc" xlink:type="simple">https://www.youtube.com/watch?v=vbWJT8EzRc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08" calcext:value-type="date">
            <text:p>08/05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SO-HNO92QFQ" xlink:type="simple">https://www.youtube.com/watch?v=SO-HNO92QF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06" calcext:value-type="date">
            <text:p>06/05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jdkktHDHAHQ" xlink:type="simple">https://www.youtube.com/watch?v=jdkktHDHAH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29" calcext:value-type="date">
            <text:p>29/04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Ru4NkYfDqxE" xlink:type="simple">https://www.youtube.com/watch?v=Ru4NkYfDqx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24" calcext:value-type="date">
            <text:p>24/04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NC9g89zdwEQ" xlink:type="simple">https://www.youtube.com/watch?v=NC9g89zdwE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22" calcext:value-type="date">
            <text:p>22/04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5CsIQd4Cw-I" xlink:type="simple">https://www.youtube.com/watch?v=5CsIQd4Cw-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17" calcext:value-type="date">
            <text:p>17/04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NTwlYbDHUGM" xlink:type="simple">https://www.youtube.com/watch?v=NTwlYbDHUG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15" calcext:value-type="date">
            <text:p>15/04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G58FGYB2Jpg" xlink:type="simple">https://www.youtube.com/watch?v=G58FGYB2Jp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10" calcext:value-type="date">
            <text:p>10/04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btJ3-rCFt8k" xlink:type="simple">https://www.youtube.com/watch?v=btJ3-rCFt8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08" calcext:value-type="date">
            <text:p>08/04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o2NAYyN2AcQ" xlink:type="simple">https://www.youtube.com/watch?v=o2NAYyN2Ac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03" calcext:value-type="date">
            <text:p>03/04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-0fkF0Sx6zY" xlink:type="simple">https://www.youtube.com/watch?v=-0fkF0Sx6z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01" calcext:value-type="date">
            <text:p>01/04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fI9yjOj7pNg" xlink:type="simple">https://www.youtube.com/watch?v=fI9yjOj7pN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27" calcext:value-type="date">
            <text:p>27/03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y9Ck8QBuVmY" xlink:type="simple">https://www.youtube.com/watch?v=y9Ck8QBuVm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25" calcext:value-type="date">
            <text:p>25/03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_l3SiTWmqVM" xlink:type="simple">https://www.youtube.com/watch?v=_l3SiTWmqV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20" calcext:value-type="date">
            <text:p>20/03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wMR8khxPts0" xlink:type="simple">https://www.youtube.com/watch?v=wMR8khxPts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18" calcext:value-type="date">
            <text:p>18/03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rtiARXpMLvQ" xlink:type="simple">https://www.youtube.com/watch?v=rtiARXpMLv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13" calcext:value-type="date">
            <text:p>13/03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GZg5wRjKUUI" xlink:type="simple">https://www.youtube.com/watch?v=GZg5wRjKUU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11" calcext:value-type="date">
            <text:p>11/03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kx8bTz8MXgk" xlink:type="simple">https://www.youtube.com/watch?v=kx8bTz8MXg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06" calcext:value-type="date">
            <text:p>06/03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NxRE90ms-4o" xlink:type="simple">https://www.youtube.com/watch?v=NxRE90ms-4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04" calcext:value-type="date">
            <text:p>04/03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quJNwLY1kTw" xlink:type="simple">https://www.youtube.com/watch?v=quJNwLY1kT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2-28" calcext:value-type="date">
            <text:p>28/02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YcLWIHc5L-U" xlink:type="simple">https://www.youtube.com/watch?v=YcLWIHc5L-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2-26" calcext:value-type="date">
            <text:p>26/02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itTYpJZjwnY" xlink:type="simple">https://www.youtube.com/watch?v=itTYpJZjwn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2-21" calcext:value-type="date">
            <text:p>21/02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YaCV58a8OE4" xlink:type="simple">https://www.youtube.com/watch?v=YaCV58a8OE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2-19" calcext:value-type="date">
            <text:p>19/02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TzU_8OFZNZ0" xlink:type="simple">https://www.youtube.com/watch?v=TzU_8OFZNZ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2-07" calcext:value-type="date">
            <text:p>07/02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LDdPgZXD5_w" xlink:type="simple">https://www.youtube.com/watch?v=LDdPgZXD5_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2-05" calcext:value-type="date">
            <text:p>05/02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HSA6lHsMgnk" xlink:type="simple">https://www.youtube.com/watch?v=HSA6lHsMgn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1-31" calcext:value-type="date">
            <text:p>31/01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SfxC3iWD8qQ" xlink:type="simple">https://www.youtube.com/watch?v=SfxC3iWD8q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1-29" calcext:value-type="date">
            <text:p>29/01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RiR28w5Otr8" xlink:type="simple">https://www.youtube.com/watch?v=RiR28w5Otr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1-24" calcext:value-type="date">
            <text:p>24/01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T8EwqsjDQQQ" xlink:type="simple">https://www.youtube.com/watch?v=T8EwqsjDQQ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1-22" calcext:value-type="date">
            <text:p>22/01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FFWClRYOFPk" xlink:type="simple">https://www.youtube.com/watch?v=FFWClRYOFP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2-18" calcext:value-type="date">
            <text:p>18/12/2023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medcyI5vroE" xlink:type="simple">https://www.youtube.com/watch?v=medcyI5vro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2-13" calcext:value-type="date">
            <text:p>13/12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MvsSBxt9u1w" xlink:type="simple">https://www.youtube.com/watch?v=MvsSBxt9u1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2-06" calcext:value-type="date">
            <text:p>06/12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5q_wJFxCi_M" xlink:type="simple">https://www.youtube.com/watch?v=5q_wJFxCi_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2-04" calcext:value-type="date">
            <text:p>04/12/2023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OZa1NtWQTbc" xlink:type="simple">https://www.youtube.com/watch?v=OZa1NtWQTb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1-29" calcext:value-type="date">
            <text:p>29/11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NB3d__bIsk8" xlink:type="simple">https://www.youtube.com/watch?v=NB3d__bIsk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1-27" calcext:value-type="date">
            <text:p>27/11/2023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_6H2tqwK-50" xlink:type="simple">https://www.youtube.com/watch?v=_6H2tqwK-5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1-22" calcext:value-type="date">
            <text:p>22/11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cNjGtZszkjg" xlink:type="simple">https://www.youtube.com/watch?v=cNjGtZszkj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1-20" calcext:value-type="date">
            <text:p>20/11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HGrM3Vu2f2k" xlink:type="simple">https://www.youtube.com/watch?v=HGrM3Vu2f2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1-13" calcext:value-type="date">
            <text:p>13/11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7ZeCvQmfwrI" xlink:type="simple">https://www.youtube.com/watch?v=7ZeCvQmfwr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1-08" calcext:value-type="date">
            <text:p>08/11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R2XD_WMo4p4" xlink:type="simple">https://www.youtube.com/watch?v=R2XD_WMo4p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1-06" calcext:value-type="date">
            <text:p>06/11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6k7ug1aSIyo" xlink:type="simple">https://www.youtube.com/watch?v=6k7ug1aSIy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1-01" calcext:value-type="date">
            <text:p>01/11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QZd98aUTCAM" xlink:type="simple">https://www.youtube.com/watch?v=QZd98aUTCA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30" calcext:value-type="date">
            <text:p>30/10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VcL40GfeaaE" xlink:type="simple">https://www.youtube.com/watch?v=VcL40Gfeaa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25" calcext:value-type="date">
            <text:p>25/10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1pErhiXBgEM" xlink:type="simple">https://www.youtube.com/watch?v=1pErhiXBgE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23" calcext:value-type="date">
            <text:p>23/10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pdhf4UvaTy0" xlink:type="simple">https://www.youtube.com/watch?v=pdhf4UvaTy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18" calcext:value-type="date">
            <text:p>18/10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xHHX1Q9wBTI" xlink:type="simple">https://www.youtube.com/watch?v=xHHX1Q9wBT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16" calcext:value-type="date">
            <text:p>16/10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6w-HdJ2JHvY" xlink:type="simple">https://www.youtube.com/watch?v=6w-HdJ2JHv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11" calcext:value-type="date">
            <text:p>11/10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XjCVw7JPY98" xlink:type="simple">https://www.youtube.com/watch?v=XjCVw7JPY9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09" calcext:value-type="date">
            <text:p>09/10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XCYH56h1HN0" xlink:type="simple">https://www.youtube.com/watch?v=XCYH56h1HN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04" calcext:value-type="date">
            <text:p>04/10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vqtCkiODFlY" xlink:type="simple">https://www.youtube.com/watch?v=vqtCkiODFl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02" calcext:value-type="date">
            <text:p>02/10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8jNdM2DfFkg" xlink:type="simple">https://www.youtube.com/watch?v=8jNdM2DfFk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27" calcext:value-type="date">
            <text:p>27/09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u5fvpyYEcQM" xlink:type="simple">https://www.youtube.com/watch?v=u5fvpyYEcQ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25" calcext:value-type="date">
            <text:p>25/09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exUmFtNYFtM" xlink:type="simple">https://www.youtube.com/watch?v=exUmFtNYFt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20" calcext:value-type="date">
            <text:p>20/09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gTg85KikJXE" xlink:type="simple">https://www.youtube.com/watch?v=gTg85KikJX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18" calcext:value-type="date">
            <text:p>18/09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AKsKvZ-xa44" xlink:type="simple">https://www.youtube.com/watch?v=AKsKvZ-xa4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13" calcext:value-type="date">
            <text:p>13/09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C0RaMkDiISg" xlink:type="simple">https://www.youtube.com/watch?v=C0RaMkDiIS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11" calcext:value-type="date">
            <text:p>11/09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-9i04EJaQwc" xlink:type="simple">https://www.youtube.com/watch?v=-9i04EJaQw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06" calcext:value-type="date">
            <text:p>06/09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jbGMKVHtKSs" xlink:type="simple">https://www.youtube.com/watch?v=jbGMKVHtKS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04" calcext:value-type="date">
            <text:p>04/09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j-_NgZ_z9G4" xlink:type="simple">https://www.youtube.com/watch?v=j-_NgZ_z9G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30" calcext:value-type="date">
            <text:p>30/08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VZVMFC6EXfs" xlink:type="simple">https://www.youtube.com/watch?v=VZVMFC6EXf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28" calcext:value-type="date">
            <text:p>28/08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toxRJHG5pOc" xlink:type="simple">https://www.youtube.com/watch?v=toxRJHG5pO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23" calcext:value-type="date">
            <text:p>23/08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xDaAs6nm6ZI" xlink:type="simple">https://www.youtube.com/watch?v=xDaAs6nm6Z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21" calcext:value-type="date">
            <text:p>21/08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X9zbQsKHSSA" xlink:type="simple">https://www.youtube.com/watch?v=X9zbQsKHSS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16" calcext:value-type="date">
            <text:p>16/08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3ovTJD7uGRY" xlink:type="simple">https://www.youtube.com/watch?v=3ovTJD7uGR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14" calcext:value-type="date">
            <text:p>14/08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eJxJgzD9NNs" xlink:type="simple">https://www.youtube.com/watch?v=eJxJgzD9NN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09" calcext:value-type="date">
            <text:p>09/08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DYXhZuSM8tU" xlink:type="simple">https://www.youtube.com/watch?v=DYXhZuSM8t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07" calcext:value-type="date">
            <text:p>07/08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ekb9x084ies" xlink:type="simple">https://www.youtube.com/watch?v=ekb9x084ie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02" calcext:value-type="date">
            <text:p>02/08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fbV_ngKn6Fs" xlink:type="simple">https://www.youtube.com/watch?v=fbV_ngKn6F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31" calcext:value-type="date">
            <text:p>31/07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dX9W92LgWyE" xlink:type="simple">https://www.youtube.com/watch?v=dX9W92LgWy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26" calcext:value-type="date">
            <text:p>26/07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HxW7_7jpnAM" xlink:type="simple">https://www.youtube.com/watch?v=HxW7_7jpnA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24" calcext:value-type="date">
            <text:p>24/07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KA1b-5GEKlA" xlink:type="simple">https://www.youtube.com/watch?v=KA1b-5GEKl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19" calcext:value-type="date">
            <text:p>19/07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5-7X7nv8I68" xlink:type="simple">https://www.youtube.com/watch?v=5-7X7nv8I6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17" calcext:value-type="date">
            <text:p>17/07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R5XgPD4pE7c" xlink:type="simple">https://www.youtube.com/watch?v=R5XgPD4pE7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12" calcext:value-type="date">
            <text:p>12/07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2PoY33cjFyQ" xlink:type="simple">https://www.youtube.com/watch?v=2PoY33cjFy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10" calcext:value-type="date">
            <text:p>10/07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noE5JnMZoBg" xlink:type="simple">https://www.youtube.com/watch?v=noE5JnMZoB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05" calcext:value-type="date">
            <text:p>05/07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smUX25b06EU" xlink:type="simple">https://www.youtube.com/watch?v=smUX25b06E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03" calcext:value-type="date">
            <text:p>03/07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NgUBnyQi__k" xlink:type="simple">https://www.youtube.com/watch?v=NgUBnyQi__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28" calcext:value-type="date">
            <text:p>28/06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q_7LIsc0XFg" xlink:type="simple">https://www.youtube.com/watch?v=q_7LIsc0XF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26" calcext:value-type="date">
            <text:p>26/06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UCNJPgg7hDY" xlink:type="simple">https://www.youtube.com/watch?v=UCNJPgg7hD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21" calcext:value-type="date">
            <text:p>21/06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QFq7cL6YGkA&amp;t=18s" xlink:type="simple">https://www.youtube.com/watch?v=QFq7cL6YGkA&amp;t=18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19" calcext:value-type="date">
            <text:p>19/06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DQqaZp1jPCc" xlink:type="simple">https://www.youtube.com/watch?v=DQqaZp1jPC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14" calcext:value-type="date">
            <text:p>14/06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JG2FJ3Ea5dM" xlink:type="simple">https://www.youtube.com/watch?v=JG2FJ3Ea5d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12" calcext:value-type="date">
            <text:p>12/06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vb4n8Oaw98A" xlink:type="simple">https://www.youtube.com/watch?v=vb4n8Oaw98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07" calcext:value-type="date">
            <text:p>07/06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Ow8tiTpMH3w" xlink:type="simple">https://www.youtube.com/watch?v=Ow8tiTpMH3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05" calcext:value-type="date">
            <text:p>05/06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AlqaQZ1vV1U" xlink:type="simple">https://www.youtube.com/watch?v=AlqaQZ1vV1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31" calcext:value-type="date">
            <text:p>31/05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2sdTQEfpLlI" xlink:type="simple">https://www.youtube.com/watch?v=2sdTQEfpLl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29" calcext:value-type="date">
            <text:p>29/05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p6TprEHXVyo" xlink:type="simple">https://www.youtube.com/watch?v=p6TprEHXVy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24" calcext:value-type="date">
            <text:p>24/05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Bxe2xv6PGoQ" xlink:type="simple">https://www.youtube.com/watch?v=Bxe2xv6PGo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22" calcext:value-type="date">
            <text:p>22/05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4HKs5v8xlz0" xlink:type="simple">https://www.youtube.com/watch?v=4HKs5v8xlz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17" calcext:value-type="date">
            <text:p>17/05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eWOQ0qWxTao" xlink:type="simple">https://www.youtube.com/watch?v=eWOQ0qWxTa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15" calcext:value-type="date">
            <text:p>15/05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FpoUPTZKt9Q" xlink:type="simple">https://www.youtube.com/watch?v=FpoUPTZKt9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10" calcext:value-type="date">
            <text:p>10/05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yt1DQFCHwfw" xlink:type="simple">https://www.youtube.com/watch?v=yt1DQFCHwf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08" calcext:value-type="date">
            <text:p>08/05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4lhqH5xT07Q" xlink:type="simple">https://www.youtube.com/watch?v=4lhqH5xT07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03" calcext:value-type="date">
            <text:p>03/05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uxrRAh5crVs" xlink:type="simple">https://www.youtube.com/watch?v=uxrRAh5crV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26" calcext:value-type="date">
            <text:p>26/04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LSJGYtDeSn8" xlink:type="simple">https://www.youtube.com/watch?v=LSJGYtDeSn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24" calcext:value-type="date">
            <text:p>24/04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d63OK-AUbVg" xlink:type="simple">https://www.youtube.com/watch?v=d63OK-AUbV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19" calcext:value-type="date">
            <text:p>19/04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DfJA3-fHeJA" xlink:type="simple">https://www.youtube.com/watch?v=DfJA3-fHeJ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13" calcext:value-type="date">
            <text:p>13/04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ptikYkJbz_o" xlink:type="simple">https://www.youtube.com/watch?v=ptikYkJbz_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12" calcext:value-type="date">
            <text:p>12/04/2023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-a_X5YTY4gc" xlink:type="simple">https://www.youtube.com/watch?v=-a_X5YTY4g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05" calcext:value-type="date" table:number-columns-spanned="1" table:number-rows-spanned="3">
            <text:p>05/04/2023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Ia4B8RfZURo" xlink:type="simple">https://www.youtube.com/watch?v=Ia4B8RfZUR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6"/>
          <table:table-cell table:style-name="ce21" office:value-type="string" calcext:value-type="string" table:number-columns-spanned="1" table:number-rows-spanned="2">
            <text:p>Matutino</text:p>
          </table:table-cell>
          <table:table-cell table:style-name="ce8" office:value-type="string" calcext:value-type="string" table:number-columns-spanned="1" table:number-rows-spanned="2">
            <text:p>3ª Turma Recursal</text:p>
          </table:table-cell>
          <table:table-cell table:style-name="ce12" office:value-type="string" calcext:value-type="string">
            <text:p><text:a xlink:href="https://www.youtube.com/watch?v=AguGz9MRn8E" xlink:type="simple">https://www.youtube.com/watch?v=AguGz9MRn8E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22"/>
          <table:covered-table-cell table:style-name="ce5"/>
          <table:table-cell table:style-name="ce12" office:value-type="string" calcext:value-type="string">
            <text:p><text:a xlink:href="https://www.youtube.com/watch?v=JxyhXBcXGmA" xlink:type="simple">https://www.youtube.com/watch?v=JxyhXBcXGmA</text:a></text:p>
          </table:table-cell>
          <table:covered-table-cell table:style-name="ce5"/>
          <table:table-cell table:number-columns-repeated="1019"/>
        </table:table-row>
        <table:table-row table:style-name="ro1">
          <table:table-cell table:style-name="ce4" office:value-type="date" office:date-value="2023-03-29" calcext:value-type="date" table:number-columns-spanned="1" table:number-rows-spanned="2">
            <text:p>29/03/2023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hqJ3pah-Us4" xlink:type="simple">https://www.youtube.com/watch?v=hqJ3pah-Us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TzxO-vJd-Dw" xlink:type="simple">https://www.youtube.com/watch?v=TzxO-vJd-D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22" calcext:value-type="date" table:number-columns-spanned="1" table:number-rows-spanned="2">
            <text:p>22/03/2023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vK0jKipfUdA" xlink:type="simple">https://www.youtube.com/watch?v=vK0jKipfUd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okKACe6yuNk" xlink:type="simple">https://www.youtube.com/watch?v=okKACe6yuN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15" calcext:value-type="date" table:number-columns-spanned="1" table:number-rows-spanned="2">
            <text:p>15/03/2023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M94peUZWMbM" xlink:type="simple">https://www.youtube.com/watch?v=M94peUZWMb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hXWgZzbeZ2g" xlink:type="simple">https://www.youtube.com/watch?v=hXWgZzbeZ2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08" calcext:value-type="date" table:number-columns-spanned="1" table:number-rows-spanned="2">
            <text:p>08/03/2023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MOxa8xLXAOk" xlink:type="simple">https://www.youtube.com/watch?v=MOxa8xLXAO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N7ose9H8bTI" xlink:type="simple">https://www.youtube.com/watch?v=N7ose9H8bT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01" calcext:value-type="date" table:number-columns-spanned="1" table:number-rows-spanned="2">
            <text:p>01/03/2023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jzZOaFnNajQ" xlink:type="simple">https://www.youtube.com/watch?v=jzZOaFnNaj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TZ03lvpW18M" xlink:type="simple">https://www.youtube.com/watch?v=TZ03lvpW18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2-15" calcext:value-type="date" table:number-columns-spanned="1" table:number-rows-spanned="2">
            <text:p>15/02/2023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pRHK7bxlmxE" xlink:type="simple">https://www.youtube.com/watch?v=pRHK7bxlmx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WgzU6e3ZZ8U" xlink:type="simple">https://www.youtube.com/watch?v=WgzU6e3ZZ8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2-08" calcext:value-type="date" table:number-columns-spanned="1" table:number-rows-spanned="2">
            <text:p>08/02/2023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Al5-36ESP_Q" xlink:type="simple">https://www.youtube.com/watch?v=Al5-36ESP_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pEjPRb4s3QM" xlink:type="simple">https://www.youtube.com/watch?v=pEjPRb4s3Q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2-01" calcext:value-type="date" table:number-columns-spanned="1" table:number-rows-spanned="2">
            <text:p>01/02/2023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aY1BzxIHxZE" xlink:type="simple">https://www.youtube.com/watch?v=aY1BzxIHxZ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XZUhrDkq5sc" xlink:type="simple">https://www.youtube.com/watch?v=XZUhrDkq5s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1-25" calcext:value-type="date" table:number-columns-spanned="1" table:number-rows-spanned="2">
            <text:p>25/01/2023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HacX_ik6n0M" xlink:type="simple">https://www.youtube.com/watch?v=HacX_ik6n0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4UXCGSvopTY" xlink:type="simple">https://www.youtube.com/watch?v=4UXCGSvopT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2-14" calcext:value-type="date" table:number-columns-spanned="1" table:number-rows-spanned="2">
            <text:p>14/12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ySt71iLM7dg" xlink:type="simple">https://www.youtube.com/watch?v=ySt71iLM7d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3B3dAC4i7DM" xlink:type="simple">https://www.youtube.com/watch?v=3B3dAC4i7D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2-07" calcext:value-type="date" table:number-columns-spanned="1" table:number-rows-spanned="2">
            <text:p>07/12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KSVO3whw7c4" xlink:type="simple">https://www.youtube.com/watch?v=KSVO3whw7c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1Lgafto_dfA" xlink:type="simple">https://www.youtube.com/watch?v=1Lgafto_df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1-23" calcext:value-type="date" table:number-columns-spanned="1" table:number-rows-spanned="2">
            <text:p>23/11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m81oh1ztp6g" xlink:type="simple">https://www.youtube.com/watch?v=m81oh1ztp6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gUjjeyQ_fgE" xlink:type="simple">https://www.youtube.com/watch?v=gUjjeyQ_fg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0-26" calcext:value-type="date" table:number-columns-spanned="1" table:number-rows-spanned="2">
            <text:p>26/10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t-_J7ERUWiU" xlink:type="simple">https://www.youtube.com/watch?v=t-_J7ERUWi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F714o53vzr0" xlink:type="simple">https://www.youtube.com/watch?v=F714o53vzr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0-19" calcext:value-type="date" table:number-columns-spanned="1" table:number-rows-spanned="2">
            <text:p>19/10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WpddzcyorD0" xlink:type="simple">https://www.youtube.com/watch?v=WpddzcyorD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_xGdIjAx270" xlink:type="simple">https://www.youtube.com/watch?v=_xGdIjAx27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0-05" calcext:value-type="date" table:number-columns-spanned="1" table:number-rows-spanned="2">
            <text:p>05/10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o02BPzFTyI4" xlink:type="simple">https://www.youtube.com/watch?v=o02BPzFTyI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Q7vYs2VQ8gY" xlink:type="simple">https://www.youtube.com/watch?v=Q7vYs2VQ8g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9-28" calcext:value-type="date">
            <text:p>28/09/2022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vxx3XdaL-js" xlink:type="simple">https://www.youtube.com/watch?v=vxx3XdaL-j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9-21" calcext:value-type="date">
            <text:p>21/09/2022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-m-gDLcRfTI" xlink:type="simple">https://www.youtube.com/watch?v=-m-gDLcRfT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8-24" calcext:value-type="date">
            <text:p>24/08/2022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_EX1WUyd82M" xlink:type="simple">https://www.youtube.com/watch?v=_EX1WUyd82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2"/>
          <table:table-cell table:style-name="ce31"/>
          <table:table-cell table:number-columns-repeated="1016"/>
        </table:table-row>
        <table:table-row table:style-name="ro1">
          <table:table-cell table:style-name="ce4" office:value-type="date" office:date-value="2022-07-27" calcext:value-type="date">
            <text:p>27/07/2022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stQigNCXF_o" xlink:type="simple">https://www.youtube.com/watch?v=stQigNCXF_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20" calcext:value-type="date">
            <text:p>20/07/2022</text:p>
          </table:table-cell>
          <table:table-cell table:style-name="ce10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qieJFCqQfU8" xlink:type="simple">https://www.youtube.com/watch?v=qieJFCqQfU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13" calcext:value-type="date" table:number-columns-spanned="1" table:number-rows-spanned="2">
            <text:p>13/07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4qKTycd_oZg" xlink:type="simple">https://www.youtube.com/watch?v=4qKTycd_oZ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CLX9JXTxtlA" xlink:type="simple">https://www.youtube.com/watch?v=CLX9JXTxtl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06" calcext:value-type="date" table:number-columns-spanned="1" table:number-rows-spanned="2">
            <text:p>06/07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2xMIwQvz1bk" xlink:type="simple">https://www.youtube.com/watch?v=2xMIwQvz1b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91jewuGcGWQ" xlink:type="simple">https://www.youtube.com/watch?v=91jewuGcGW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29" calcext:value-type="date" table:number-columns-spanned="1" table:number-rows-spanned="2">
            <text:p>29/06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f3N8atiOc60" xlink:type="simple">https://www.youtube.com/watch?v=f3N8atiOc6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i1HvCWp5jDQ" xlink:type="simple">https://www.youtube.com/watch?v=i1HvCWp5jD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15" calcext:value-type="date">
            <text:p>15/06/2022</text:p>
          </table:table-cell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zYEc-Yi5GvI" xlink:type="simple">https://www.youtube.com/watch?v=zYEc-Yi5Gv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08" calcext:value-type="date" table:number-columns-spanned="1" table:number-rows-spanned="2">
            <text:p>08/06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o_Jomf52H8A" xlink:type="simple">https://www.youtube.com/watch?v=o_Jomf52H8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-0yeGBGwotM" xlink:type="simple">https://www.youtube.com/watch?v=-0yeGBGwot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01" calcext:value-type="date" table:number-columns-spanned="1" table:number-rows-spanned="2">
            <text:p>01/06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0m1gvHtqXwA" xlink:type="simple">https://www.youtube.com/watch?v=0m1gvHtqXw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q7G9AtyjEeg" xlink:type="simple">https://www.youtube.com/watch?v=q7G9AtyjEe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25" calcext:value-type="date" table:number-columns-spanned="1" table:number-rows-spanned="2">
            <text:p>25/05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TEKv6CFQU2M" xlink:type="simple">https://www.youtube.com/watch?v=TEKv6CFQU2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o7_JeTf6v-A" xlink:type="simple">https://www.youtube.com/watch?v=o7_JeTf6v-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18" calcext:value-type="date" table:number-columns-spanned="1" table:number-rows-spanned="2">
            <text:p>18/05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9cYZHPHECVU" xlink:type="simple">https://www.youtube.com/watch?v=9cYZHPHECV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kJJL2cGRFgU" xlink:type="simple">https://www.youtube.com/watch?v=kJJL2cGRFg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11" calcext:value-type="date" table:number-columns-spanned="1" table:number-rows-spanned="2">
            <text:p>11/05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DAM4jkCsJDo" xlink:type="simple">https://www.youtube.com/watch?v=DAM4jkCsJD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6rMdFB35cLA" xlink:type="simple">https://www.youtube.com/watch?v=6rMdFB35cL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04" calcext:value-type="date" table:number-columns-spanned="1" table:number-rows-spanned="2">
            <text:p>04/05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DJ0fIej05HU" xlink:type="simple">https://www.youtube.com/watch?v=DJ0fIej05H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yo_WneatLYY" xlink:type="simple">https://www.youtube.com/watch?v=yo_WneatLY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27" calcext:value-type="date">
            <text:p>27/04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eULwJT3DCR4" xlink:type="simple">https://www.youtube.com/watch?v=eULwJT3DCR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20" calcext:value-type="date" table:number-columns-spanned="1" table:number-rows-spanned="2">
            <text:p>20/04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myYtNuY56oY" xlink:type="simple">https://www.youtube.com/watch?v=myYtNuY56o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O42E_ZHCsEQ" xlink:type="simple">https://www.youtube.com/watch?v=O42E_ZHCsE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13" calcext:value-type="date" table:number-columns-spanned="1" table:number-rows-spanned="2">
            <text:p>13/04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T99qcaH4sgw" xlink:type="simple">https://www.youtube.com/watch?v=T99qcaH4sg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Y4aN2tkyoek" xlink:type="simple">https://www.youtube.com/watch?v=Y4aN2tkyoe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06" calcext:value-type="date" table:number-columns-spanned="1" table:number-rows-spanned="2">
            <text:p>06/04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4x5Y9qh7oiM" xlink:type="simple">https://www.youtube.com/watch?v=4x5Y9qh7oi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Yxm9ah6jiz8" xlink:type="simple">https://www.youtube.com/watch?v=Yxm9ah6jiz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23" calcext:value-type="date" table:number-columns-spanned="1" table:number-rows-spanned="2">
            <text:p>23/03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yAh8V_VExng" xlink:type="simple">https://www.youtube.com/watch?v=yAh8V_VExn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P03GcmNyqLg" xlink:type="simple">https://www.youtube.com/watch?v=P03GcmNyqL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16" calcext:value-type="date" table:number-columns-spanned="1" table:number-rows-spanned="2">
            <text:p>16/03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WQldgEWPl-M" xlink:type="simple">https://www.youtube.com/watch?v=WQldgEWPl-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05mpkcWaSc8" xlink:type="simple">https://www.youtube.com/watch?v=05mpkcWaSc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09" calcext:value-type="date">
            <text:p>09/03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pnIe5_f5Wpg" xlink:type="simple">https://www.youtube.com/watch?v=pnIe5_f5Wp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23" calcext:value-type="date" table:number-columns-spanned="1" table:number-rows-spanned="2">
            <text:p>23/02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6XWXTD1S8JU" xlink:type="simple">https://www.youtube.com/watch?v=6XWXTD1S8J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8dPpCSfIt9s" xlink:type="simple">https://www.youtube.com/watch?v=8dPpCSfIt9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16" calcext:value-type="date" table:number-columns-spanned="1" table:number-rows-spanned="2">
            <text:p>16/02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u052-mXG8h4" xlink:type="simple">https://www.youtube.com/watch?v=u052-mXG8h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nU8qS4t_WPg" xlink:type="simple">https://www.youtube.com/watch?v=nU8qS4t_WP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09" calcext:value-type="date" table:number-columns-spanned="1" table:number-rows-spanned="2">
            <text:p>09/02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PnnHrvNUnug" xlink:type="simple">https://www.youtube.com/watch?v=PnnHrvNUnu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WYUbzHoYWVY" xlink:type="simple">https://www.youtube.com/watch?v=WYUbzHoYWV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02" calcext:value-type="date" table:number-columns-spanned="1" table:number-rows-spanned="2">
            <text:p>02/02/2022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5uqX2jLu8Ms" xlink:type="simple">https://www.youtube.com/watch?v=5uqX2jLu8M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uUlmixC8Xik" xlink:type="simple">https://www.youtube.com/watch?v=uUlmixC8Xi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2-15" calcext:value-type="date" table:number-columns-spanned="1" table:number-rows-spanned="2">
            <text:p>15/12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1ITjg3JMNvo" xlink:type="simple">https://www.youtube.com/watch?v=1ITjg3JMNv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vXZTEi9DCLY" xlink:type="simple">https://www.youtube.com/watch?v=vXZTEi9DCL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2-07" calcext:value-type="date" table:number-columns-spanned="1" table:number-rows-spanned="2">
            <text:p>07/12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lSNTQO50e-4" xlink:type="simple">https://www.youtube.com/watch?v=lSNTQO50e-4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U2WXYibeM1Y" xlink:type="simple">https://www.youtube.com/watch?v=U2WXYibeM1Y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2-01" calcext:value-type="date" table:number-columns-spanned="1" table:number-rows-spanned="3">
            <text:p>01/12/2021</text:p>
          </table:table-cell>
          <table:table-cell table:style-name="ce21" office:value-type="string" calcext:value-type="string" table:number-columns-spanned="1" table:number-rows-spanned="2">
            <text:p>Vespertino</text:p>
          </table:table-cell>
          <table:table-cell table:style-name="ce8" office:value-type="string" calcext:value-type="string" table:number-columns-spanned="1" table:number-rows-spanned="2">
            <text:p>3ª Turma Recursal</text:p>
          </table:table-cell>
          <table:table-cell table:style-name="ce12" office:value-type="string" calcext:value-type="string">
            <text:p><text:a xlink:href="https://www.youtube.com/watch?v=AiWbQVpryX0" xlink:type="simple">https://www.youtube.com/watch?v=AiWbQVpryX0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6"/>
          <table:covered-table-cell table:style-name="ce22"/>
          <table:covered-table-cell table:style-name="ce5"/>
          <table:table-cell table:style-name="ce12" office:value-type="string" calcext:value-type="string">
            <text:p><text:a xlink:href="https://www.youtube.com/watch?v=syIxmwj3HkI" xlink:type="simple">https://www.youtube.com/watch?v=syIxmwj3HkI</text:a></text:p>
          </table:table-cell>
          <table:covered-table-cell table:style-name="ce5"/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zGEREmgJGDs" xlink:type="simple">https://www.youtube.com/watch?v=zGEREmgJGD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28" calcext:value-type="date">
            <text:p>28/09/2021</text:p>
          </table:table-cell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QOc2L9qB74U" xlink:type="simple">https://www.youtube.com/watch?v=QOc2L9qB74U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22" calcext:value-type="date" table:number-columns-spanned="1" table:number-rows-spanned="3">
            <text:p>22/11/2021</text:p>
          </table:table-cell>
          <table:table-cell table:style-name="ce21" office:value-type="string" calcext:value-type="string" table:number-columns-spanned="1" table:number-rows-spanned="2">
            <text:p>Vespertino</text:p>
          </table:table-cell>
          <table:table-cell table:style-name="ce8" office:value-type="string" calcext:value-type="string" table:number-columns-spanned="1" table:number-rows-spanned="2">
            <text:p>3ª Turma Recursal</text:p>
          </table:table-cell>
          <table:table-cell table:style-name="ce12" office:value-type="string" calcext:value-type="string">
            <text:p><text:a xlink:href="https://www.youtube.com/watch?v=k4e9xbMw1T8" xlink:type="simple">https://www.youtube.com/watch?v=k4e9xbMw1T8</text:a></text:p>
          </table:table-cell>
          <table:table-cell table:style-name="ce8" office:value-type="string" calcext:value-type="string" table:number-columns-spanned="1" table:number-rows-spanned="2">
            <text:p>Sessão Extraordinária</text:p>
          </table:table-cell>
          <table:table-cell table:number-columns-repeated="1019"/>
        </table:table-row>
        <table:table-row table:style-name="ro1">
          <table:covered-table-cell table:style-name="ce6"/>
          <table:covered-table-cell table:style-name="ce22"/>
          <table:covered-table-cell table:style-name="ce5"/>
          <table:table-cell table:style-name="ce12" office:value-type="string" calcext:value-type="string">
            <text:p><text:a xlink:href="https://www.youtube.com/watch?v=mbRo5p7lv0A" xlink:type="simple">https://www.youtube.com/watch?v=mbRo5p7lv0A</text:a></text:p>
          </table:table-cell>
          <table:covered-table-cell table:style-name="ce5"/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6to0_uaoDGw" xlink:type="simple">https://www.youtube.com/watch?v=6to0_uaoDGw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17" calcext:value-type="date" table:number-columns-spanned="1" table:number-rows-spanned="2">
            <text:p>17/11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bCIaE171HHY" xlink:type="simple">https://www.youtube.com/watch?v=bCIaE171HH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boycZVX6VRc" xlink:type="simple">https://www.youtube.com/watch?v=boycZVX6VR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10" calcext:value-type="date" table:number-columns-spanned="1" table:number-rows-spanned="2">
            <text:p>10/11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UaYVzEVDcnw" xlink:type="simple">https://www.youtube.com/watch?v=UaYVzEVDcn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dAJHDPzvMRo" xlink:type="simple">https://www.youtube.com/watch?v=dAJHDPzvMR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03" calcext:value-type="date" table:number-columns-spanned="1" table:number-rows-spanned="2">
            <text:p>03/11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UOuqz96iVH8" xlink:type="simple">https://www.youtube.com/watch?v=UOuqz96iVH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pOug8-qOM30" xlink:type="simple">https://www.youtube.com/watch?v=pOug8-qOM3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27" calcext:value-type="date" table:number-columns-spanned="1" table:number-rows-spanned="2">
            <text:p>27/10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OnteRgG05ek" xlink:type="simple">https://www.youtube.com/watch?v=OnteRgG05e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j8WvHWmhERI" xlink:type="simple">https://www.youtube.com/watch?v=j8WvHWmhER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20" calcext:value-type="date" table:number-columns-spanned="1" table:number-rows-spanned="2">
            <text:p>20/10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4QndnYi1Rcw" xlink:type="simple">https://www.youtube.com/watch?v=4QndnYi1Rc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qk6aYkZsRLs" xlink:type="simple">https://www.youtube.com/watch?v=qk6aYkZsRL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13" calcext:value-type="date" table:number-columns-spanned="1" table:number-rows-spanned="2">
            <text:p>13/10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f7SWx3wjCPM" xlink:type="simple">https://www.youtube.com/watch?v=f7SWx3wjCP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B5vEFB8GBDw" xlink:type="simple">https://www.youtube.com/watch?v=B5vEFB8GBD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06" calcext:value-type="date" table:number-columns-spanned="1" table:number-rows-spanned="2">
            <text:p>06/10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9_sf79v_0IE" xlink:type="simple">https://www.youtube.com/watch?v=9_sf79v_0I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LrDpErNvLQU" xlink:type="simple">https://www.youtube.com/watch?v=LrDpErNvLQ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29" calcext:value-type="date" table:number-columns-spanned="1" table:number-rows-spanned="2">
            <text:p>29/09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4Q2VqmkgV1M" xlink:type="simple">https://www.youtube.com/watch?v=4Q2VqmkgV1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9oXEmSRpFEA" xlink:type="simple">https://www.youtube.com/watch?v=9oXEmSRpFE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28" calcext:value-type="date">
            <text:p>28/09/2021</text:p>
          </table:table-cell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cRGMBYLOUvk" xlink:type="simple">https://www.youtube.com/watch?v=cRGMBYLOUvk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22" calcext:value-type="date" table:number-columns-spanned="1" table:number-rows-spanned="2">
            <text:p>22/09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X237q2iYfL0" xlink:type="simple">https://www.youtube.com/watch?v=X237q2iYfL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e1QGr7StRlI" xlink:type="simple">https://www.youtube.com/watch?v=e1QGr7StRl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15" calcext:value-type="date" table:number-columns-spanned="1" table:number-rows-spanned="2">
            <text:p>15/09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-uugm01gCos" xlink:type="simple">https://www.youtube.com/watch?v=-uugm01gCo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koxV8nbQq_M" xlink:type="simple">https://www.youtube.com/watch?v=koxV8nbQq_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14" calcext:value-type="date">
            <text:p>14/09/2021</text:p>
          </table:table-cell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3iOph32CD1k" xlink:type="simple">https://www.youtube.com/watch?v=3iOph32CD1k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08" calcext:value-type="date" table:number-columns-spanned="1" table:number-rows-spanned="2">
            <text:p>08/09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TKOqnXOpMH8" xlink:type="simple">https://www.youtube.com/watch?v=TKOqnXOpMH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MXlQMKkPYjM" xlink:type="simple">https://www.youtube.com/watch?v=MXlQMKkPYj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01" calcext:value-type="date" table:number-columns-spanned="1" table:number-rows-spanned="2">
            <text:p>01/09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JJQiLi8iZGA" xlink:type="simple">https://www.youtube.com/watch?v=JJQiLi8iZG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QPy94T7h5nE" xlink:type="simple">https://www.youtube.com/watch?v=QPy94T7h5n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25" calcext:value-type="date" table:number-columns-spanned="1" table:number-rows-spanned="2">
            <text:p>25/08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KAvkzBam2Ic" xlink:type="simple">https://www.youtube.com/watch?v=KAvkzBam2I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7jy2zM7WOW4" xlink:type="simple">https://www.youtube.com/watch?v=7jy2zM7WOW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24" calcext:value-type="date">
            <text:p>24/08/2021</text:p>
          </table:table-cell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O-biY6C2g-s" xlink:type="simple">https://www.youtube.com/watch?v=O-biY6C2g-s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18" calcext:value-type="date" table:number-columns-spanned="1" table:number-rows-spanned="3">
            <text:p>18/08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5" office:value-type="string" calcext:value-type="string">
            <text:p><text:a xlink:href="https://www.youtube.com/watch?v=H7QXsecMzRU" xlink:type="simple">https://www.youtube.com/watch?v=H7QXsecMzR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6"/>
          <table:table-cell table:style-name="ce24" office:value-type="string" calcext:value-type="string" table:number-columns-spanned="1" table:number-rows-spanned="2">
            <text:p>Matutino</text:p>
          </table:table-cell>
          <table:table-cell table:style-name="ce8" office:value-type="string" calcext:value-type="string" table:number-columns-spanned="1" table:number-rows-spanned="2">
            <text:p>3ª Turma Recursal</text:p>
          </table:table-cell>
          <table:table-cell table:style-name="ce15" office:value-type="string" calcext:value-type="string">
            <text:p><text:a xlink:href="https://www.youtube.com/watch?v=4bDva2whMNU" xlink:type="simple">https://www.youtube.com/watch?v=4bDva2whMNU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22"/>
          <table:covered-table-cell table:style-name="ce5"/>
          <table:table-cell table:style-name="ce15" office:value-type="string" calcext:value-type="string">
            <text:p><text:a xlink:href="https://www.youtube.com/watch?v=5kM6k8Vkg9E" xlink:type="simple">https://www.youtube.com/watch?v=5kM6k8Vkg9E</text:a></text:p>
          </table:table-cell>
          <table:covered-table-cell table:style-name="ce5"/>
          <table:table-cell table:number-columns-repeated="1019"/>
        </table:table-row>
        <table:table-row table:style-name="ro1">
          <table:table-cell table:style-name="ce4" office:value-type="date" office:date-value="2021-08-10" calcext:value-type="date" table:number-columns-spanned="1" table:number-rows-spanned="2">
            <text:p>10/08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5" office:value-type="string" calcext:value-type="string">
            <text:p><text:a xlink:href="https://www.youtube.com/watch?v=ieHoQS7Fr8w" xlink:type="simple">https://www.youtube.com/watch?v=ieHoQS7Fr8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5" office:value-type="string" calcext:value-type="string">
            <text:p><text:a xlink:href="https://www.youtube.com/watch?v=zSAnDMfvQsE" xlink:type="simple">https://www.youtube.com/watch?v=zSAnDMfvQs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04" calcext:value-type="date" table:number-columns-spanned="1" table:number-rows-spanned="2">
            <text:p>04/08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5" office:value-type="string" calcext:value-type="string">
            <text:p><text:a xlink:href="https://www.youtube.com/watch?v=mOR2J7jXLCY" xlink:type="simple">https://www.youtube.com/watch?v=mOR2J7jXLC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5" office:value-type="string" calcext:value-type="string">
            <text:p><text:a xlink:href="https://www.youtube.com/watch?v=jcmYXHDHhII" xlink:type="simple">https://www.youtube.com/watch?v=jcmYXHDHhI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28" calcext:value-type="date" table:number-columns-spanned="1" table:number-rows-spanned="2">
            <text:p>28/07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5" office:value-type="string" calcext:value-type="string">
            <text:p><text:a xlink:href="https://www.youtube.com/watch?v=xfEQIt7MDCA" xlink:type="simple">https://www.youtube.com/watch?v=xfEQIt7MDC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5" office:value-type="string" calcext:value-type="string">
            <text:p><text:a xlink:href="https://www.youtube.com/watch?v=tx0eqIigaL0" xlink:type="simple">https://www.youtube.com/watch?v=tx0eqIigaL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21" calcext:value-type="date" table:number-columns-spanned="1" table:number-rows-spanned="2">
            <text:p>21/07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ebmm05CKp64" xlink:type="simple">https://www.youtube.com/watch?v=ebmm05CKp6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unDeaRlWEsA" xlink:type="simple">https://www.youtube.com/watch?v=unDeaRlWEs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20" calcext:value-type="date" table:number-columns-spanned="1" table:number-rows-spanned="2">
            <text:p>20/07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EoA3gIvO2Dc" xlink:type="simple">https://www.youtube.com/watch?v=EoA3gIvO2Dc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l3sj65cXufU" xlink:type="simple">https://www.youtube.com/watch?v=l3sj65cXufU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14" calcext:value-type="date">
            <text:p>14/07/2021</text:p>
          </table:table-cell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1dDdhOidb0o" xlink:type="simple">https://www.youtube.com/watch?v=1dDdhOidb0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07" calcext:value-type="date" table:number-columns-spanned="1" table:number-rows-spanned="2">
            <text:p>07/07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9xVbwjZIbVg" xlink:type="simple">https://www.youtube.com/watch?v=9xVbwjZIbV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o2PArSxhWeA" xlink:type="simple">https://www.youtube.com/watch?v=o2PArSxhWe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06" calcext:value-type="date">
            <text:p>06/07/2021</text:p>
          </table:table-cell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wKX1PoVRAuo" xlink:type="simple">https://www.youtube.com/watch?v=wKX1PoVRAuo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30" calcext:value-type="date" table:number-columns-spanned="1" table:number-rows-spanned="2">
            <text:p>30/06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KLIZJsXbtAk" xlink:type="simple">https://www.youtube.com/watch?v=KLIZJsXbtA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ZS8kllP2B6U" xlink:type="simple">https://www.youtube.com/watch?v=ZS8kllP2B6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22" calcext:value-type="date">
            <text:p>22/06/2021</text:p>
          </table:table-cell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6apXRS9VxO8" xlink:type="simple">https://www.youtube.com/watch?v=6apXRS9VxO8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16" calcext:value-type="date" table:number-columns-spanned="1" table:number-rows-spanned="2">
            <text:p>16/06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L2aOWphJD0Q" xlink:type="simple">https://www.youtube.com/watch?v=L2aOWphJD0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s5nygzeBc24" xlink:type="simple">https://www.youtube.com/watch?v=s5nygzeBc2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09" calcext:value-type="date" table:number-columns-spanned="1" table:number-rows-spanned="2">
            <text:p>09/06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QIIzHGZbjt0" xlink:type="simple">https://www.youtube.com/watch?v=QIIzHGZbjt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e3Y3v69zT6c" xlink:type="simple">https://www.youtube.com/watch?v=e3Y3v69zT6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08" calcext:value-type="date">
            <text:p>08/06/2021</text:p>
          </table:table-cell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ZKpz03RzeJ0" xlink:type="simple">https://www.youtube.com/watch?v=ZKpz03RzeJ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02" calcext:value-type="date" table:number-columns-spanned="1" table:number-rows-spanned="2">
            <text:p>02/06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XVEK7jHuOOo" xlink:type="simple">https://www.youtube.com/watch?v=XVEK7jHuOO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bCrxCSK_uxg" xlink:type="simple">https://www.youtube.com/watch?v=bCrxCSK_ux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26" calcext:value-type="date" table:number-columns-spanned="1" table:number-rows-spanned="2">
            <text:p>26/05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EsgEj-9j_YA" xlink:type="simple">https://www.youtube.com/watch?v=EsgEj-9j_Y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KKB8dMNE30w" xlink:type="simple">https://www.youtube.com/watch?v=KKB8dMNE30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19" calcext:value-type="date" table:number-columns-spanned="1" table:number-rows-spanned="2">
            <text:p>19/05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JFR88RJawp8" xlink:type="simple">https://www.youtube.com/watch?v=JFR88RJawp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PfTcSCETtrQ" xlink:type="simple">https://www.youtube.com/watch?v=PfTcSCETtr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12" calcext:value-type="date" table:number-columns-spanned="1" table:number-rows-spanned="2">
            <text:p>12/05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wUu9NacALDM" xlink:type="simple">https://www.youtube.com/watch?v=wUu9NacALD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OHSWEwiYn7w" xlink:type="simple">https://www.youtube.com/watch?v=OHSWEwiYn7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05" calcext:value-type="date" table:number-columns-spanned="1" table:number-rows-spanned="2">
            <text:p>05/05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gZG0qpxq0a4" xlink:type="simple">https://www.youtube.com/watch?v=gZG0qpxq0a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m-CZZUimI1o" xlink:type="simple">https://www.youtube.com/watch?v=m-CZZUimI1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28" calcext:value-type="date" table:number-columns-spanned="1" table:number-rows-spanned="2">
            <text:p>28/04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AbRpV8rRJTA" xlink:type="simple">https://www.youtube.com/watch?v=AbRpV8rRJT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D2aFNssJI5w" xlink:type="simple">https://www.youtube.com/watch?v=D2aFNssJI5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19" calcext:value-type="date" table:number-columns-spanned="1" table:number-rows-spanned="2">
            <text:p>19/04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7DtiyjREFCI" xlink:type="simple">https://www.youtube.com/watch?v=7DtiyjREFC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2iYKbRY_4yc" xlink:type="simple">https://www.youtube.com/watch?v=2iYKbRY_4y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14" calcext:value-type="date" table:number-columns-spanned="1" table:number-rows-spanned="2">
            <text:p>14/04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BzLeYyzK2e0" xlink:type="simple">https://www.youtube.com/watch?v=BzLeYyzK2e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Jowpt4nK2bo" xlink:type="simple">https://www.youtube.com/watch?v=Jowpt4nK2b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07" calcext:value-type="date" table:number-columns-spanned="1" table:number-rows-spanned="2">
            <text:p>07/04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cfDaYfj7W7E" xlink:type="simple">https://www.youtube.com/watch?v=cfDaYfj7W7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q1_kfLVzwgY" xlink:type="simple">https://www.youtube.com/watch?v=q1_kfLVzwg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24" calcext:value-type="date" table:number-columns-spanned="1" table:number-rows-spanned="2">
            <text:p>24/03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ouCzGbSOooA" xlink:type="simple">https://www.youtube.com/watch?v=ouCzGbSOoo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g3aT1bqt3E8" xlink:type="simple">https://www.youtube.com/watch?v=g3aT1bqt3E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16" calcext:value-type="date" table:number-columns-spanned="1" table:number-rows-spanned="2">
            <text:p>16/03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X0ULSgOZE0k" xlink:type="simple">https://www.youtube.com/watch?v=X0ULSgOZE0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bPE2QJ20gw8" xlink:type="simple">https://www.youtube.com/watch?v=bPE2QJ20gw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10" calcext:value-type="date" table:number-columns-spanned="1" table:number-rows-spanned="2">
            <text:p>10/03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7uVvc9ot76k" xlink:type="simple">https://www.youtube.com/watch?v=7uVvc9ot76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gHcii_zU-bc" xlink:type="simple">https://www.youtube.com/watch?v=gHcii_zU-b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03" calcext:value-type="date" table:number-columns-spanned="1" table:number-rows-spanned="2">
            <text:p>03/03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wmF1WHMoBvw" xlink:type="simple">https://www.youtube.com/watch?v=wmF1WHMoBv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sU7RfH3eRD4" xlink:type="simple">https://www.youtube.com/watch?v=sU7RfH3eRD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24" calcext:value-type="date" table:number-columns-spanned="1" table:number-rows-spanned="2">
            <text:p>24/02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mxolfrGo_48" xlink:type="simple">https://www.youtube.com/watch?v=mxolfrGo_4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dbDCqSL7BtQ" xlink:type="simple">https://www.youtube.com/watch?v=dbDCqSL7Bt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17" calcext:value-type="date" table:number-columns-spanned="1" table:number-rows-spanned="2">
            <text:p>17/02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U3Ab0E4eJ7M" xlink:type="simple">https://www.youtube.com/watch?v=U3Ab0E4eJ7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qHP0hd-Mhsw" xlink:type="simple">https://www.youtube.com/watch?v=qHP0hd-Mhs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10" calcext:value-type="date" table:number-columns-spanned="1" table:number-rows-spanned="2">
            <text:p>10/02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HTGTHnOpgfU" xlink:type="simple">https://www.youtube.com/watch?v=HTGTHnOpgf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ON0AhKLScK4" xlink:type="simple">https://www.youtube.com/watch?v=ON0AhKLScK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03" calcext:value-type="date" table:number-columns-spanned="1" table:number-rows-spanned="2">
            <text:p>03/02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UIJ1QOas5Dg" xlink:type="simple">https://www.youtube.com/watch?v=UIJ1QOas5D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8TJN-8hRAjY" xlink:type="simple">https://www.youtube.com/watch?v=8TJN-8hRAj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1-21" calcext:value-type="date" table:number-columns-spanned="1" table:number-rows-spanned="2">
            <text:p>21/01/2021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rmalq8WpdGs" xlink:type="simple">https://www.youtube.com/watch?v=rmalq8WpdGs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tf-xgUStwgc" xlink:type="simple">https://www.youtube.com/watch?v=tf-xgUStwgc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2-16" calcext:value-type="date" table:number-columns-spanned="1" table:number-rows-spanned="2">
            <text:p>16/12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a1SzGWCkqO0" xlink:type="simple">https://www.youtube.com/watch?v=a1SzGWCkqO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8IubBerg4iQ" xlink:type="simple">https://www.youtube.com/watch?v=8IubBerg4iQ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2-14" calcext:value-type="date">
            <text:p>14/12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hd6l6aM2eEg" xlink:type="simple">https://www.youtube.com/watch?v=hd6l6aM2eEg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2-09" calcext:value-type="date" table:number-columns-spanned="1" table:number-rows-spanned="2">
            <text:p>09/12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2evYnho7oMc" xlink:type="simple">https://www.youtube.com/watch?v=2evYnho7oMc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rmFd9WrCFOM" xlink:type="simple">https://www.youtube.com/watch?v=rmFd9WrCFOM</text:a></text:p>
          </table:table-cell>
          <table:table-cell table:style-name="ce30" office:value-type="string" calcext:value-type="string">
            <text:p>Sessão Suspensa*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2-02" calcext:value-type="date" table:number-columns-spanned="1" table:number-rows-spanned="2">
            <text:p>02/12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toB_qyY5TM8" xlink:type="simple">https://www.youtube.com/watch?v=toB_qyY5TM8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3X0tQ6TNNP0" xlink:type="simple">https://www.youtube.com/watch?v=3X0tQ6TNNP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27" calcext:value-type="date" table:number-columns-spanned="1" table:number-rows-spanned="2">
            <text:p>27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RXVHmEbRkF4" xlink:type="simple">https://www.youtube.com/watch?v=RXVHmEbRkF4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rgvEOfZQHo0" xlink:type="simple">https://www.youtube.com/watch?v=rgvEOfZQHo0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25" calcext:value-type="date" table:number-columns-spanned="1" table:number-rows-spanned="2">
            <text:p>25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-9MJuc0QrZ8" xlink:type="simple">https://www.youtube.com/watch?v=-9MJuc0QrZ8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4coCqHZ4YcI" xlink:type="simple">https://www.youtube.com/watch?v=4coCqHZ4YcI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20" calcext:value-type="date" table:number-columns-spanned="1" table:number-rows-spanned="2">
            <text:p>20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zdjW1oLpEEg" xlink:type="simple">https://www.youtube.com/watch?v=zdjW1oLpEEg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QX_EagvHupk" xlink:type="simple">https://www.youtube.com/watch?v=QX_EagvHupk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18" calcext:value-type="date" table:number-columns-spanned="1" table:number-rows-spanned="2">
            <text:p>18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R4Lf6GXH7Kg" xlink:type="simple">https://www.youtube.com/watch?v=R4Lf6GXH7Kg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zUgm_0kACtc" xlink:type="simple">https://www.youtube.com/watch?v=zUgm_0kACtc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11" calcext:value-type="date" table:number-columns-spanned="1" table:number-rows-spanned="2">
            <text:p>11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NJJCyjpbe2Y" xlink:type="simple">https://youtu.be/NJJCyjpbe2Y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uVXdkHfAe-I" xlink:type="simple">https://youtu.be/uVXdkHfAe-I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09" calcext:value-type="date" table:number-columns-spanned="1" table:number-rows-spanned="2">
            <text:p>09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t82VXMYVYL8" xlink:type="simple">https://youtu.be/t82VXMYVYL8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Mxc26wvovbA" xlink:type="simple">https://youtu.be/Mxc26wvovbA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06" calcext:value-type="date" table:number-columns-spanned="1" table:number-rows-spanned="2">
            <text:p>06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kmpNeX6jgZA" xlink:type="simple">https://youtu.be/kmpNeX6jgZA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SXZvlQoNNNU" xlink:type="simple">https://youtu.be/SXZvlQoNNNU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04" calcext:value-type="date" table:number-columns-spanned="1" table:number-rows-spanned="2">
            <text:p>04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LkiVLQoWs0M" xlink:type="simple">https://youtu.be/LkiVLQoWs0M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zsJledmX0uE" xlink:type="simple">https://youtu.be/zsJledmX0uE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28" calcext:value-type="date" table:number-columns-spanned="1" table:number-rows-spanned="2">
            <text:p>28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-8zPnMoONqE" xlink:type="simple">https://youtu.be/-8zPnMoONqE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TXzhamB2rRk" xlink:type="simple">https://youtu.be/TXzhamB2rRk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27" calcext:value-type="date" table:number-columns-spanned="1" table:number-rows-spanned="2">
            <text:p>27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Ejv_nuuVhf4" xlink:type="simple">https://youtu.be/Ejv_nuuVhf4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DrtNiWs-iKw" xlink:type="simple">https://youtu.be/DrtNiWs-iKw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23" calcext:value-type="date" table:number-columns-spanned="1" table:number-rows-spanned="2">
            <text:p>23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l0pFL_Ph2LA" xlink:type="simple">https://youtu.be/l0pFL_Ph2LA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9RMVa5nI0G0" xlink:type="simple">https://youtu.be/9RMVa5nI0G0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21" calcext:value-type="date" table:number-columns-spanned="1" table:number-rows-spanned="2">
            <text:p>21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ySErx9BxIrg" xlink:type="simple">https://youtu.be/ySErx9BxIrg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Mk2Tri5oSIA" xlink:type="simple">https://youtu.be/Mk2Tri5oSIA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16" calcext:value-type="date" table:number-columns-spanned="1" table:number-rows-spanned="2">
            <text:p>16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35ZBSHgHTpE" xlink:type="simple">https://youtu.be/35ZBSHgHTpE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doEdglHGrrM" xlink:type="simple">https://youtu.be/doEdglHGrrM</text:a></text:p>
          </table:table-cell>
          <table:table-cell table:style-name="ce8" office:value-type="string" calcext:value-type="string">
            <text:p>Turma de Saneamento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14" calcext:value-type="date" table:number-columns-spanned="1" table:number-rows-spanned="2">
            <text:p>14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Ka8GDyHDJV8" xlink:type="simple">https://youtu.be/Ka8GDyHDJV8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ju4ZjUvU3VQ" xlink:type="simple">https://youtu.be/ju4ZjUvU3VQ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09" calcext:value-type="date" table:number-columns-spanned="1" table:number-rows-spanned="2">
            <text:p>09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EDTj8QH15LY" xlink:type="simple">https://youtu.be/EDTj8QH15LY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Gbj1ajGOQNg" xlink:type="simple">https://youtu.be/Gbj1ajGOQNg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07" calcext:value-type="date" table:number-columns-spanned="1" table:number-rows-spanned="2">
            <text:p>07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p-6iEozHcfc" xlink:type="simple">https://youtu.be/p-6iEozHcfc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ykQzcIqDMfM" xlink:type="simple">https://youtu.be/ykQzcIqDMfM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02" calcext:value-type="date" table:number-columns-spanned="1" table:number-rows-spanned="2">
            <text:p>02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5rLhxQSt4cw" xlink:type="simple">https://youtu.be/5rLhxQSt4cw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wAnA5nLG32s" xlink:type="simple">https://youtu.be/wAnA5nLG32s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30" calcext:value-type="date" table:number-columns-spanned="1" table:number-rows-spanned="2">
            <text:p>30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OkFQg1Eth9g" xlink:type="simple">https://youtu.be/OkFQg1Eth9g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kA4XRe67Slk" xlink:type="simple">https://youtu.be/kA4XRe67Slk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23" calcext:value-type="date" table:number-columns-spanned="1" table:number-rows-spanned="2">
            <text:p>23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KA3nUGojQ_g" xlink:type="simple">https://youtu.be/KA3nUGojQ_g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aCuKq8ti_LY" xlink:type="simple">https://youtu.be/aCuKq8ti_LY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16" calcext:value-type="date" table:number-columns-spanned="1" table:number-rows-spanned="2">
            <text:p>16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CeEID0svXOU" xlink:type="simple">https://youtu.be/CeEID0svXOU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sVENFqGedYM" xlink:type="simple">https://youtu.be/sVENFqGedYM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09" calcext:value-type="date" table:number-columns-spanned="1" table:number-rows-spanned="2">
            <text:p>09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PPDzJ6XdR2Q" xlink:type="simple">https://youtu.be/PPDzJ6XdR2Q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youtu.be/4ugfyzja1qs" xlink:type="simple">https://youtu.be/4ugfyzja1qs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02" calcext:value-type="date" table:number-columns-spanned="1" table:number-rows-spanned="2">
            <text:p>02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CYqPOzSoUiQ" xlink:type="simple">https://www.youtube.com/watch?v=CYqPOzSoUiQ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Uyi3vFCpc7Q" xlink:type="simple">https://www.youtube.com/watch?v=Uyi3vFCpc7Q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26" calcext:value-type="date" table:number-columns-spanned="1" table:number-rows-spanned="2">
            <text:p>26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_S90IU3auvM" xlink:type="simple">https://www.youtube.com/watch?v=_S90IU3auvM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jsP98gXUlx8" xlink:type="simple">https://www.youtube.com/watch?v=jsP98gXUlx8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19" calcext:value-type="date" table:number-columns-spanned="1" table:number-rows-spanned="2">
            <text:p>19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rxES1RzvVno" xlink:type="simple">https://www.youtube.com/watch?v=rxES1RzvVno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ck0gfrF7j3I" xlink:type="simple">https://www.youtube.com/watch?v=ck0gfrF7j3I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12" calcext:value-type="date" table:number-columns-spanned="1" table:number-rows-spanned="2">
            <text:p>12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VTIrNkliKcs" xlink:type="simple">https://www.youtube.com/watch?v=VTIrNkliKcs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eXFFfm3yRSM" xlink:type="simple">https://www.youtube.com/watch?v=eXFFfm3yRSM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05" calcext:value-type="date" table:number-columns-spanned="1" table:number-rows-spanned="2">
            <text:p>05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WD2lZnHMjIU&amp;t=10839s" xlink:type="simple">https://www.youtube.com/watch?v=WD2lZnHMjIU&amp;t=10839s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leWAtihuaho&amp;t=4s" xlink:type="simple">https://www.youtube.com/watch?v=leWAtihuaho&amp;t=4s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29" calcext:value-type="date" table:number-columns-spanned="1" table:number-rows-spanned="2">
            <text:p>29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wX02lyaVqqw" xlink:type="simple">https://www.youtube.com/watch?v=wX02lyaVqqw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OFS6AciQROo" xlink:type="simple">https://www.youtube.com/watch?v=OFS6AciQROo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22" calcext:value-type="date" table:number-columns-spanned="1" table:number-rows-spanned="2">
            <text:p>22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MWK_Xpj4Pww" xlink:type="simple">https://www.youtube.com/watch?v=MWK_Xpj4Pww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zrBKcvkLJAc" xlink:type="simple">https://www.youtube.com/watch?v=zrBKcvkLJAc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15" calcext:value-type="date" table:number-columns-spanned="1" table:number-rows-spanned="2">
            <text:p>15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pQJJlHZnB1E" xlink:type="simple">https://www.youtube.com/watch?v=pQJJlHZnB1E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z8V4Cs0kmYA" xlink:type="simple">https://www.youtube.com/watch?v=z8V4Cs0kmYA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08" calcext:value-type="date" table:number-columns-spanned="1" table:number-rows-spanned="2">
            <text:p>08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d1RPZmROew8" xlink:type="simple">https://www.youtube.com/watch?v=d1RPZmROew8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4NtTtwsOhzY" xlink:type="simple">https://www.youtube.com/watch?v=4NtTtwsOhzY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01" calcext:value-type="date" table:number-columns-spanned="1" table:number-rows-spanned="2">
            <text:p>01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p7Oy29Up2w0" xlink:type="simple">https://www.youtube.com/watch?v=p7Oy29Up2w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yhvrFhTln9k" xlink:type="simple">https://www.youtube.com/watch?v=yhvrFhTln9k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24" calcext:value-type="date" table:number-columns-spanned="1" table:number-rows-spanned="2">
            <text:p>24/06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jznnaRselyI" xlink:type="simple">https://www.youtube.com/watch?v=jznnaRselyI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IVuHIEhPeKE" xlink:type="simple">https://www.youtube.com/watch?v=IVuHIEhPeKE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17" calcext:value-type="date" table:number-columns-spanned="1" table:number-rows-spanned="2">
            <text:p>17/06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M9UEBUkYp5Q" xlink:type="simple">https://www.youtube.com/watch?v=M9UEBUkYp5Q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fqUkNzUD-lI" xlink:type="simple">https://www.youtube.com/watch?v=fqUkNzUD-lI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10" calcext:value-type="date" table:number-columns-spanned="1" table:number-rows-spanned="2">
            <text:p>10/06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RgtA3d5m6q4" xlink:type="simple">https://www.youtube.com/watch?v=RgtA3d5m6q4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GAo9v4RPyw8" xlink:type="simple">https://www.youtube.com/watch?v=GAo9v4RPyw8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03" calcext:value-type="date" table:number-columns-spanned="1" table:number-rows-spanned="2">
            <text:p>03/06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65tBbXhYWN0" xlink:type="simple">https://www.youtube.com/watch?v=65tBbXhYWN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XSCdHTY_ZVc" xlink:type="simple">https://www.youtube.com/watch?v=XSCdHTY_ZVc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5-20" calcext:value-type="date" table:number-columns-spanned="1" table:number-rows-spanned="2">
            <text:p>20/05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jBhmP1jRfqU" xlink:type="simple">https://www.youtube.com/watch?v=jBhmP1jRfqU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wGhB3hcRTvI" xlink:type="simple">https://www.youtube.com/watch?v=wGhB3hcRTvI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5-13" calcext:value-type="date" table:number-columns-spanned="1" table:number-rows-spanned="2">
            <text:p>13/05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HT7q6eNt5HI" xlink:type="simple">https://www.youtube.com/watch?v=HT7q6eNt5HI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5" office:value-type="string" calcext:value-type="string">
            <text:p><text:a xlink:href="https://www.youtube.com/watch?v=cwBScGQXTaU" xlink:type="simple">https://www.youtube.com/watch?v=cwBScGQXTaU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5-06" calcext:value-type="date" table:number-columns-spanned="1" table:number-rows-spanned="2">
            <text:p>06/05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3ª Turma Recursal</text:p>
          </table:table-cell>
          <table:table-cell table:style-name="ce29" office:value-type="string" calcext:value-type="string">
            <text:p><text:a xlink:href="https://www.youtube.com/watch?v=QL80-VRWWD0&amp;t=5s" xlink:type="simple">https://www.youtube.com/watch?v=QL80-VRWWD0&amp;t=5s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26" office:value-type="string" calcext:value-type="string">
            <text:p><text:a xlink:href="https://www.youtube.com/watch?v=I_j5myYFVbE" xlink:type="simple">https://www.youtube.com/watch?v=I_j5myYFVbE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4-29" calcext:value-type="date">
            <text:p>29/04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5km1nMatw34" xlink:type="simple">https://www.youtube.com/watch?v=5km1nMatw34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4-22" calcext:value-type="date">
            <text:p>22/04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2" office:value-type="string" calcext:value-type="string">
            <text:p><text:a xlink:href="https://www.youtube.com/watch?v=KyvXYAtg1zo" xlink:type="simple">https://www.youtube.com/watch?v=KyvXYAtg1zo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4-15" calcext:value-type="date">
            <text:p>15/04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3ª Turma Recursal</text:p>
          </table:table-cell>
          <table:table-cell table:style-name="ce15" office:value-type="string" calcext:value-type="string">
            <text:p><text:a xlink:href="https://www.youtube.com/watch?v=KMFQbrmM1mI" xlink:type="simple">https://www.youtube.com/watch?v=KMFQbrmM1mI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2" table:number-columns-repeated="3"/>
          <table:table-cell table:style-name="ce11"/>
          <table:table-cell table:style-name="ce2"/>
          <table:table-cell table:number-columns-repeated="1019"/>
        </table:table-row>
        <table:table-row table:style-name="ro1">
          <table:table-cell table:style-name="ce28" office:value-type="string" calcext:value-type="string" table:number-columns-spanned="5" table:number-rows-spanned="1">
            <text:p>*Por questões de ordem técnica com a ferramenta de videoconferência, a sessão da 3ª Turma Recursal agendada para 09/12/2020 às 09h foi suspensa.</text:p>
          </table:table-cell>
          <table:covered-table-cell table:number-columns-repeated="4"/>
          <table:table-cell table:number-columns-repeated="1019"/>
        </table:table-row>
        <table:table-row table:style-name="ro1" table:number-rows-repeated="861">
          <table:table-cell table:style-name="ce2" table:number-columns-repeated="3"/>
          <table:table-cell table:style-name="ce11"/>
          <table:table-cell table:style-name="ce2"/>
          <table:table-cell table:number-columns-repeated="1019"/>
        </table:table-row>
        <table:table-row table:style-name="ro2" table:number-rows-repeated="1047247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4ª Turma Recursal" table:style-name="ta4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1019" table:default-cell-style-name="Default"/>
        <table:table-row table:style-name="ro1">
          <table:table-cell table:style-name="ce1" table:number-columns-spanned="5" table:number-rows-spanned="7">
            <draw:frame table:end-cell-address="'4ª Turma Recursal'.B1" table:end-x="5.73pt" table:end-y="14.97pt" draw:z-index="0" draw:name="image1.png" draw:style-name="gr1" draw:text-style-name="P1" svg:width="86.97pt" svg:height="14.97pt" svg:x="0pt" svg:y="0pt">
              <draw:image xlink:href="Pictures/10000201000006F80000013FFAE774A10766008E.png" xlink:type="simple" xlink:show="embed" xlink:actuate="onLoad">
                <text:p/>
              </draw:image>
            </draw:frame>
          </table:table-cell>
          <table:covered-table-cell table:number-columns-repeated="4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1">
          <table:table-cell table:style-name="ce2" table:number-columns-repeated="3"/>
          <table:table-cell table:style-name="ce11"/>
          <table:table-cell table:style-name="ce2"/>
          <table:table-cell table:number-columns-repeated="1019"/>
        </table:table-row>
        <table:table-row table:style-name="ro1">
          <table:table-cell table:style-name="ce3" office:value-type="string" calcext:value-type="string">
            <text:p>DATA DA SESSÃO</text:p>
          </table:table-cell>
          <table:table-cell table:style-name="ce3" office:value-type="string" calcext:value-type="string">
            <text:p>HORARIO DA SESSÃO</text:p>
          </table:table-cell>
          <table:table-cell table:style-name="ce3" office:value-type="string" calcext:value-type="string">
            <text:p>TURMA RECURSAL</text:p>
          </table:table-cell>
          <table:table-cell table:style-name="ce3" office:value-type="string" calcext:value-type="string">
            <text:p>LINK DA SESSÃO</text:p>
          </table:table-cell>
          <table:table-cell table:style-name="ce3" office:value-type="string" calcext:value-type="string">
            <text:p>OBSERVAÇÕES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8-18" calcext:value-type="date">
            <text:p>18/08/2026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nkNsmQ7W3t8" xlink:type="simple">https://www.youtube.com/watch?v=nkNsmQ7W3t8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7-28" calcext:value-type="date">
            <text:p>28/07/2026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GTIhuxaVJ6U" xlink:type="simple">https://www.youtube.com/watch?v=GTIhuxaVJ6U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7-21" calcext:value-type="date">
            <text:p>21/07/2026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agi3g-Vd0KM" xlink:type="simple">https://www.youtube.com/watch?v=agi3g-Vd0KM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6-07-14" calcext:value-type="date" table:number-columns-spanned="1" table:number-rows-spanned="2">
            <text:p>14/07/2026</text:p>
          </table:table-cell>
          <table:table-cell table:style-name="ce21" office:value-type="string" calcext:value-type="string" table:number-columns-spanned="1" table:number-rows-spanned="2">
            <text:p>Vespertino</text:p>
          </table:table-cell>
          <table:table-cell table:style-name="ce21" office:value-type="string" calcext:value-type="string" table:number-columns-spanned="1" table:number-rows-spanned="2">
            <text:p>4ª Turma Recursal</text:p>
          </table:table-cell>
          <table:table-cell table:style-name="ce12" office:value-type="string" calcext:value-type="string">
            <text:p><text:a xlink:href="https://www.youtube.com/watch?v=cRm2o88Ye5Q" xlink:type="simple">https://www.youtube.com/watch?v=cRm2o88Ye5Q</text:a></text:p>
          </table:table-cell>
          <table:table-cell table:style-name="ce1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rjvlSWAH0Hc" xlink:type="simple">https://www.youtube.com/watch?v=rjvlSWAH0Hc</text:a></text:p>
          </table:table-cell>
          <table:covered-table-cell table:style-name="ce6"/>
          <table:table-cell table:number-columns-repeated="1019"/>
        </table:table-row>
        <table:table-row table:style-name="ro1">
          <table:table-cell table:style-name="ce20" office:value-type="date" office:date-value="2026-07-07" calcext:value-type="date">
            <text:p>07/07/2026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WcIFJiFjZWo" xlink:type="simple">https://www.youtube.com/watch?v=WcIFJiFjZWo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6-06-30" calcext:value-type="date" table:number-columns-spanned="1" table:number-rows-spanned="2">
            <text:p>30/06/2026</text:p>
          </table:table-cell>
          <table:table-cell table:style-name="ce21" office:value-type="string" calcext:value-type="string" table:number-columns-spanned="1" table:number-rows-spanned="2">
            <text:p>Vespertino</text:p>
          </table:table-cell>
          <table:table-cell table:style-name="ce21" office:value-type="string" calcext:value-type="string" table:number-columns-spanned="1" table:number-rows-spanned="2">
            <text:p>4ª Turma Recursal</text:p>
          </table:table-cell>
          <table:table-cell table:style-name="ce12" office:value-type="string" calcext:value-type="string">
            <text:p><text:a xlink:href="https://www.youtube.com/watch?v=7OMWNxE_FVE" xlink:type="simple">https://www.youtube.com/watch?v=7OMWNxE_FVE</text:a></text:p>
          </table:table-cell>
          <table:table-cell table:style-name="ce1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PYnAoXhKVcE" xlink:type="simple">https://www.youtube.com/watch?v=PYnAoXhKVcE</text:a></text:p>
          </table:table-cell>
          <table:covered-table-cell table:style-name="ce6"/>
          <table:table-cell table:number-columns-repeated="1019"/>
        </table:table-row>
        <table:table-row table:style-name="ro1">
          <table:table-cell table:style-name="ce20" office:value-type="date" office:date-value="2026-06-16" calcext:value-type="date">
            <text:p>16/06/2026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F-sPVEzzhTk" xlink:type="simple">https://www.youtube.com/watch?v=F-sPVEzzhTk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6-02" calcext:value-type="date">
            <text:p>02/06/2026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jrocciU_7vY" xlink:type="simple">https://www.youtube.com/watch?v=jrocciU_7vY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5-26" calcext:value-type="date">
            <text:p>26/05/2026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3_Mu6cUpyrE" xlink:type="simple">https://www.youtube.com/watch?v=3_Mu6cUpyrE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5-19" calcext:value-type="date">
            <text:p>19/05/2026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Owo7erdP1DA" xlink:type="simple">https://www.youtube.com/watch?v=Owo7erdP1DA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5-12" calcext:value-type="date">
            <text:p>12/05/2026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4FoRmisaJt4" xlink:type="simple">https://www.youtube.com/watch?v=4FoRmisaJt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4-07" calcext:value-type="date">
            <text:p>07/04/2026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WtSkbVFNQYY" xlink:type="simple">https://www.youtube.com/watch?v=WtSkbVFNQYY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3-24" calcext:value-type="date">
            <text:p>24/03/2026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uuXNrrcbGJI" xlink:type="simple">https://www.youtube.com/watch?v=uuXNrrcbGJI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6-03-17" calcext:value-type="date" table:number-columns-spanned="1" table:number-rows-spanned="3">
            <text:p>17/03/2026</text:p>
          </table:table-cell>
          <table:table-cell table:style-name="ce21" office:value-type="string" calcext:value-type="string" table:number-columns-spanned="1" table:number-rows-spanned="3">
            <text:p>Vespertino</text:p>
          </table:table-cell>
          <table:table-cell table:style-name="ce21" office:value-type="string" calcext:value-type="string" table:number-columns-spanned="1" table:number-rows-spanned="3">
            <text:p>4ª Turma Recursal</text:p>
          </table:table-cell>
          <table:table-cell table:style-name="ce12" office:value-type="string" calcext:value-type="string">
            <text:p><text:a xlink:href="https://www.youtube.com/watch?v=CNvkiAHmVNQ" xlink:type="simple">https://www.youtube.com/watch?v=CNvkiAHmVNQ</text:a></text:p>
          </table:table-cell>
          <table:table-cell table:style-name="ce18" office:value-type="string" calcext:value-type="string" table:number-columns-spanned="1" table:number-rows-spanned="3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6"/>
          <table:covered-table-cell table:number-columns-repeated="2" table:style-name="ce23"/>
          <table:table-cell table:style-name="ce12" office:value-type="string" calcext:value-type="string">
            <text:p><text:a xlink:href="https://www.youtube.com/watch?v=rsT8PUA5hIw" xlink:type="simple">https://www.youtube.com/watch?v=rsT8PUA5hIw</text:a></text:p>
          </table:table-cell>
          <table:covered-table-cell table:style-name="ce6"/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yuXYhe4spiA" xlink:type="simple">https://www.youtube.com/watch?v=yuXYhe4spiA</text:a></text:p>
          </table:table-cell>
          <table:covered-table-cell table:style-name="ce6"/>
          <table:table-cell table:number-columns-repeated="1019"/>
        </table:table-row>
        <table:table-row table:style-name="ro1">
          <table:table-cell table:style-name="ce20" office:value-type="date" office:date-value="2026-03-10" calcext:value-type="date">
            <text:p>10/03/2026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jgQ6X-OQj0M" xlink:type="simple">https://www.youtube.com/watch?v=jgQ6X-OQj0M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2-19" calcext:value-type="date">
            <text:p>19/02/2026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2VKXthN4QPM" xlink:type="simple">https://www.youtube.com/watch?v=2VKXthN4QPM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2-16" calcext:value-type="date">
            <text:p>16/12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PlKbFCqqR00" xlink:type="simple">https://www.youtube.com/watch?v=PlKbFCqqR0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2-11" calcext:value-type="date">
            <text:p>11/12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BppE20u5ivc" xlink:type="simple">https://www.youtube.com/watch?v=BppE20u5ivc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2-04" calcext:value-type="date">
            <text:p>04/12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j4tFYvMCsNQ" xlink:type="simple">https://www.youtube.com/watch?v=j4tFYvMCsNQ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1-27" calcext:value-type="date">
            <text:p>27/11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TYXiVrt7zwU" xlink:type="simple">https://www.youtube.com/watch?v=TYXiVrt7zwU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1-13" calcext:value-type="date">
            <text:p>13/11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bwVK7PCSV70" xlink:type="simple">https://www.youtube.com/watch?v=bwVK7PCSV7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0-30" calcext:value-type="date">
            <text:p>30/10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KKtb6T0S14w" xlink:type="simple">https://www.youtube.com/watch?v=KKtb6T0S14w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0-23" calcext:value-type="date">
            <text:p>23/10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6TM8hru4cqg" xlink:type="simple">https://www.youtube.com/watch?v=6TM8hru4cqg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0-21" calcext:value-type="date">
            <text:p>21/10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sNWZOUIbiQI" xlink:type="simple">https://www.youtube.com/watch?v=sNWZOUIbiQI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0-16" calcext:value-type="date">
            <text:p>16/10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G7L1PQ87lxA" xlink:type="simple">https://www.youtube.com/watch?v=G7L1PQ87lxA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0-09" calcext:value-type="date">
            <text:p>09/10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JrBuk111Yd8" xlink:type="simple">https://www.youtube.com/watch?v=JrBuk111Yd8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9-25" calcext:value-type="date">
            <text:p>25/09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WSzFDhlh34M" xlink:type="simple">https://www.youtube.com/watch?v=WSzFDhlh34M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9-23" calcext:value-type="date">
            <text:p>23/09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T64Lky2gti4" xlink:type="simple">https://www.youtube.com/watch?v=T64Lky2gti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9-18" calcext:value-type="date">
            <text:p>18/09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G5_EBaCos8k" xlink:type="simple">https://www.youtube.com/watch?v=G5_EBaCos8k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9-04" calcext:value-type="date">
            <text:p>04/09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eDLdrMJBnaI" xlink:type="simple">https://www.youtube.com/watch?v=eDLdrMJBnaI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8-28" calcext:value-type="date">
            <text:p>28/08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pMbf0AB4qd4" xlink:type="simple">https://www.youtube.com/watch?v=pMbf0AB4qd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8-26" calcext:value-type="date">
            <text:p>26/08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va-mqrBbEbI" xlink:type="simple">https://www.youtube.com/watch?v=va-mqrBbEbI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8-21" calcext:value-type="date">
            <text:p>21/08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g-hn2gSRaO4" xlink:type="simple">https://www.youtube.com/watch?v=g-hn2gSRaO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8-14" calcext:value-type="date">
            <text:p>14/08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nNBGUZAUmNw" xlink:type="simple">https://www.youtube.com/watch?v=nNBGUZAUmNw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8-07" calcext:value-type="date">
            <text:p>07/08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f9j67RQU7PY" xlink:type="simple">https://www.youtube.com/watch?v=f9j67RQU7PY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7-31" calcext:value-type="date">
            <text:p>31/07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Es1un3R__Is" xlink:type="simple">https://www.youtube.com/watch?v=Es1un3R__Is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7-24" calcext:value-type="date">
            <text:p>24/07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btH5QrOBnpY" xlink:type="simple">https://www.youtube.com/watch?v=btH5QrOBnpY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7-17" calcext:value-type="date">
            <text:p>17/07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hpbN9EtfiaU" xlink:type="simple">https://www.youtube.com/watch?v=hpbN9EtfiaU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6-12" calcext:value-type="date">
            <text:p>12/06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oayVQxz60N4" xlink:type="simple">https://www.youtube.com/watch?v=oayVQxz60N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6-05" calcext:value-type="date">
            <text:p>05/06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TUSmJIrWKKs" xlink:type="simple">https://www.youtube.com/watch?v=TUSmJIrWKKs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5-29" calcext:value-type="date">
            <text:p>29/05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Jnz8FtUlkVU" xlink:type="simple">https://www.youtube.com/watch?v=Jnz8FtUlkVU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5-27" calcext:value-type="date">
            <text:p>27/05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_ka2m3lbz20" xlink:type="simple">https://www.youtube.com/watch?v=_ka2m3lbz2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5-22" calcext:value-type="date">
            <text:p>22/05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ktdHSoqPwLA" xlink:type="simple">https://www.youtube.com/watch?v=ktdHSoqPwLA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5-15" calcext:value-type="date">
            <text:p>15/05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ti3xlNiXfTk" xlink:type="simple">https://www.youtube.com/watch?v=ti3xlNiXfTk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4-24" calcext:value-type="date">
            <text:p>24/04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tEdyizJ_onE" xlink:type="simple">https://www.youtube.com/watch?v=tEdyizJ_onE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4-22" calcext:value-type="date">
            <text:p>22/04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ia4DKmr_-mc" xlink:type="simple">https://www.youtube.com/watch?v=ia4DKmr_-mc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4-15" calcext:value-type="date">
            <text:p>15/04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8SK2ndsBOSk" xlink:type="simple">https://www.youtube.com/watch?v=8SK2ndsBOSk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4-08" calcext:value-type="date">
            <text:p>08/04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WhrsmssYDNE" xlink:type="simple">https://www.youtube.com/watch?v=WhrsmssYDNE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4-01" calcext:value-type="date">
            <text:p>01/04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QQ2H1RjE-GU" xlink:type="simple">https://www.youtube.com/watch?v=QQ2H1RjE-GU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3-25" calcext:value-type="date" table:number-columns-spanned="1" table:number-rows-spanned="2">
            <text:p>25/03/2025</text:p>
          </table:table-cell>
          <table:table-cell table:style-name="ce32" office:value-type="string" calcext:value-type="string" table:number-columns-spanned="1" table:number-rows-spanned="2">
            <text:p>Matutino</text:p>
          </table:table-cell>
          <table:table-cell table:style-name="ce21" office:value-type="string" calcext:value-type="string" table:number-columns-spanned="1" table:number-rows-spanned="2">
            <text:p>4ª Turma Recursal</text:p>
          </table:table-cell>
          <table:table-cell table:style-name="ce12" office:value-type="string" calcext:value-type="string">
            <text:p><text:a xlink:href="https://www.youtube.com/watch?v=JVBCt7Wjaws" xlink:type="simple">https://www.youtube.com/watch?v=JVBCt7Wjaws</text:a></text:p>
          </table:table-cell>
          <table:table-cell table:style-name="ce1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23"/>
          <table:covered-table-cell table:style-name="ce22"/>
          <table:table-cell table:style-name="ce12" office:value-type="string" calcext:value-type="string">
            <text:p><text:a xlink:href="https://www.youtube.com/watch?v=yJJO0fYidY4" xlink:type="simple">https://www.youtube.com/watch?v=yJJO0fYidY4</text:a></text:p>
          </table:table-cell>
          <table:covered-table-cell table:style-name="ce6"/>
          <table:table-cell table:number-columns-repeated="1019"/>
        </table:table-row>
        <table:table-row table:style-name="ro1">
          <table:table-cell table:style-name="ce4" office:value-type="date" office:date-value="2025-03-20" calcext:value-type="date" table:number-columns-spanned="1" table:number-rows-spanned="2">
            <text:p>20/03/2025</text:p>
          </table:table-cell>
          <table:table-cell table:style-name="ce32" office:value-type="string" calcext:value-type="string" table:number-columns-spanned="1" table:number-rows-spanned="2">
            <text:p>Matutino</text:p>
          </table:table-cell>
          <table:table-cell table:style-name="ce21" office:value-type="string" calcext:value-type="string" table:number-columns-spanned="1" table:number-rows-spanned="2">
            <text:p>4ª Turma Recursal</text:p>
          </table:table-cell>
          <table:table-cell table:style-name="ce12" office:value-type="string" calcext:value-type="string">
            <text:p><text:a xlink:href="https://www.youtube.com/watch?v=J1IKdlGB1Ps" xlink:type="simple">https://www.youtube.com/watch?v=J1IKdlGB1Ps</text:a></text:p>
          </table:table-cell>
          <table:table-cell table:style-name="ce1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23"/>
          <table:covered-table-cell table:style-name="ce22"/>
          <table:table-cell table:style-name="ce12" office:value-type="string" calcext:value-type="string">
            <text:p><text:a xlink:href="https://www.youtube.com/watch?v=nfvPBYuV4SE" xlink:type="simple">https://www.youtube.com/watch?v=nfvPBYuV4SE</text:a></text:p>
          </table:table-cell>
          <table:covered-table-cell table:style-name="ce6"/>
          <table:table-cell table:number-columns-repeated="1019"/>
        </table:table-row>
        <table:table-row table:style-name="ro1">
          <table:table-cell table:style-name="ce20" office:value-type="date" office:date-value="2025-03-18" calcext:value-type="date">
            <text:p>18/03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lYSzMTNO2l8" xlink:type="simple">https://www.youtube.com/watch?v=lYSzMTNO2l8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3-13" calcext:value-type="date">
            <text:p>13/03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5W0_9oPnV7Y" xlink:type="simple">https://www.youtube.com/watch?v=5W0_9oPnV7Y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3-11" calcext:value-type="date">
            <text:p>11/03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xWjv0N99vJI" xlink:type="simple">https://www.youtube.com/watch?v=xWjv0N99vJI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25" calcext:value-type="date">
            <text:p>25/02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J-gca0xldPQ" xlink:type="simple">https://www.youtube.com/watch?v=J-gca0xldPQ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20" calcext:value-type="date">
            <text:p>20/02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ozRTlHgBll4" xlink:type="simple">https://www.youtube.com/watch?v=ozRTlHgBll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18" calcext:value-type="date">
            <text:p>18/02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krMm4zLGGas" xlink:type="simple">https://www.youtube.com/watch?v=krMm4zLGGas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13" calcext:value-type="date">
            <text:p>13/02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p7fJ6nRcPrQ" xlink:type="simple">https://www.youtube.com/watch?v=p7fJ6nRcPrQ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11" calcext:value-type="date">
            <text:p>11/02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gg1pFHuf0Hc" xlink:type="simple">https://www.youtube.com/watch?v=gg1pFHuf0Hc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06" calcext:value-type="date">
            <text:p>06/02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owi7HAjn-so" xlink:type="simple">https://www.youtube.com/watch?v=owi7HAjn-so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04" calcext:value-type="date">
            <text:p>04/02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oOEi3F5SoRk" xlink:type="simple">https://www.youtube.com/watch?v=oOEi3F5SoRk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1-30" calcext:value-type="date">
            <text:p>30/01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erYS2z4fMX4" xlink:type="simple">https://www.youtube.com/watch?v=erYS2z4fMX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1-28" calcext:value-type="date">
            <text:p>28/01/2025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rNCYnG7XsmI" xlink:type="simple">https://www.youtube.com/watch?v=rNCYnG7XsmI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1-23" calcext:value-type="date">
            <text:p>23/01/2025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-Xhu89Bs60M" xlink:type="simple">https://www.youtube.com/watch?v=-Xhu89Bs60M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2-17" calcext:value-type="date">
            <text:p>17/12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BmikKKMdONs" xlink:type="simple">https://www.youtube.com/watch?v=BmikKKMdONs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2-12" calcext:value-type="date">
            <text:p>12/12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YtcUpLmtViA" xlink:type="simple">https://www.youtube.com/watch?v=YtcUpLmtViA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2-10" calcext:value-type="date">
            <text:p>10/12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RuL-iIBdvAA" xlink:type="simple">https://www.youtube.com/watch?v=RuL-iIBdvAA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2-05" calcext:value-type="date">
            <text:p>05/12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UIs9qA8TUVI" xlink:type="simple">https://www.youtube.com/watch?v=UIs9qA8TUVI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2-03" calcext:value-type="date">
            <text:p>03/12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mfjKkbq5R_k" xlink:type="simple">https://www.youtube.com/watch?v=mfjKkbq5R_k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1-28" calcext:value-type="date">
            <text:p>28/11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besrJHrMjig" xlink:type="simple">https://www.youtube.com/watch?v=besrJHrMjig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1-26" calcext:value-type="date">
            <text:p>26/11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_lpoyUkxqS0" xlink:type="simple">https://www.youtube.com/watch?v=_lpoyUkxqS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1-21" calcext:value-type="date">
            <text:p>21/11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_6cY72yrqQQ" xlink:type="simple">https://www.youtube.com/watch?v=_6cY72yrqQQ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1-12" calcext:value-type="date">
            <text:p>12/11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LkgM_4X-g7k" xlink:type="simple">https://www.youtube.com/watch?v=LkgM_4X-g7k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1-07" calcext:value-type="date">
            <text:p>07/11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WGB8OCnvO1w" xlink:type="simple">https://www.youtube.com/watch?v=WGB8OCnvO1w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1-05" calcext:value-type="date">
            <text:p>05/11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6gowxFfL158" xlink:type="simple">https://www.youtube.com/watch?v=6gowxFfL158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31" calcext:value-type="date">
            <text:p>31/10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6HHIpl3F9-4" xlink:type="simple">https://www.youtube.com/watch?v=6HHIpl3F9-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29" calcext:value-type="date">
            <text:p>29/10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EI5HbQsJYLI" xlink:type="simple">https://www.youtube.com/watch?v=EI5HbQsJYLI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24" calcext:value-type="date">
            <text:p>24/10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ujWvQxGtIPo" xlink:type="simple">https://www.youtube.com/watch?v=ujWvQxGtIPo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22" calcext:value-type="date">
            <text:p>22/10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ezVxCoVsfME" xlink:type="simple">https://www.youtube.com/watch?v=ezVxCoVsfME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17" calcext:value-type="date">
            <text:p>17/10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EA2cukw1ro4" xlink:type="simple">https://www.youtube.com/watch?v=EA2cukw1ro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10" calcext:value-type="date">
            <text:p>10/10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px5nHNsSexs" xlink:type="simple">https://www.youtube.com/watch?v=px5nHNsSexs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08" calcext:value-type="date">
            <text:p>08/10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qkik0C1JBg4" xlink:type="simple">https://www.youtube.com/watch?v=qkik0C1JBg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03" calcext:value-type="date">
            <text:p>03/10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P8ZIsK0khXg" xlink:type="simple">https://www.youtube.com/watch?v=P8ZIsK0khXg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01" calcext:value-type="date">
            <text:p>01/10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xukt590JzDY" xlink:type="simple">https://www.youtube.com/watch?v=xukt590JzDY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26" calcext:value-type="date">
            <text:p>26/09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KmAgzNI8w9Q" xlink:type="simple">https://www.youtube.com/watch?v=KmAgzNI8w9Q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24" calcext:value-type="date">
            <text:p>24/09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iA8XfaoDQVY" xlink:type="simple">https://www.youtube.com/watch?v=iA8XfaoDQVY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19" calcext:value-type="date">
            <text:p>19/09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TeVIv2befzg" xlink:type="simple">https://www.youtube.com/watch?v=TeVIv2befzg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17" calcext:value-type="date">
            <text:p>17/09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dpSZ5RpMd10" xlink:type="simple">https://www.youtube.com/watch?v=dpSZ5RpMd1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12" calcext:value-type="date">
            <text:p>12/09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4vWsAC91vEQ" xlink:type="simple">https://www.youtube.com/watch?v=4vWsAC91vEQ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10" calcext:value-type="date">
            <text:p>10/09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b_tEuKF6r1I" xlink:type="simple">https://www.youtube.com/watch?v=b_tEuKF6r1I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05" calcext:value-type="date">
            <text:p>05/09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nuTR6cLbPFs" xlink:type="simple">https://www.youtube.com/watch?v=nuTR6cLbPFs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03" calcext:value-type="date">
            <text:p>03/09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bTczDbxtFc4" xlink:type="simple">https://www.youtube.com/watch?v=bTczDbxtFc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29" calcext:value-type="date">
            <text:p>29/08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3c74DJycnP0" xlink:type="simple">https://www.youtube.com/watch?v=3c74DJycnP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27" calcext:value-type="date">
            <text:p>27/08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sy-yaQpQkI0" xlink:type="simple">https://www.youtube.com/watch?v=sy-yaQpQkI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22" calcext:value-type="date">
            <text:p>22/08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31yo7Y3iJt8" xlink:type="simple">https://www.youtube.com/watch?v=31yo7Y3iJt8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20" calcext:value-type="date">
            <text:p>20/08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MkotYjw42f0" xlink:type="simple">https://www.youtube.com/watch?v=MkotYjw42f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15" calcext:value-type="date">
            <text:p>15/08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ySw2LTdAxTA" xlink:type="simple">https://www.youtube.com/watch?v=ySw2LTdAxTA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13" calcext:value-type="date">
            <text:p>13/08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CE5xdoCHWaQ" xlink:type="simple">https://www.youtube.com/watch?v=CE5xdoCHWaQ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08" calcext:value-type="date">
            <text:p>08/08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sDwdCgewjoI" xlink:type="simple">https://www.youtube.com/watch?v=sDwdCgewjoI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06" calcext:value-type="date">
            <text:p>06/08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iKi2-MGGi8w" xlink:type="simple">https://www.youtube.com/watch?v=iKi2-MGGi8w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01" calcext:value-type="date">
            <text:p>01/08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hy63B6NZZZg" xlink:type="simple">https://www.youtube.com/watch?v=hy63B6NZZZg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7-30" calcext:value-type="date" table:number-columns-spanned="1" table:number-rows-spanned="2">
            <text:p>30/07/2024</text:p>
          </table:table-cell>
          <table:table-cell table:style-name="ce21" office:value-type="string" calcext:value-type="string" table:number-columns-spanned="1" table:number-rows-spanned="2">
            <text:p>Vespertino</text:p>
          </table:table-cell>
          <table:table-cell table:style-name="ce21" office:value-type="string" calcext:value-type="string" table:number-columns-spanned="1" table:number-rows-spanned="2">
            <text:p>4ª Turma Recursal</text:p>
          </table:table-cell>
          <table:table-cell table:style-name="ce12" office:value-type="string" calcext:value-type="string">
            <text:p><text:a xlink:href="https://www.youtube.com/watch?v=yGF168d8lbY" xlink:type="simple">https://www.youtube.com/watch?v=yGF168d8lbY</text:a></text:p>
          </table:table-cell>
          <table:table-cell table:style-name="ce1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uE2scWo9LBY" xlink:type="simple">https://www.youtube.com/watch?v=uE2scWo9LBY</text:a></text:p>
          </table:table-cell>
          <table:covered-table-cell table:style-name="ce6"/>
          <table:table-cell table:number-columns-repeated="1019"/>
        </table:table-row>
        <table:table-row table:style-name="ro1">
          <table:table-cell table:style-name="ce20" office:value-type="date" office:date-value="2024-07-25" calcext:value-type="date">
            <text:p>25/07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Y9g6-zrxNrg" xlink:type="simple">https://www.youtube.com/watch?v=Y9g6-zrxNrg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23" calcext:value-type="date">
            <text:p>23/07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Pb9fmEKFV7A" xlink:type="simple">https://www.youtube.com/watch?v=Pb9fmEKFV7A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16" calcext:value-type="date">
            <text:p>16/07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lidoKy7WRno" xlink:type="simple">https://www.youtube.com/watch?v=lidoKy7WRno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11" calcext:value-type="date">
            <text:p>11/07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tWY8eLNSV9A" xlink:type="simple">https://www.youtube.com/watch?v=tWY8eLNSV9A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09" calcext:value-type="date">
            <text:p>09/07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UoPfBT7BpTY" xlink:type="simple">https://www.youtube.com/watch?v=UoPfBT7BpTY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04" calcext:value-type="date">
            <text:p>04/07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6feYiLYQA0M" xlink:type="simple">https://www.youtube.com/watch?v=6feYiLYQA0M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6-27" calcext:value-type="date">
            <text:p>27/06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5Z8TvLMf1CE" xlink:type="simple">https://www.youtube.com/watch?v=5Z8TvLMf1CE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6-18" calcext:value-type="date">
            <text:p>18/06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cgO7GSURALo" xlink:type="simple">https://www.youtube.com/watch?v=cgO7GSURALo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6-13" calcext:value-type="date">
            <text:p>13/06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Sv8V4TyE_tQ" xlink:type="simple">https://www.youtube.com/watch?v=Sv8V4TyE_tQ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6-11" calcext:value-type="date">
            <text:p>11/06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7XxB8zpHzqI" xlink:type="simple">https://www.youtube.com/watch?v=7XxB8zpHzqI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6-06" calcext:value-type="date">
            <text:p>06/06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45t4AEmT3Z0" xlink:type="simple">https://www.youtube.com/watch?v=45t4AEmT3Z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6-04" calcext:value-type="date">
            <text:p>04/06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NfwJiG3WSsM" xlink:type="simple">https://www.youtube.com/watch?v=NfwJiG3WSsM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28" calcext:value-type="date">
            <text:p>28/05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1duerTIvZMw" xlink:type="simple">https://www.youtube.com/watch?v=1duerTIvZMw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23" calcext:value-type="date">
            <text:p>23/05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ae-NNsKVnXo" xlink:type="simple">https://www.youtube.com/watch?v=ae-NNsKVnXo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21" calcext:value-type="date">
            <text:p>21/05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ETuiPZ3EdgY" xlink:type="simple">https://www.youtube.com/watch?v=ETuiPZ3EdgY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09" calcext:value-type="date">
            <text:p>09/05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Df-Cv1_7w98" xlink:type="simple">https://www.youtube.com/watch?v=Df-Cv1_7w98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07" calcext:value-type="date">
            <text:p>07/05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xDsFreWwFrw" xlink:type="simple">https://www.youtube.com/watch?v=xDsFreWwFrw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02" calcext:value-type="date">
            <text:p>02/05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XtHFNgZJ9qo" xlink:type="simple">https://www.youtube.com/watch?v=XtHFNgZJ9qo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30" calcext:value-type="date">
            <text:p>30/04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acffYUdTNkU" xlink:type="simple">https://www.youtube.com/watch?v=acffYUdTNkU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25" calcext:value-type="date">
            <text:p>25/04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N6EcPCEf3R4" xlink:type="simple">https://www.youtube.com/watch?v=N6EcPCEf3R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23" calcext:value-type="date">
            <text:p>23/04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fZqZkbZZbYo" xlink:type="simple">https://www.youtube.com/watch?v=fZqZkbZZbYo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18" calcext:value-type="date">
            <text:p>18/04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oEsC6KAEV6o" xlink:type="simple">https://www.youtube.com/watch?v=oEsC6KAEV6o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16" calcext:value-type="date">
            <text:p>16/04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RT7GonlqL2s" xlink:type="simple">https://www.youtube.com/watch?v=RT7GonlqL2s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11" calcext:value-type="date">
            <text:p>11/04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wdziu8bK9K8" xlink:type="simple">https://www.youtube.com/watch?v=wdziu8bK9K8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09" calcext:value-type="date">
            <text:p>09/04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gcdtfBsHqt0" xlink:type="simple">https://www.youtube.com/watch?v=gcdtfBsHqt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04" calcext:value-type="date">
            <text:p>04/04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eRSuA8Nkq5A" xlink:type="simple">https://www.youtube.com/watch?v=eRSuA8Nkq5A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02" calcext:value-type="date">
            <text:p>02/04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w5whHbTRTuc" xlink:type="simple">https://www.youtube.com/watch?v=w5whHbTRTuc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21" calcext:value-type="date">
            <text:p>21/03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ssEdj4B5bHk" xlink:type="simple">https://www.youtube.com/watch?v=ssEdj4B5bHk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19" calcext:value-type="date">
            <text:p>19/03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2m_y3HKaDaQ" xlink:type="simple">https://www.youtube.com/watch?v=2m_y3HKaDaQ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14" calcext:value-type="date">
            <text:p>14/03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XXWJe-YHWZE" xlink:type="simple">https://www.youtube.com/watch?v=XXWJe-YHWZE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12" calcext:value-type="date">
            <text:p>12/03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2pbXT5OUzrw" xlink:type="simple">https://www.youtube.com/watch?v=2pbXT5OUzrw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07" calcext:value-type="date">
            <text:p>07/03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qXcD1f2Vjmc" xlink:type="simple">https://www.youtube.com/watch?v=qXcD1f2Vjmc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05" calcext:value-type="date">
            <text:p>05/03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WH5PGNiIhCE" xlink:type="simple">https://www.youtube.com/watch?v=WH5PGNiIhCE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2-29" calcext:value-type="date">
            <text:p>29/02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O3VV_1rQhgM" xlink:type="simple">https://www.youtube.com/watch?v=O3VV_1rQhgM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2-27" calcext:value-type="date">
            <text:p>27/02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XnxThgL1gYg" xlink:type="simple">https://www.youtube.com/watch?v=XnxThgL1gYg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2-22" calcext:value-type="date">
            <text:p>22/02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UnNOFFW7zxg" xlink:type="simple">https://www.youtube.com/watch?v=UnNOFFW7zxg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2-20" calcext:value-type="date">
            <text:p>20/02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yHlU6Dm-W3A" xlink:type="simple">https://www.youtube.com/watch?v=yHlU6Dm-W3A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2-06" calcext:value-type="date">
            <text:p>06/02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0BThAYuil0A" xlink:type="simple">https://www.youtube.com/watch?v=0BThAYuil0A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1-30" calcext:value-type="date">
            <text:p>30/01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10aRI4PM3I8" xlink:type="simple">https://www.youtube.com/watch?v=10aRI4PM3I8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1-25" calcext:value-type="date">
            <text:p>25/01/2024</text:p>
          </table:table-cell>
          <table:table-cell table:style-name="ce32" office:value-type="string" calcext:value-type="string">
            <text:p>Matu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K5zFtFInKPM" xlink:type="simple">https://www.youtube.com/watch?v=K5zFtFInKPM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1-23" calcext:value-type="date">
            <text:p>23/01/2024</text:p>
          </table:table-cell>
          <table:table-cell table:style-name="ce10" office:value-type="string" calcext:value-type="string">
            <text:p>Vespertino</text:p>
          </table:table-cell>
          <table:table-cell table:style-name="ce10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6-kGB_9yudo" xlink:type="simple">https://www.youtube.com/watch?v=6-kGB_9yudo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2-12" calcext:value-type="date">
            <text:p>12/12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LbO6fskwbls" xlink:type="simple">https://www.youtube.com/watch?v=LbO6fskwbls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2-07" calcext:value-type="date">
            <text:p>07/12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_1YldZpVDH4" xlink:type="simple">https://www.youtube.com/watch?v=_1YldZpVDH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2-05" calcext:value-type="date">
            <text:p>05/12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RMHE0qTaGbc" xlink:type="simple">https://www.youtube.com/watch?v=RMHE0qTaGbc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1-30" calcext:value-type="date">
            <text:p>30/11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Frl7Z_crP30" xlink:type="simple">https://www.youtube.com/watch?v=Frl7Z_crP3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1-28" calcext:value-type="date">
            <text:p>28/11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zrRxcS4gvQY" xlink:type="simple">https://www.youtube.com/watch?v=zrRxcS4gvQY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1-23" calcext:value-type="date">
            <text:p>23/11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tiqNaRSpTCY" xlink:type="simple">https://www.youtube.com/watch?v=tiqNaRSpTCY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1-21" calcext:value-type="date">
            <text:p>21/11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ospJRrXI5XM" xlink:type="simple">https://www.youtube.com/watch?v=ospJRrXI5XM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1-14" calcext:value-type="date">
            <text:p>14/11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t5iOaoatFNc" xlink:type="simple">https://www.youtube.com/watch?v=t5iOaoatFNc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1-09" calcext:value-type="date">
            <text:p>09/11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QU-fcatORN0" xlink:type="simple">https://www.youtube.com/watch?v=QU-fcatORN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1-07" calcext:value-type="date">
            <text:p>07/11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TwkdMuZ0JzA" xlink:type="simple">https://www.youtube.com/watch?v=TwkdMuZ0JzA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31" calcext:value-type="date">
            <text:p>31/10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QCswXWJPHV0" xlink:type="simple">https://www.youtube.com/watch?v=QCswXWJPHV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26" calcext:value-type="date">
            <text:p>26/10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scVAsBcoNOk" xlink:type="simple">https://www.youtube.com/watch?v=scVAsBcoNOk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24" calcext:value-type="date">
            <text:p>24/10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EG5wDVxy-Zs" xlink:type="simple">https://www.youtube.com/watch?v=EG5wDVxy-Zs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19" calcext:value-type="date">
            <text:p>19/10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_Y9CNDS51DE" xlink:type="simple">https://www.youtube.com/watch?v=_Y9CNDS51DE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17" calcext:value-type="date">
            <text:p>17/10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Sc_591JOq3E" xlink:type="simple">https://www.youtube.com/watch?v=Sc_591JOq3E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05" calcext:value-type="date">
            <text:p>05/10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in3h4QWTSBs" xlink:type="simple">https://www.youtube.com/watch?v=in3h4QWTSBs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03" calcext:value-type="date">
            <text:p>03/10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mu7Dlt0XXf8" xlink:type="simple">https://www.youtube.com/watch?v=mu7Dlt0XXf8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28" calcext:value-type="date">
            <text:p>28/09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6QMqWQxBKGQ" xlink:type="simple">https://www.youtube.com/watch?v=6QMqWQxBKGQ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26" calcext:value-type="date" table:number-columns-spanned="1" table:number-rows-spanned="2">
            <text:p>26/09/2023</text:p>
          </table:table-cell>
          <table:table-cell table:style-name="ce32" office:value-type="string" calcext:value-type="string" table:number-columns-spanned="1" table:number-rows-spanned="2">
            <text:p>Vespertino</text:p>
          </table:table-cell>
          <table:table-cell table:style-name="ce8" office:value-type="string" calcext:value-type="string" table:number-columns-spanned="1" table:number-rows-spanned="2">
            <text:p>4ª Turma Recursal</text:p>
          </table:table-cell>
          <table:table-cell table:style-name="ce12" office:value-type="string" calcext:value-type="string">
            <text:p><text:a xlink:href="https://www.youtube.com/watch?v=To7BisXJDQ8" xlink:type="simple">https://www.youtube.com/watch?v=To7BisXJDQ8</text:a></text:p>
          </table:table-cell>
          <table:table-cell table:style-name="ce1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23"/>
          <table:covered-table-cell table:style-name="ce5"/>
          <table:table-cell table:style-name="ce12" office:value-type="string" calcext:value-type="string">
            <text:p><text:a xlink:href="https://www.youtube.com/watch?v=v2BScZebhI8" xlink:type="simple">https://www.youtube.com/watch?v=v2BScZebhI8</text:a></text:p>
          </table:table-cell>
          <table:covered-table-cell table:style-name="ce6"/>
          <table:table-cell table:number-columns-repeated="1019"/>
        </table:table-row>
        <table:table-row table:style-name="ro1">
          <table:table-cell table:style-name="ce4" office:value-type="date" office:date-value="2023-09-19" calcext:value-type="date">
            <text:p>19/09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StOKFOpNCcs" xlink:type="simple">https://www.youtube.com/watch?v=StOKFOpNCcs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14" calcext:value-type="date">
            <text:p>14/09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uZsaCaT9-ho" xlink:type="simple">https://www.youtube.com/watch?v=uZsaCaT9-ho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12" calcext:value-type="date">
            <text:p>12/09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QiRB0g-7mW4" xlink:type="simple">https://www.youtube.com/watch?v=QiRB0g-7mW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05" calcext:value-type="date" table:number-columns-spanned="1" table:number-rows-spanned="2">
            <text:p>05/09/2023</text:p>
          </table:table-cell>
          <table:table-cell table:style-name="ce32" office:value-type="string" calcext:value-type="string" table:number-columns-spanned="1" table:number-rows-spanned="2">
            <text:p>Vespertino</text:p>
          </table:table-cell>
          <table:table-cell table:style-name="ce8" office:value-type="string" calcext:value-type="string" table:number-columns-spanned="1" table:number-rows-spanned="2">
            <text:p>4ª Turma Recursal</text:p>
          </table:table-cell>
          <table:table-cell table:style-name="ce12" office:value-type="string" calcext:value-type="string">
            <text:p><text:a xlink:href="https://www.youtube.com/watch?v=oMsm82-IKG4" xlink:type="simple">https://www.youtube.com/watch?v=oMsm82-IKG4</text:a></text:p>
          </table:table-cell>
          <table:table-cell table:style-name="ce1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23"/>
          <table:covered-table-cell table:style-name="ce5"/>
          <table:table-cell table:style-name="ce12" office:value-type="string" calcext:value-type="string">
            <text:p><text:a xlink:href="https://www.youtube.com/watch?v=QzI3-6WMfxg" xlink:type="simple">https://www.youtube.com/watch?v=QzI3-6WMfxg</text:a></text:p>
          </table:table-cell>
          <table:covered-table-cell table:style-name="ce6"/>
          <table:table-cell table:number-columns-repeated="1019"/>
        </table:table-row>
        <table:table-row table:style-name="ro1">
          <table:table-cell table:style-name="ce4" office:value-type="date" office:date-value="2023-08-31" calcext:value-type="date">
            <text:p>31/08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id2ELCaquGc" xlink:type="simple">https://www.youtube.com/watch?v=id2ELCaquGc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29" calcext:value-type="date">
            <text:p>29/08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c9ylBAnaLp0" xlink:type="simple">https://www.youtube.com/watch?v=c9ylBAnaLp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24" calcext:value-type="date">
            <text:p>24/08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BgibSKXcjXw" xlink:type="simple">https://www.youtube.com/watch?v=BgibSKXcjXw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22" calcext:value-type="date">
            <text:p>22/08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V7fBJtGDjRE" xlink:type="simple">https://www.youtube.com/watch?v=V7fBJtGDjRE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17" calcext:value-type="date">
            <text:p>17/08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OuR3uQZjXqM" xlink:type="simple">https://www.youtube.com/watch?v=OuR3uQZjXqM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15" calcext:value-type="date">
            <text:p>15/08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GAx0MjhlngU" xlink:type="simple">https://www.youtube.com/watch?v=GAx0MjhlngU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10" calcext:value-type="date">
            <text:p>10/08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c1jxI02I22o" xlink:type="simple">https://www.youtube.com/watch?v=c1jxI02I22o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08" calcext:value-type="date">
            <text:p>08/08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Fiec_M0yZh0" xlink:type="simple">https://www.youtube.com/watch?v=Fiec_M0yZh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03" calcext:value-type="date">
            <text:p>03/08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osEtyP44N_Y" xlink:type="simple">https://www.youtube.com/watch?v=osEtyP44N_Y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01" calcext:value-type="date">
            <text:p>01/08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9ZQPhcz4BZM" xlink:type="simple">https://www.youtube.com/watch?v=9ZQPhcz4BZM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27" calcext:value-type="date">
            <text:p>27/07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wm08PEg2umI" xlink:type="simple">https://www.youtube.com/watch?v=wm08PEg2umI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25" calcext:value-type="date">
            <text:p>25/07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Z9WBCFrn5wk" xlink:type="simple">https://www.youtube.com/watch?v=Z9WBCFrn5wk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20" calcext:value-type="date">
            <text:p>20/07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dLwKaEK66OU" xlink:type="simple">https://www.youtube.com/watch?v=dLwKaEK66OU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18" calcext:value-type="date">
            <text:p>18/07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b1yYoxiDYSk" xlink:type="simple">https://www.youtube.com/watch?v=b1yYoxiDYSk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13" calcext:value-type="date">
            <text:p>13/07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fS3GnAvxfbw" xlink:type="simple">https://www.youtube.com/watch?v=fS3GnAvxfbw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11" calcext:value-type="date">
            <text:p>11/07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Q7buOLGae6A" xlink:type="simple">https://www.youtube.com/watch?v=Q7buOLGae6A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06" calcext:value-type="date">
            <text:p>06/07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63G5BbKmupg" xlink:type="simple">https://www.youtube.com/watch?v=63G5BbKmupg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04" calcext:value-type="date">
            <text:p>04/07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huk3V5KbzA0" xlink:type="simple">https://www.youtube.com/watch?v=huk3V5KbzA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29" calcext:value-type="date">
            <text:p>29/06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2i9JbV0udvM" xlink:type="simple">https://www.youtube.com/watch?v=2i9JbV0udvM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20" calcext:value-type="date">
            <text:p>20/06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ff-eifuJenA" xlink:type="simple">https://www.youtube.com/watch?v=ff-eifuJenA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15" calcext:value-type="date">
            <text:p>15/06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3zJvkmtvgik" xlink:type="simple">https://www.youtube.com/watch?v=3zJvkmtvgik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13" calcext:value-type="date">
            <text:p>13/06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8irTKxf-BxQ" xlink:type="simple">https://www.youtube.com/watch?v=8irTKxf-BxQ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06" calcext:value-type="date">
            <text:p>06/06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pDaVcjbv5aw" xlink:type="simple">https://www.youtube.com/watch?v=pDaVcjbv5aw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01" calcext:value-type="date">
            <text:p>01/06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4PagnRXyUME" xlink:type="simple">https://www.youtube.com/watch?v=4PagnRXyUME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30" calcext:value-type="date">
            <text:p>30/05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dE7k3ly9LR0" xlink:type="simple">https://www.youtube.com/watch?v=dE7k3ly9LR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25" calcext:value-type="date">
            <text:p>25/05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chJqv14_Wtk" xlink:type="simple">https://www.youtube.com/watch?v=chJqv14_Wtk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23" calcext:value-type="date">
            <text:p>23/05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8S7Od1C3XKg" xlink:type="simple">https://www.youtube.com/watch?v=8S7Od1C3XKg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18" calcext:value-type="date">
            <text:p>18/05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CTODxgxk5c4" xlink:type="simple">https://www.youtube.com/watch?v=CTODxgxk5c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11" calcext:value-type="date">
            <text:p>11/05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BL5auFcRP0w" xlink:type="simple">https://www.youtube.com/watch?v=BL5auFcRP0w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09" calcext:value-type="date">
            <text:p>09/05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ZUjfL-jrWVA" xlink:type="simple">https://www.youtube.com/watch?v=ZUjfL-jrWVA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04" calcext:value-type="date">
            <text:p>04/05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qp8GfqVU_PQ" xlink:type="simple">https://www.youtube.com/watch?v=qp8GfqVU_PQ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02" calcext:value-type="date">
            <text:p>02/05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prPHZol3XBE" xlink:type="simple">https://www.youtube.com/watch?v=prPHZol3XBE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27" calcext:value-type="date">
            <text:p>27/04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ef6VNSk3ldY" xlink:type="simple">https://www.youtube.com/watch?v=ef6VNSk3ldY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25" calcext:value-type="date">
            <text:p>25/04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DP32f-VhoL0" xlink:type="simple">https://www.youtube.com/watch?v=DP32f-VhoL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20" calcext:value-type="date">
            <text:p>20/04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cy6BAQnsFd0" xlink:type="simple">https://www.youtube.com/watch?v=cy6BAQnsFd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18" calcext:value-type="date">
            <text:p>18/04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0PWhoky7bGs" xlink:type="simple">https://www.youtube.com/watch?v=0PWhoky7bGs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13" calcext:value-type="date">
            <text:p>13/04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ePdqZFeWgn4" xlink:type="simple">https://www.youtube.com/watch?v=ePdqZFeWgn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30" calcext:value-type="date">
            <text:p>30/03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6Oc6m617d1Q" xlink:type="simple">https://www.youtube.com/watch?v=6Oc6m617d1Q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23" calcext:value-type="date">
            <text:p>23/03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0UZabkgY22o" xlink:type="simple">https://www.youtube.com/watch?v=0UZabkgY22o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16" calcext:value-type="date">
            <text:p>16/03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4Oqg2K8nx4E" xlink:type="simple">https://www.youtube.com/watch?v=4Oqg2K8nx4E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09" calcext:value-type="date" table:number-columns-spanned="1" table:number-rows-spanned="2">
            <text:p>09/03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0vCVzh9vl-I" xlink:type="simple">https://www.youtube.com/watch?v=0vCVzh9vl-I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0OQ27bZt6IY" xlink:type="simple">https://www.youtube.com/watch?v=0OQ27bZt6IY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02" calcext:value-type="date" table:number-columns-spanned="1" table:number-rows-spanned="2">
            <text:p>02/03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cHqRCwlwd8U" xlink:type="simple">https://www.youtube.com/watch?v=cHqRCwlwd8U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mm5F7Vi3Vjo" xlink:type="simple">https://www.youtube.com/watch?v=mm5F7Vi3Vjo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2-23" calcext:value-type="date">
            <text:p>23/02/2023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5XvGBBW3Qb4" xlink:type="simple">https://www.youtube.com/watch?v=5XvGBBW3Qb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2-09" calcext:value-type="date" table:number-columns-spanned="1" table:number-rows-spanned="2">
            <text:p>09/02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jLMtM0hy9sg" xlink:type="simple">https://www.youtube.com/watch?v=jLMtM0hy9sg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8Au07wUZ9CU" xlink:type="simple">https://www.youtube.com/watch?v=8Au07wUZ9CU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1-26" calcext:value-type="date" table:number-columns-spanned="1" table:number-rows-spanned="2">
            <text:p>26/01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2jvc936v9xU" xlink:type="simple">https://www.youtube.com/watch?v=2jvc936v9xU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jqK3Qb0wIp4" xlink:type="simple">https://www.youtube.com/watch?v=jqK3Qb0wIp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2-01" calcext:value-type="date" table:number-columns-spanned="1" table:number-rows-spanned="2">
            <text:p>01/12/2022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M8UpJkrD1es" xlink:type="simple">https://www.youtube.com/watch?v=M8UpJkrD1es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tBbWk_hAhV4" xlink:type="simple">https://www.youtube.com/watch?v=tBbWk_hAhV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1-29" calcext:value-type="date">
            <text:p>29/11/2022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Jx5HmSPNmOc&amp;t=9s" xlink:type="simple">https://www.youtube.com/watch?v=Jx5HmSPNmOc&amp;t=9s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1-24" calcext:value-type="date">
            <text:p>24/11/2022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R_oAq3I7Yuc&amp;t=14s" xlink:type="simple">https://www.youtube.com/watch?v=R_oAq3I7Yuc&amp;t=14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1-17" calcext:value-type="date" table:number-columns-spanned="1" table:number-rows-spanned="3">
            <text:p>17/11/2022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HicguWZCmms&amp;t=4s" xlink:type="simple">https://www.youtube.com/watch?v=HicguWZCmms&amp;t=4s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6"/>
          <table:table-cell table:style-name="ce32" office:value-type="string" calcext:value-type="string" table:number-columns-spanned="1" table:number-rows-spanned="2">
            <text:p>Matutino</text:p>
          </table:table-cell>
          <table:table-cell table:style-name="ce8" office:value-type="string" calcext:value-type="string" table:number-columns-spanned="1" table:number-rows-spanned="2">
            <text:p>4ª Turma Recursal</text:p>
          </table:table-cell>
          <table:table-cell table:style-name="ce12" office:value-type="string" calcext:value-type="string">
            <text:p><text:a xlink:href="https://www.youtube.com/watch?v=gCSxlkFECyg&amp;t=4s" xlink:type="simple">https://www.youtube.com/watch?v=gCSxlkFECyg&amp;t=4s</text:a></text:p>
          </table:table-cell>
          <table:covered-table-cell table:style-name="ce5"/>
          <table:table-cell table:number-columns-repeated="1019"/>
        </table:table-row>
        <table:table-row table:style-name="ro1">
          <table:covered-table-cell table:style-name="ce5"/>
          <table:covered-table-cell table:style-name="ce23"/>
          <table:covered-table-cell table:style-name="ce5"/>
          <table:table-cell table:style-name="ce12" office:value-type="string" calcext:value-type="string">
            <text:p><text:a xlink:href="https://www.youtube.com/watch?v=ljobkAU3rLw" xlink:type="simple">https://www.youtube.com/watch?v=ljobkAU3rL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1-10" calcext:value-type="date" table:number-columns-spanned="1" table:number-rows-spanned="3">
            <text:p>10/11/2022</text:p>
          </table:table-cell>
          <table:table-cell table:style-name="ce32" office:value-type="string" calcext:value-type="string" table:number-columns-spanned="1" table:number-rows-spanned="2">
            <text:p>Vespertino</text:p>
          </table:table-cell>
          <table:table-cell table:style-name="ce8" office:value-type="string" calcext:value-type="string" table:number-columns-spanned="1" table:number-rows-spanned="2">
            <text:p>4ª Turma Recursal</text:p>
          </table:table-cell>
          <table:table-cell table:style-name="ce12" office:value-type="string" calcext:value-type="string">
            <text:p><text:a xlink:href="https://www.youtube.com/watch?v=O6--mYgSEdI&amp;t=5s" xlink:type="simple">https://www.youtube.com/watch?v=O6--mYgSEdI&amp;t=5s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covered-table-cell table:style-name="ce6"/>
          <table:covered-table-cell table:style-name="ce23"/>
          <table:covered-table-cell table:style-name="ce5"/>
          <table:table-cell table:style-name="ce12" office:value-type="string" calcext:value-type="string">
            <text:p><text:a xlink:href="https://www.youtube.com/watch?v=lkR6ZUdQ10s&amp;t=10s" xlink:type="simple">https://www.youtube.com/watch?v=lkR6ZUdQ10s&amp;t=10s</text:a></text:p>
          </table:table-cell>
          <table:table-cell table:style-name="ce8" office:value-type="string" calcext:value-type="string" table:number-columns-spanned="1" table:number-rows-spanned="2">
            <text:p>Sessão Extra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32" office:value-type="string" calcext:value-type="string">
            <text:p>Matutino</text:p>
          </table:table-cell>
          <table:table-cell table:style-name="ce1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IRXjgGTvl9M&amp;t=4s" xlink:type="simple">https://www.youtube.com/watch?v=IRXjgGTvl9M&amp;t=4s</text:a></text:p>
          </table:table-cell>
          <table:covered-table-cell table:style-name="ce5"/>
          <table:table-cell table:number-columns-repeated="1019"/>
        </table:table-row>
        <table:table-row table:style-name="ro1">
          <table:table-cell table:style-name="ce4" office:value-type="date" office:date-value="2022-10-31" calcext:value-type="date" table:number-columns-spanned="1" table:number-rows-spanned="2">
            <text:p>31/10/2022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ZoI-HWFGym0" xlink:type="simple">https://www.youtube.com/watch?v=ZoI-HWFGym0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zn4U2v66lpc&amp;t=8s" xlink:type="simple">https://www.youtube.com/watch?v=zn4U2v66lpc&amp;t=8s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0-27" calcext:value-type="date" table:number-columns-spanned="1" table:number-rows-spanned="2">
            <text:p>27/10/2022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7ITB4amLT88&amp;t=4s" xlink:type="simple">https://www.youtube.com/watch?v=7ITB4amLT88&amp;t=4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mOh6zKkXGYk&amp;t=6s" xlink:type="simple">https://www.youtube.com/watch?v=mOh6zKkXGYk&amp;t=6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0-20" calcext:value-type="date" table:number-columns-spanned="1" table:number-rows-spanned="3">
            <text:p>20/10/2022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jzEk2IJbVVc&amp;t=9s" xlink:type="simple">https://www.youtube.com/watch?v=jzEk2IJbVVc&amp;t=9s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6"/>
          <table:table-cell table:style-name="ce32" office:value-type="string" calcext:value-type="string" table:number-columns-spanned="1" table:number-rows-spanned="2">
            <text:p>Matutino</text:p>
          </table:table-cell>
          <table:table-cell table:style-name="ce8" office:value-type="string" calcext:value-type="string" table:number-columns-spanned="1" table:number-rows-spanned="2">
            <text:p>4ª Turma Recursal</text:p>
          </table:table-cell>
          <table:table-cell table:style-name="ce12" office:value-type="string" calcext:value-type="string">
            <text:p><text:a xlink:href="https://www.youtube.com/watch?v=KS0VpjcgFBo&amp;t=11s" xlink:type="simple">https://www.youtube.com/watch?v=KS0VpjcgFBo&amp;t=11s</text:a></text:p>
          </table:table-cell>
          <table:covered-table-cell table:style-name="ce5"/>
          <table:table-cell table:number-columns-repeated="1019"/>
        </table:table-row>
        <table:table-row table:style-name="ro1">
          <table:covered-table-cell table:style-name="ce5"/>
          <table:covered-table-cell table:style-name="ce23"/>
          <table:covered-table-cell table:style-name="ce5"/>
          <table:table-cell table:style-name="ce12" office:value-type="string" calcext:value-type="string">
            <text:p><text:a xlink:href="https://www.youtube.com/watch?v=ZLryT8dT5c4" xlink:type="simple">https://www.youtube.com/watch?v=ZLryT8dT5c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0-13" calcext:value-type="date" table:number-columns-spanned="1" table:number-rows-spanned="2">
            <text:p>13/10/2022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_Lydz9kIW5M" xlink:type="simple">https://www.youtube.com/watch?v=_Lydz9kIW5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rkx0F4BGbAA" xlink:type="simple">https://www.youtube.com/watch?v=rkx0F4BGbA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0-06" calcext:value-type="date" table:number-columns-spanned="1" table:number-rows-spanned="2">
            <text:p>06/10/2022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9k_LhG7r0Fg" xlink:type="simple">https://www.youtube.com/watch?v=9k_LhG7r0F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OxguaP4rMXY" xlink:type="simple">https://www.youtube.com/watch?v=OxguaP4rMX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9-29" calcext:value-type="date" table:number-columns-spanned="1" table:number-rows-spanned="2">
            <text:p>29/09/2022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kfK44hYguSc" xlink:type="simple">https://www.youtube.com/watch?v=kfK44hYguS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3WCWxaFmQ-w" xlink:type="simple">https://www.youtube.com/watch?v=3WCWxaFmQ-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9-22" calcext:value-type="date" table:number-columns-spanned="1" table:number-rows-spanned="2">
            <text:p>22/09/2022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hDoySS-l5YU" xlink:type="simple">https://www.youtube.com/watch?v=hDoySS-l5Y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w5x1VUryZbs" xlink:type="simple">https://www.youtube.com/watch?v=w5x1VUryZb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9-15" calcext:value-type="date" table:number-columns-spanned="1" table:number-rows-spanned="2">
            <text:p>15/09/2022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EubGRtVfqQg" xlink:type="simple">https://www.youtube.com/watch?v=EubGRtVfqQ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6SsHxlHgv1Y" xlink:type="simple">https://www.youtube.com/watch?v=6SsHxlHgv1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9-08" calcext:value-type="date" table:number-columns-spanned="1" table:number-rows-spanned="2">
            <text:p>08/09/2022</text:p>
          </table:table-cell>
          <table:table-cell table:style-name="ce32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stRASNVLoXQ" xlink:type="simple">https://www.youtube.com/watch?v=stRASNVLoX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Q7UeATftQNI" xlink:type="simple">https://www.youtube.com/watch?v=Q7UeATftQN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9-01" calcext:value-type="date">
            <text:p>01/09/2022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nRsfI3N0yV8" xlink:type="simple">https://www.youtube.com/watch?v=nRsfI3N0yV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8-25" calcext:value-type="date" table:number-columns-spanned="1" table:number-rows-spanned="2">
            <text:p>25/08/2022</text:p>
          </table:table-cell>
          <table:table-cell table:style-name="ce21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blKAbCcln44" xlink:type="simple">https://www.youtube.com/watch?v=blKAbCcln4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7gbO_h14xIE" xlink:type="simple">https://www.youtube.com/watch?v=7gbO_h14xI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8-22" calcext:value-type="date">
            <text:p>22/08/2022</text:p>
          </table:table-cell>
          <table:table-cell table:style-name="ce21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6unpsQqPqsc" xlink:type="simple">https://www.youtube.com/watch?v=6unpsQqPqsc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8-04" calcext:value-type="date" table:number-columns-spanned="1" table:number-rows-spanned="2">
            <text:p>04/08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9m8GIjP7IQA" xlink:type="simple">https://www.youtube.com/watch?v=9m8GIjP7IQ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2W9DAGgu9y8" xlink:type="simple">https://www.youtube.com/watch?v=2W9DAGgu9y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28" calcext:value-type="date" table:number-columns-spanned="1" table:number-rows-spanned="2">
            <text:p>28/07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pnIXgCJRROo" xlink:type="simple">https://www.youtube.com/watch?v=pnIXgCJRRO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KOZ6R2pupKY" xlink:type="simple">https://www.youtube.com/watch?v=KOZ6R2pupK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21" calcext:value-type="date" table:number-columns-spanned="1" table:number-rows-spanned="2">
            <text:p>21/07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PdWTBgTip-I" xlink:type="simple">https://www.youtube.com/watch?v=PdWTBgTip-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D_CLuzldI-0" xlink:type="simple">https://www.youtube.com/watch?v=D_CLuzldI-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14" calcext:value-type="date" table:number-columns-spanned="1" table:number-rows-spanned="2">
            <text:p>14/07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8KTMKwCYGpw" xlink:type="simple">https://www.youtube.com/watch?v=8KTMKwCYGp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zxUjxCxCLs4" xlink:type="simple">https://www.youtube.com/watch?v=zxUjxCxCLs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07" calcext:value-type="date" table:number-columns-spanned="1" table:number-rows-spanned="2">
            <text:p>07/07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UtduydqZyNM" xlink:type="simple">https://www.youtube.com/watch?v=UtduydqZyN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kOXnCHqiQH4" xlink:type="simple">https://www.youtube.com/watch?v=kOXnCHqiQH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30" calcext:value-type="date" table:number-columns-spanned="1" table:number-rows-spanned="2">
            <text:p>30/06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6h_MSf7by8Y" xlink:type="simple">https://www.youtube.com/watch?v=6h_MSf7by8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_TNcyTjyZus" xlink:type="simple">https://www.youtube.com/watch?v=_TNcyTjyZu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09" calcext:value-type="date" table:number-columns-spanned="1" table:number-rows-spanned="2">
            <text:p>09/06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pG-BpMzxZVI" xlink:type="simple">https://www.youtube.com/watch?v=pG-BpMzxZV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ULk6JrWC3vg" xlink:type="simple">https://www.youtube.com/watch?v=ULk6JrWC3v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02" calcext:value-type="date" table:number-columns-spanned="1" table:number-rows-spanned="2">
            <text:p>02/06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BWRPBDdz0fo" xlink:type="simple">https://www.youtube.com/watch?v=BWRPBDdz0f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gR6hUHL2rMk" xlink:type="simple">https://www.youtube.com/watch?v=gR6hUHL2rM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26" calcext:value-type="date" table:number-columns-spanned="1" table:number-rows-spanned="2">
            <text:p>26/05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-jRCrRDNT8w" xlink:type="simple">https://www.youtube.com/watch?v=-jRCrRDNT8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IGHsjvDm054" xlink:type="simple">https://www.youtube.com/watch?v=IGHsjvDm05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19" calcext:value-type="date" table:number-columns-spanned="1" table:number-rows-spanned="2">
            <text:p>19/05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tbt2PP3BRwE" xlink:type="simple">https://www.youtube.com/watch?v=tbt2PP3BRw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_wuQzTHhOgA" xlink:type="simple">https://www.youtube.com/watch?v=_wuQzTHhOg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12" calcext:value-type="date" table:number-columns-spanned="1" table:number-rows-spanned="2">
            <text:p>12/05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BLI_qBOUzl4" xlink:type="simple">https://www.youtube.com/watch?v=BLI_qBOUzl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TSZjdIjAJ1E" xlink:type="simple">https://www.youtube.com/watch?v=TSZjdIjAJ1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05" calcext:value-type="date" table:number-columns-spanned="1" table:number-rows-spanned="2">
            <text:p>05/05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6yxZgBzkQeg" xlink:type="simple">https://www.youtube.com/watch?v=6yxZgBzkQe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J_3LlixsF7g" xlink:type="simple">https://www.youtube.com/watch?v=J_3LlixsF7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28" calcext:value-type="date" table:number-columns-spanned="1" table:number-rows-spanned="2">
            <text:p>28/04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UkicnKVY9zw" xlink:type="simple">https://www.youtube.com/watch?v=UkicnKVY9z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4A7hYly4dmQ" xlink:type="simple">https://www.youtube.com/watch?v=4A7hYly4dm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07" calcext:value-type="date" table:number-columns-spanned="1" table:number-rows-spanned="2">
            <text:p>07/04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923_bcTr3P0" xlink:type="simple">https://www.youtube.com/watch?v=923_bcTr3P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CwMqtlGoXnU" xlink:type="simple">https://www.youtube.com/watch?v=CwMqtlGoXn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31" calcext:value-type="date" table:number-columns-spanned="1" table:number-rows-spanned="2">
            <text:p>31/03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-oFMIR2Up9o" xlink:type="simple">https://www.youtube.com/watch?v=-oFMIR2Up9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1Pcvwi1e1wg" xlink:type="simple">https://www.youtube.com/watch?v=1Pcvwi1e1w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24" calcext:value-type="date" table:number-columns-spanned="1" table:number-rows-spanned="2">
            <text:p>24/03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jyiTCGVpDWM" xlink:type="simple">https://www.youtube.com/watch?v=jyiTCGVpDW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cHxOeDdEDqA" xlink:type="simple">https://www.youtube.com/watch?v=cHxOeDdEDq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17" calcext:value-type="date" table:number-columns-spanned="1" table:number-rows-spanned="2">
            <text:p>17/03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I1XP4NRqyT8" xlink:type="simple">https://www.youtube.com/watch?v=I1XP4NRqyT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5aUxAqTI2bE" xlink:type="simple">https://www.youtube.com/watch?v=5aUxAqTI2b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03" calcext:value-type="date" table:number-columns-spanned="1" table:number-rows-spanned="2">
            <text:p>03/03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xKBwou2qnQQ" xlink:type="simple">https://www.youtube.com/watch?v=xKBwou2qnQ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crj1IjMCE5w" xlink:type="simple">https://www.youtube.com/watch?v=crj1IjMCE5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24" calcext:value-type="date" table:number-columns-spanned="1" table:number-rows-spanned="2">
            <text:p>24/02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GCaTOzUjDWI" xlink:type="simple">https://www.youtube.com/watch?v=GCaTOzUjDW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TgpsNegWI7Q" xlink:type="simple">https://www.youtube.com/watch?v=TgpsNegWI7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17" calcext:value-type="date" table:number-columns-spanned="1" table:number-rows-spanned="2">
            <text:p>17/02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Csvfx-bdakc" xlink:type="simple">https://www.youtube.com/watch?v=Csvfx-bdak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905tzicLiV8" xlink:type="simple">https://www.youtube.com/watch?v=905tzicLiV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10" calcext:value-type="date" table:number-columns-spanned="1" table:number-rows-spanned="2">
            <text:p>10/02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gO3dHtCv7qU" xlink:type="simple">https://www.youtube.com/watch?v=gO3dHtCv7q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tTZjLFkntP0" xlink:type="simple">https://www.youtube.com/watch?v=tTZjLFkntP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03" calcext:value-type="date" table:number-columns-spanned="1" table:number-rows-spanned="2">
            <text:p>03/02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X8Bq6-9iUIA" xlink:type="simple">https://www.youtube.com/watch?v=X8Bq6-9iUI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bwsK-V-4vJ4" xlink:type="simple">https://www.youtube.com/watch?v=bwsK-V-4vJ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1-27" calcext:value-type="date" table:number-columns-spanned="1" table:number-rows-spanned="2">
            <text:p>27/01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2ZZfPyBeWEo" xlink:type="simple">https://www.youtube.com/watch?v=2ZZfPyBeWE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LPCKIjUgWKA" xlink:type="simple">https://www.youtube.com/watch?v=LPCKIjUgWK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2-16" calcext:value-type="date" table:number-columns-spanned="1" table:number-rows-spanned="2">
            <text:p>16/12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9Gs6fvQQjdw" xlink:type="simple">https://www.youtube.com/watch?v=9Gs6fvQQjd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XnsFA4hJxEg" xlink:type="simple">https://www.youtube.com/watch?v=XnsFA4hJxE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2-09" calcext:value-type="date" table:number-columns-spanned="1" table:number-rows-spanned="2">
            <text:p>09/12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p1dmkANARfY" xlink:type="simple">https://www.youtube.com/watch?v=p1dmkANARf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tqMxroT-Jp8" xlink:type="simple">https://www.youtube.com/watch?v=tqMxroT-Jp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2-02" calcext:value-type="date">
            <text:p>02/12/2021</text:p>
          </table:table-cell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HhXUbPuqQ30" xlink:type="simple">https://www.youtube.com/watch?v=HhXUbPuqQ30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18" calcext:value-type="date" table:number-columns-spanned="1" table:number-rows-spanned="2">
            <text:p>18/11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yYvbwrh1uWs" xlink:type="simple">https://www.youtube.com/watch?v=yYvbwrh1uW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gOJUMwgdrYM" xlink:type="simple">https://www.youtube.com/watch?v=gOJUMwgdrYM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11" calcext:value-type="date" table:number-columns-spanned="1" table:number-rows-spanned="2">
            <text:p>11/11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3J3TiNzVn1A" xlink:type="simple">https://www.youtube.com/watch?v=3J3TiNzVn1A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-r7TKPzH_O0" xlink:type="simple">https://www.youtube.com/watch?v=-r7TKPzH_O0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08" calcext:value-type="date">
            <text:p>08/11/2021</text:p>
          </table:table-cell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SEy0DS79EBQ" xlink:type="simple">https://www.youtube.com/watch?v=SEy0DS79EBQ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28" calcext:value-type="date" table:number-columns-spanned="1" table:number-rows-spanned="2">
            <text:p>28/10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CfghDRkkUzk" xlink:type="simple">https://www.youtube.com/watch?v=CfghDRkkUz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iouy38hTWm4" xlink:type="simple">https://www.youtube.com/watch?v=iouy38hTWm4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21" calcext:value-type="date" table:number-columns-spanned="1" table:number-rows-spanned="2">
            <text:p>21/10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s-vta4BNNZw" xlink:type="simple">https://www.youtube.com/watch?v=s-vta4BNNZw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_4gU0OrjpKc" xlink:type="simple">https://www.youtube.com/watch?v=_4gU0OrjpKc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18" calcext:value-type="date">
            <text:p>18/10/2021</text:p>
          </table:table-cell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BaEYrDKme7w" xlink:type="simple">https://www.youtube.com/watch?v=BaEYrDKme7w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14" calcext:value-type="date" table:number-columns-spanned="1" table:number-rows-spanned="2">
            <text:p>14/10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kw7xS_5HCcg" xlink:type="simple">https://www.youtube.com/watch?v=kw7xS_5HCc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LACHnLWqkU4" xlink:type="simple">https://www.youtube.com/watch?v=LACHnLWqkU4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07" calcext:value-type="date" table:number-columns-spanned="1" table:number-rows-spanned="2">
            <text:p>07/10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hboyervpDXE" xlink:type="simple">https://www.youtube.com/watch?v=hboyervpDX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K3ELEVGX-Q0" xlink:type="simple">https://www.youtube.com/watch?v=K3ELEVGX-Q0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30" calcext:value-type="date" table:number-columns-spanned="1" table:number-rows-spanned="2">
            <text:p>30/09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_Ssx7CAoxiU" xlink:type="simple">https://www.youtube.com/watch?v=_Ssx7CAoxiU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99jmkDZqfws" xlink:type="simple">https://www.youtube.com/watch?v=99jmkDZqfws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27" calcext:value-type="date" table:number-columns-spanned="1" table:number-rows-spanned="2">
            <text:p>27/09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Fe0tOzKZt-k" xlink:type="simple">https://www.youtube.com/watch?v=Fe0tOzKZt-k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abTfxzr0q_4" xlink:type="simple">https://www.youtube.com/watch?v=abTfxzr0q_4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23" calcext:value-type="date" table:number-columns-spanned="1" table:number-rows-spanned="2">
            <text:p>23/09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UsEKENqpoq4" xlink:type="simple">https://www.youtube.com/watch?v=UsEKENqpoq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8jcw9iZh3k8" xlink:type="simple">https://www.youtube.com/watch?v=8jcw9iZh3k8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16" calcext:value-type="date" table:number-columns-spanned="1" table:number-rows-spanned="2">
            <text:p>16/09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zh3Np3YsRbo" xlink:type="simple">https://www.youtube.com/watch?v=zh3Np3YsRbo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T3Vp5Jz2TtU" xlink:type="simple">https://www.youtube.com/watch?v=T3Vp5Jz2TtU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09" calcext:value-type="date" table:number-columns-spanned="1" table:number-rows-spanned="2">
            <text:p>09/09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bP83RVyBHOI" xlink:type="simple">https://www.youtube.com/watch?v=bP83RVyBHO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V_jv7YPsNFw" xlink:type="simple">https://www.youtube.com/watch?v=V_jv7YPsNFw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02" calcext:value-type="date" table:number-columns-spanned="1" table:number-rows-spanned="2">
            <text:p>02/09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UiYBAFjaAG8" xlink:type="simple">https://www.youtube.com/watch?v=UiYBAFjaAG8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TxcaNAjnEts" xlink:type="simple">https://www.youtube.com/watch?v=TxcaNAjnEts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30" calcext:value-type="date">
            <text:p>30/08/2021</text:p>
          </table:table-cell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ubMOKAaIWxc" xlink:type="simple">https://www.youtube.com/watch?v=ubMOKAaIWxc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26" calcext:value-type="date" table:number-columns-spanned="1" table:number-rows-spanned="2">
            <text:p>26/08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F_K9X1NNsJI" xlink:type="simple">https://www.youtube.com/watch?v=F_K9X1NNsJI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C8f5EN2hb4U" xlink:type="simple">https://www.youtube.com/watch?v=C8f5EN2hb4U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19" calcext:value-type="date" table:number-columns-spanned="1" table:number-rows-spanned="3">
            <text:p>19/08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xzejI6Ro3XQ" xlink:type="simple">https://www.youtube.com/watch?v=xzejI6Ro3XQ</text:a></text:p>
          </table:table-cell>
          <table:table-cell table:style-name="ce21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6"/>
          <table:table-cell table:style-name="ce24" office:value-type="string" calcext:value-type="string" table:number-columns-spanned="1" table:number-rows-spanned="2">
            <text:p>Matutino</text:p>
          </table:table-cell>
          <table:table-cell table:style-name="ce8" office:value-type="string" calcext:value-type="string" table:number-columns-spanned="1" table:number-rows-spanned="2">
            <text:p>4ª Turma Recursal</text:p>
          </table:table-cell>
          <table:table-cell table:style-name="ce15" office:value-type="string" calcext:value-type="string">
            <text:p><text:a xlink:href="https://www.youtube.com/watch?v=ASkxe7zbmoU" xlink:type="simple">https://www.youtube.com/watch?v=ASkxe7zbmoU</text:a></text:p>
          </table:table-cell>
          <table:table-cell table:style-name="ce24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22"/>
          <table:covered-table-cell table:style-name="ce5"/>
          <table:table-cell table:style-name="ce15" office:value-type="string" calcext:value-type="string">
            <text:p><text:a xlink:href="https://www.youtube.com/watch?v=R1Yp2-mx7Rc" xlink:type="simple">https://www.youtube.com/watch?v=R1Yp2-mx7Rc</text:a></text:p>
          </table:table-cell>
          <table:covered-table-cell table:style-name="ce22"/>
          <table:table-cell table:number-columns-repeated="1019"/>
        </table:table-row>
        <table:table-row table:style-name="ro1">
          <table:table-cell table:style-name="ce4" office:value-type="date" office:date-value="2021-08-16" calcext:value-type="date">
            <text:p>16/08/2021</text:p>
          </table:table-cell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d5SDhxpDQ28" xlink:type="simple">https://www.youtube.com/watch?v=d5SDhxpDQ28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12" calcext:value-type="date" table:number-columns-spanned="1" table:number-rows-spanned="2">
            <text:p>12/08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xUOH6Te300g" xlink:type="simple">https://www.youtube.com/watch?v=xUOH6Te300g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QUSmVuen59Y" xlink:type="simple">https://www.youtube.com/watch?v=QUSmVuen59Y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05" calcext:value-type="date" table:number-columns-spanned="1" table:number-rows-spanned="2">
            <text:p>05/08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z0iFKRCA0jE" xlink:type="simple">https://www.youtube.com/watch?v=z0iFKRCA0j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rfGA0IHile8" xlink:type="simple">https://www.youtube.com/watch?v=rfGA0IHile8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29" calcext:value-type="date" table:number-columns-spanned="1" table:number-rows-spanned="2">
            <text:p>29/07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NL89ORu4YX4" xlink:type="simple">https://www.youtube.com/watch?v=NL89ORu4YX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nOG0KivD4O8" xlink:type="simple">https://www.youtube.com/watch?v=nOG0KivD4O8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26" calcext:value-type="date">
            <text:p>26/07/2021</text:p>
          </table:table-cell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ej8tIzqE6lc" xlink:type="simple">https://www.youtube.com/watch?v=ej8tIzqE6lc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22" calcext:value-type="date" table:number-columns-spanned="1" table:number-rows-spanned="2">
            <text:p>22/07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jQ51H5_UT-s" xlink:type="simple">https://www.youtube.com/watch?v=jQ51H5_UT-s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jzUjgAZ38iM" xlink:type="simple">https://www.youtube.com/watch?v=jzUjgAZ38iM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08" calcext:value-type="date" table:number-columns-spanned="1" table:number-rows-spanned="2">
            <text:p>08/07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vvr-zZq_sXk" xlink:type="simple">https://www.youtube.com/watch?v=vvr-zZq_sX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jdBX_ppuKdY" xlink:type="simple">https://www.youtube.com/watch?v=jdBX_ppuKdY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05" calcext:value-type="date" table:number-columns-spanned="1" table:number-rows-spanned="2">
            <text:p>05/07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Ht3x-_CMO4M" xlink:type="simple">https://www.youtube.com/watch?v=Ht3x-_CMO4M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DBketRB3zig" xlink:type="simple">https://www.youtube.com/watch?v=DBketRB3zig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01" calcext:value-type="date" table:number-columns-spanned="1" table:number-rows-spanned="2">
            <text:p>01/07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F63gC-MUcKE" xlink:type="simple">https://www.youtube.com/watch?v=F63gC-MUcK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ZdhMeOTQS58" xlink:type="simple">https://www.youtube.com/watch?v=ZdhMeOTQS58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21" calcext:value-type="date" table:number-columns-spanned="1" table:number-rows-spanned="2">
            <text:p>21/06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wwQgCQ8ySHM" xlink:type="simple">https://www.youtube.com/watch?v=wwQgCQ8ySHM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_49En6FpnSo" xlink:type="simple">https://www.youtube.com/watch?v=_49En6FpnSo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17" calcext:value-type="date" table:number-columns-spanned="1" table:number-rows-spanned="2">
            <text:p>17/06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kAS_opiAZe4" xlink:type="simple">https://www.youtube.com/watch?v=kAS_opiAZe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6kc_svjCWlA" xlink:type="simple">https://www.youtube.com/watch?v=6kc_svjCWlA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10" calcext:value-type="date" table:number-columns-spanned="1" table:number-rows-spanned="2">
            <text:p>10/06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QvSCX_QF2zY" xlink:type="simple">https://www.youtube.com/watch?v=QvSCX_QF2zY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DeuQ9MM11nQ" xlink:type="simple">https://www.youtube.com/watch?v=DeuQ9MM11nQ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27" calcext:value-type="date" table:number-columns-spanned="1" table:number-rows-spanned="2">
            <text:p>27/05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br0cgEdZkcE" xlink:type="simple">https://www.youtube.com/watch?v=br0cgEdZkcE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Br8lKW5k3l4" xlink:type="simple">https://www.youtube.com/watch?v=Br8lKW5k3l4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20" calcext:value-type="date" table:number-columns-spanned="1" table:number-rows-spanned="2">
            <text:p>20/05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_apsDBIIcZ4" xlink:type="simple">https://www.youtube.com/watch?v=_apsDBIIcZ4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ve_focwDiGg" xlink:type="simple">https://www.youtube.com/watch?v=ve_focwDiGg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13" calcext:value-type="date" table:number-columns-spanned="1" table:number-rows-spanned="2">
            <text:p>13/05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uSdDFQ7QO_k" xlink:type="simple">https://www.youtube.com/watch?v=uSdDFQ7QO_k</text:a></text:p>
          </table:table-cell>
          <table:table-cell table:style-name="ce10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e8pM40Ojqqo" xlink:type="simple">https://www.youtube.com/watch?v=e8pM40Ojqqo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07" calcext:value-type="date">
            <text:p>07/05/2021</text:p>
          </table:table-cell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7LhW3XqgQgs" xlink:type="simple">https://www.youtube.com/watch?v=7LhW3XqgQgs</text:a></text:p>
          </table:table-cell>
          <table:table-cell table:style-name="ce9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06" calcext:value-type="date" table:number-columns-spanned="1" table:number-rows-spanned="2">
            <text:p>06/05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q_Nx-qQZg00" xlink:type="simple">https://www.youtube.com/watch?v=q_Nx-qQZg0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qh5_-MZWL1U" xlink:type="simple">https://www.youtube.com/watch?v=qh5_-MZWL1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29" calcext:value-type="date" table:number-columns-spanned="1" table:number-rows-spanned="2">
            <text:p>29/04/2021</text:p>
          </table:table-cell>
          <table:table-cell table:style-name="ce10" office:value-type="string" calcext:value-type="string">
            <text:p>Matutino / 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3PkzumJ97sU" xlink:type="simple">https://www.youtube.com/watch?v=3PkzumJ97s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Kmh7YCaEAMY" xlink:type="simple">https://www.youtube.com/watch?v=Kmh7YCaEAM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27" calcext:value-type="date" table:number-columns-spanned="1" table:number-rows-spanned="2">
            <text:p>27/04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lvU7k3LUrH8" xlink:type="simple">https://www.youtube.com/watch?v=lvU7k3LUrH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cnu2vx8htIY" xlink:type="simple">https://www.youtube.com/watch?v=cnu2vx8htIY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22" calcext:value-type="date" table:number-columns-spanned="1" table:number-rows-spanned="2">
            <text:p>22/04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6RYYeYxhgz4" xlink:type="simple">https://www.youtube.com/watch?v=6RYYeYxhgz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8xMNDFr-A-Q" xlink:type="simple">https://www.youtube.com/watch?v=8xMNDFr-A-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15" calcext:value-type="date" table:number-columns-spanned="1" table:number-rows-spanned="2">
            <text:p>15/04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txIKTvWoSiY" xlink:type="simple">https://www.youtube.com/watch?v=txIKTvWoSi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lUKW6ubE-RU" xlink:type="simple">https://www.youtube.com/watch?v=lUKW6ubE-R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08" calcext:value-type="date" table:number-columns-spanned="1" table:number-rows-spanned="2">
            <text:p>08/04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sDbmxFVgdyE" xlink:type="simple">https://www.youtube.com/watch?v=sDbmxFVgdy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Mz9WqW2NnRc" xlink:type="simple">https://www.youtube.com/watch?v=Mz9WqW2NnR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25" calcext:value-type="date" table:number-columns-spanned="1" table:number-rows-spanned="2">
            <text:p>25/03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wUhl6imkauw" xlink:type="simple">https://www.youtube.com/watch?v=wUhl6imkau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jgdo21bFz9Q" xlink:type="simple">https://www.youtube.com/watch?v=jgdo21bFz9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18" calcext:value-type="date" table:number-columns-spanned="1" table:number-rows-spanned="2">
            <text:p>18/03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rEIxYkPI19Y" xlink:type="simple">https://www.youtube.com/watch?v=rEIxYkPI19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Em7vL-ESH-E" xlink:type="simple">https://www.youtube.com/watch?v=Em7vL-ESH-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11" calcext:value-type="date" table:number-columns-spanned="1" table:number-rows-spanned="2">
            <text:p>11/03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BOqohl-iePA" xlink:type="simple">https://www.youtube.com/watch?v=BOqohl-ieP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2eX1K8bXBOQ" xlink:type="simple">https://www.youtube.com/watch?v=2eX1K8bXBO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04" calcext:value-type="date" table:number-columns-spanned="1" table:number-rows-spanned="2">
            <text:p>04/03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C54wqOPW_Co" xlink:type="simple">https://www.youtube.com/watch?v=C54wqOPW_C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fy9jmxGD1iY" xlink:type="simple">https://www.youtube.com/watch?v=fy9jmxGD1i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03" calcext:value-type="date">
            <text:p>03/03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_KpVut7q1EQ" xlink:type="simple">https://www.youtube.com/watch?v=_KpVut7q1E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25" calcext:value-type="date" table:number-columns-spanned="1" table:number-rows-spanned="2">
            <text:p>25/02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_TpPjwz_z_8" xlink:type="simple">https://www.youtube.com/watch?v=_TpPjwz_z_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a4PY05HiFGk" xlink:type="simple">https://www.youtube.com/watch?v=a4PY05HiFG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18" calcext:value-type="date" table:number-columns-spanned="1" table:number-rows-spanned="2">
            <text:p>18/02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b-7tg18NN0k" xlink:type="simple">https://www.youtube.com/watch?v=b-7tg18NN0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5mMvYs1erzQ" xlink:type="simple">https://www.youtube.com/watch?v=5mMvYs1erz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11" calcext:value-type="date" table:number-columns-spanned="1" table:number-rows-spanned="2">
            <text:p>11/02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bKNhWG-6-nc" xlink:type="simple">https://www.youtube.com/watch?v=bKNhWG-6-n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XigqUF0zjg4" xlink:type="simple">https://www.youtube.com/watch?v=XigqUF0zjg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04" calcext:value-type="date" table:number-columns-spanned="1" table:number-rows-spanned="2">
            <text:p>04/02/2021</text:p>
          </table:table-cell>
          <table:table-cell table:style-name="ce10" office:value-type="string" calcext:value-type="string">
            <text:p>Vesper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x7J9Sgh-QAY" xlink:type="simple">https://www.youtube.com/watch?v=x7J9Sgh-QA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9" office:value-type="string" calcext:value-type="string">
            <text:p>Matutino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pS9LI4UJUHE" xlink:type="simple">https://www.youtube.com/watch?v=pS9LI4UJUH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1-28" calcext:value-type="date" table:number-columns-spanned="1" table:number-rows-spanned="2">
            <text:p>28/01/2021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69stXxLuYOI" xlink:type="simple">https://www.youtube.com/watch?v=69stXxLuYOI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i3VzObOtCrY" xlink:type="simple">https://www.youtube.com/watch?v=i3VzObOtCrY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2-17" calcext:value-type="date" table:number-columns-spanned="1" table:number-rows-spanned="2">
            <text:p>17/12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YmiCpzkTLmc" xlink:type="simple">https://www.youtube.com/watch?v=YmiCpzkTLmc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m5Jy_FGk524" xlink:type="simple">https://www.youtube.com/watch?v=m5Jy_FGk524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2-10" calcext:value-type="date" table:number-columns-spanned="1" table:number-rows-spanned="2">
            <text:p>10/12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Zcb5gixnabU" xlink:type="simple">https://www.youtube.com/watch?v=Zcb5gixnabU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o4mG3yQkfcc" xlink:type="simple">https://www.youtube.com/watch?v=o4mG3yQkfcc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2-03" calcext:value-type="date" table:number-columns-spanned="1" table:number-rows-spanned="2">
            <text:p>03/12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xCfsBiRlqpQ" xlink:type="simple">https://www.youtube.com/watch?v=xCfsBiRlqpQ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tNmaDB00fZ0" xlink:type="simple">https://www.youtube.com/watch?v=tNmaDB00fZ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26" calcext:value-type="date" table:number-columns-spanned="1" table:number-rows-spanned="2">
            <text:p>26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FGZQh7zN1pc" xlink:type="simple">https://www.youtube.com/watch?v=FGZQh7zN1pc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2wtt3iPBzwE" xlink:type="simple">https://www.youtube.com/watch?v=2wtt3iPBzwE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24" calcext:value-type="date" table:number-columns-spanned="1" table:number-rows-spanned="2">
            <text:p>24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ziIPtZOphUk" xlink:type="simple">https://www.youtube.com/watch?v=ziIPtZOphUk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U-lfNSgASxs" xlink:type="simple">https://www.youtube.com/watch?v=U-lfNSgASxs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19" calcext:value-type="date" table:number-columns-spanned="1" table:number-rows-spanned="2">
            <text:p>19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QNg1KTw5KCM" xlink:type="simple">https://www.youtube.com/watch?v=QNg1KTw5KCM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I0JDVwxolWI" xlink:type="simple">https://www.youtube.com/watch?v=I0JDVwxolWI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05" calcext:value-type="date" table:number-columns-spanned="1" table:number-rows-spanned="2">
            <text:p>05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7mCI5twWOa4" xlink:type="simple">https://www.youtube.com/watch?v=7mCI5twWOa4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0O4dvkrQIXM" xlink:type="simple">https://www.youtube.com/watch?v=0O4dvkrQIXM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29" calcext:value-type="date" table:number-columns-spanned="1" table:number-rows-spanned="2">
            <text:p>29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_AJXzxahUqA" xlink:type="simple">https://www.youtube.com/watch?v=_AJXzxahUqA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0tCxaepn9QY" xlink:type="simple">https://www.youtube.com/watch?v=0tCxaepn9QY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22" calcext:value-type="date" table:number-columns-spanned="1" table:number-rows-spanned="2">
            <text:p>22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mAVwFHhbiy4" xlink:type="simple">https://www.youtube.com/watch?v=mAVwFHhbiy4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RzL7k0hIq9Q" xlink:type="simple">https://www.youtube.com/watch?v=RzL7k0hIq9Q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15" calcext:value-type="date" table:number-columns-spanned="1" table:number-rows-spanned="3">
            <text:p>15/10/2020</text:p>
          </table:table-cell>
          <table:table-cell table:style-name="ce8" office:value-type="string" calcext:value-type="string" table:number-columns-spanned="1" table:number-rows-spanned="2">
            <text:p>14h</text:p>
          </table:table-cell>
          <table:table-cell table:style-name="ce8" office:value-type="string" calcext:value-type="string" table:number-columns-spanned="1" table:number-rows-spanned="2">
            <text:p>4ª Turma Recursal</text:p>
          </table:table-cell>
          <table:table-cell table:style-name="ce12" office:value-type="string" calcext:value-type="string">
            <text:p><text:a xlink:href="https://www.youtube.com/watch?v=QyqmhvAXeP0" xlink:type="simple">https://www.youtube.com/watch?v=QyqmhvAXeP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6"/>
          <table:covered-table-cell table:number-columns-repeated="2" table:style-name="ce5"/>
          <table:table-cell table:style-name="ce12" office:value-type="string" calcext:value-type="string">
            <text:p><text:a xlink:href="https://www.youtube.com/watch?v=pTBz15_OxXY" xlink:type="simple">https://www.youtube.com/watch?v=pTBz15_OxXY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YZ5rJr436l0" xlink:type="simple">https://www.youtube.com/watch?v=YZ5rJr436l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08" calcext:value-type="date" table:number-columns-spanned="1" table:number-rows-spanned="2">
            <text:p>08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vKgSynCrJ_w" xlink:type="simple">https://www.youtube.com/watch?v=vKgSynCrJ_w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ERk22eIGSiA" xlink:type="simple">https://www.youtube.com/watch?v=ERk22eIGSiA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01" calcext:value-type="date" table:number-columns-spanned="1" table:number-rows-spanned="2">
            <text:p>01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jdmOg3gJC0k" xlink:type="simple">https://www.youtube.com/watch?v=jdmOg3gJC0k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wg4hZ_48Hx4" xlink:type="simple">https://www.youtube.com/watch?v=wg4hZ_48Hx4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24" calcext:value-type="date" table:number-columns-spanned="1" table:number-rows-spanned="2">
            <text:p>24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r66w9awDrA0" xlink:type="simple">https://www.youtube.com/watch?v=r66w9awDrA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I4vDOZbwOTg" xlink:type="simple">https://www.youtube.com/watch?v=I4vDOZbwOTg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17" calcext:value-type="date" table:number-columns-spanned="1" table:number-rows-spanned="2">
            <text:p>17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ekRBSOcfCDU" xlink:type="simple">https://www.youtube.com/watch?v=ekRBSOcfCDU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7L3mM14YVlI" xlink:type="simple">https://www.youtube.com/watch?v=7L3mM14YVlI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10" calcext:value-type="date" table:number-columns-spanned="1" table:number-rows-spanned="2">
            <text:p>10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KtCg8o6cEpk" xlink:type="simple">https://www.youtube.com/watch?v=KtCg8o6cEpk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-BXwAp6oD5o" xlink:type="simple">https://www.youtube.com/watch?v=-BXwAp6oD5o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03" calcext:value-type="date" table:number-columns-spanned="1" table:number-rows-spanned="2">
            <text:p>03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__TgKtVtMVk" xlink:type="simple">https://www.youtube.com/watch?v=__TgKtVtMVk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bJaXQIUWjEE" xlink:type="simple">https://www.youtube.com/watch?v=bJaXQIUWjEE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27" calcext:value-type="date" table:number-columns-spanned="1" table:number-rows-spanned="2">
            <text:p>27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Z5yER_kMASc" xlink:type="simple">https://www.youtube.com/watch?v=Z5yER_kMASc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xVW0GTtExIk" xlink:type="simple">https://www.youtube.com/watch?v=xVW0GTtExIk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20" calcext:value-type="date" table:number-columns-spanned="1" table:number-rows-spanned="2">
            <text:p>20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tVqsG0OdD-8" xlink:type="simple">https://www.youtube.com/watch?v=tVqsG0OdD-8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OJFd05g7chg" xlink:type="simple">https://www.youtube.com/watch?v=OJFd05g7chg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13" calcext:value-type="date" table:number-columns-spanned="1" table:number-rows-spanned="2">
            <text:p>13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SqWJhErdygo" xlink:type="simple">https://www.youtube.com/watch?v=SqWJhErdygo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kj1jjq8y4O4" xlink:type="simple">https://www.youtube.com/watch?v=kj1jjq8y4O4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06" calcext:value-type="date" table:number-columns-spanned="1" table:number-rows-spanned="2">
            <text:p>06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UldVYMGdbdQ" xlink:type="simple">https://www.youtube.com/watch?v=UldVYMGdbdQ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Ljbz_Holc_I" xlink:type="simple">https://www.youtube.com/watch?v=Ljbz_Holc_I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30" calcext:value-type="date" table:number-columns-spanned="1" table:number-rows-spanned="2">
            <text:p>30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Ai2pmwzArtk" xlink:type="simple">https://www.youtube.com/watch?v=Ai2pmwzArtk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Y0tl19peWZg" xlink:type="simple">https://www.youtube.com/watch?v=Y0tl19peWZg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23" calcext:value-type="date" table:number-columns-spanned="1" table:number-rows-spanned="2">
            <text:p>23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FjNduWDDOs4" xlink:type="simple">https://www.youtube.com/watch?v=FjNduWDDOs4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oXqIKTMa90I" xlink:type="simple">https://www.youtube.com/watch?v=oXqIKTMa90I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16" calcext:value-type="date" table:number-columns-spanned="1" table:number-rows-spanned="2">
            <text:p>16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WMKeo7KLvP0" xlink:type="simple">https://www.youtube.com/watch?v=WMKeo7KLvP0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OdhmbfTmyxQ" xlink:type="simple">https://www.youtube.com/watch?v=OdhmbfTmyxQ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09" calcext:value-type="date" table:number-columns-spanned="1" table:number-rows-spanned="2">
            <text:p>09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9oIvDZfzKv4" xlink:type="simple">https://www.youtube.com/watch?v=9oIvDZfzKv4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wXg5OKrys6Y" xlink:type="simple">https://www.youtube.com/watch?v=wXg5OKrys6Y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02" calcext:value-type="date" table:number-columns-spanned="1" table:number-rows-spanned="2">
            <text:p>02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7uWp_G1Kqck" xlink:type="simple">https://www.youtube.com/watch?v=7uWp_G1Kqck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MNBKZW6B_S8&amp;t=5947s" xlink:type="simple">https://www.youtube.com/watch?v=MNBKZW6B_S8&amp;t=5947s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25" calcext:value-type="date" table:number-columns-spanned="1" table:number-rows-spanned="2">
            <text:p>25/06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-2hNABQI5g8" xlink:type="simple">https://www.youtube.com/watch?v=-2hNABQI5g8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eZuHTWd_KFk" xlink:type="simple">https://www.youtube.com/watch?v=eZuHTWd_KFk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18" calcext:value-type="date" table:number-columns-spanned="1" table:number-rows-spanned="2">
            <text:p>18/06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PJpsLHhx9QU" xlink:type="simple">https://www.youtube.com/watch?v=PJpsLHhx9QU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xnjW85wVxeI" xlink:type="simple">https://www.youtube.com/watch?v=xnjW85wVxeI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04" calcext:value-type="date" table:number-columns-spanned="1" table:number-rows-spanned="2">
            <text:p>04/06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szPbrCEkAkc" xlink:type="simple">https://www.youtube.com/watch?v=szPbrCEkAkc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2hR79gJp8GQ" xlink:type="simple">https://www.youtube.com/watch?v=2hR79gJp8GQ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5-21" calcext:value-type="date" table:number-columns-spanned="1" table:number-rows-spanned="2">
            <text:p>21/05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QleCXZJpOWg" xlink:type="simple">https://www.youtube.com/watch?v=QleCXZJpOWg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XRGVVeyC6wA" xlink:type="simple">https://www.youtube.com/watch?v=XRGVVeyC6wA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5-14" calcext:value-type="date" table:number-columns-spanned="1" table:number-rows-spanned="2">
            <text:p>14/05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ouRSzQmw2W8" xlink:type="simple">https://www.youtube.com/watch?v=ouRSzQmw2W8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ayn6YYxwpKY" xlink:type="simple">https://www.youtube.com/watch?v=ayn6YYxwpKY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5-07" calcext:value-type="date" table:number-columns-spanned="1" table:number-rows-spanned="2">
            <text:p>07/05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1ijhF6jcxmk" xlink:type="simple">https://www.youtube.com/watch?v=1ijhF6jcxmk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cGKLSEFxqDM" xlink:type="simple">https://www.youtube.com/watch?v=cGKLSEFxqDM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4-30" calcext:value-type="date" table:number-columns-spanned="1" table:number-rows-spanned="2">
            <text:p>30/04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vMG0s_ym2IM" xlink:type="simple">https://www.youtube.com/watch?v=vMG0s_ym2IM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uIWoXEWakjQ" xlink:type="simple">https://www.youtube.com/watch?v=uIWoXEWakjQ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4-23" calcext:value-type="date" table:number-columns-spanned="1" table:number-rows-spanned="2">
            <text:p>23/04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4ª Turma Recursal</text:p>
          </table:table-cell>
          <table:table-cell table:style-name="ce12" office:value-type="string" calcext:value-type="string">
            <text:p><text:a xlink:href="https://www.youtube.com/watch?v=YVoCTpxSkoQ" xlink:type="simple">https://www.youtube.com/watch?v=YVoCTpxSkoQ</text:a></text:p>
          </table:table-cell>
          <table:table-cell table:style-name="ce8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4ª Turma Recursal</text:p>
          </table:table-cell>
          <table:table-cell table:style-name="ce15" office:value-type="string" calcext:value-type="string">
            <text:p><text:a xlink:href="https://www.youtube.com/watch?v=GwKLrKcNdjM" xlink:type="simple">https://www.youtube.com/watch?v=GwKLrKcNdjM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 table:number-rows-repeated="863">
          <table:table-cell table:style-name="ce2" table:number-columns-repeated="3"/>
          <table:table-cell table:style-name="ce11"/>
          <table:table-cell table:style-name="ce2"/>
          <table:table-cell table:number-columns-repeated="1019"/>
        </table:table-row>
        <table:table-row table:style-name="ro2" table:number-rows-repeated="1047236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5ª Turma Recursal" table:style-name="ta5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1019" table:default-cell-style-name="Default"/>
        <table:table-row table:style-name="ro1">
          <table:table-cell table:style-name="ce1" table:number-columns-spanned="5" table:number-rows-spanned="7">
            <draw:frame table:end-cell-address="'5ª Turma Recursal'.B1" table:end-x="5.73pt" table:end-y="14.97pt" draw:z-index="0" draw:name="image1.png" draw:style-name="gr1" draw:text-style-name="P1" svg:width="86.97pt" svg:height="14.97pt" svg:x="0pt" svg:y="0pt">
              <draw:image xlink:href="Pictures/10000201000006F80000013FFAE774A10766008E.png" xlink:type="simple" xlink:show="embed" xlink:actuate="onLoad">
                <text:p/>
              </draw:image>
            </draw:frame>
          </table:table-cell>
          <table:covered-table-cell table:number-columns-repeated="4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1">
          <table:table-cell table:style-name="ce2" table:number-columns-repeated="3"/>
          <table:table-cell table:style-name="ce11"/>
          <table:table-cell table:style-name="ce2"/>
          <table:table-cell table:number-columns-repeated="1019"/>
        </table:table-row>
        <table:table-row table:style-name="ro1">
          <table:table-cell table:style-name="ce3" office:value-type="string" calcext:value-type="string">
            <text:p>DATA DA SESSÃO</text:p>
          </table:table-cell>
          <table:table-cell table:style-name="ce3" office:value-type="string" calcext:value-type="string">
            <text:p>HORARIO DA SESSÃO</text:p>
          </table:table-cell>
          <table:table-cell table:style-name="ce3" office:value-type="string" calcext:value-type="string">
            <text:p>TURMA RECURSAL</text:p>
          </table:table-cell>
          <table:table-cell table:style-name="ce3" office:value-type="string" calcext:value-type="string">
            <text:p>LINK DA SESSÃO</text:p>
          </table:table-cell>
          <table:table-cell table:style-name="ce3" office:value-type="string" calcext:value-type="string">
            <text:p>OBSERVAÇÕES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7-28" calcext:value-type="date">
            <text:p>28/07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36" office:value-type="string" calcext:value-type="string">
            <text:p><text:a xlink:href="https://www.youtube.com/watch?v=rNLS4BrjzmE" xlink:type="simple">https://www.youtube.com/watch?v=rNLS4Brjzm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7-21" calcext:value-type="date">
            <text:p>21/07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36" office:value-type="string" calcext:value-type="string">
            <text:p><text:a xlink:href="https://www.youtube.com/watch?v=dv2JpNWECVQ" xlink:type="simple">https://www.youtube.com/watch?v=dv2JpNWECV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7-14" calcext:value-type="date">
            <text:p>14/07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36" office:value-type="string" calcext:value-type="string">
            <text:p><text:a xlink:href="https://www.youtube.com/watch?v=e6JP89koqKM" xlink:type="simple">https://www.youtube.com/watch?v=e6JP89koqK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33" office:value-type="date" office:date-value="2026-06-16" calcext:value-type="date" table:number-columns-spanned="1" table:number-rows-spanned="2">
            <text:p>16/06/2026</text:p>
          </table:table-cell>
          <table:table-cell table:style-name="ce34" office:value-type="string" calcext:value-type="string" table:number-columns-spanned="1" table:number-rows-spanned="2">
            <text:p>Matutino</text:p>
          </table:table-cell>
          <table:table-cell table:style-name="ce34" office:value-type="string" calcext:value-type="string" table:number-columns-spanned="1" table:number-rows-spanned="2">
            <text:p>5ª Turma Recursal</text:p>
          </table:table-cell>
          <table:table-cell table:style-name="ce36" office:value-type="string" calcext:value-type="string">
            <text:p><text:a xlink:href="https://www.youtube.com/watch?v=ourjcd_QPkk" xlink:type="simple">https://www.youtube.com/watch?v=ourjcd_QPkk</text:a></text:p>
          </table:table-cell>
          <table:table-cell table:style-name="ce39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36" office:value-type="string" calcext:value-type="string">
            <text:p><text:a xlink:href="https://www.youtube.com/watch?v=tsUhamY6Cgk" xlink:type="simple">https://www.youtube.com/watch?v=tsUhamY6Cgk</text:a></text:p>
          </table:table-cell>
          <table:covered-table-cell table:style-name="ce5"/>
          <table:table-cell table:number-columns-repeated="1019"/>
        </table:table-row>
        <table:table-row table:style-name="ro1">
          <table:table-cell table:style-name="ce20" office:value-type="date" office:date-value="2026-06-09" calcext:value-type="date">
            <text:p>09/06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VDqJj3YL2qo" xlink:type="simple">https://www.youtube.com/watch?v=VDqJj3YL2q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5-05" calcext:value-type="date">
            <text:p>05/05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bJsBFpjierU" xlink:type="simple">https://www.youtube.com/watch?v=bJsBFpjier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4-28" calcext:value-type="date">
            <text:p>28/04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hYrQfv_F_d8" xlink:type="simple">https://www.youtube.com/watch?v=hYrQfv_F_d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4-14" calcext:value-type="date">
            <text:p>14/04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m_pEdTnLA5k" xlink:type="simple">https://www.youtube.com/watch?v=m_pEdTnLA5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3-31" calcext:value-type="date">
            <text:p>31/03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1zhMxydu6RY" xlink:type="simple">https://www.youtube.com/watch?v=1zhMxydu6R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3-10" calcext:value-type="date">
            <text:p>10/03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3nIscuDjWxU" xlink:type="simple">https://www.youtube.com/watch?v=3nIscuDjWx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3-03" calcext:value-type="date">
            <text:p>03/03/2026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0PhBStn2p_A" xlink:type="simple">https://www.youtube.com/watch?v=0PhBStn2p_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12-09" calcext:value-type="date" table:number-columns-spanned="1" table:number-rows-spanned="3">
            <text:p>09/12/2025</text:p>
          </table:table-cell>
          <table:table-cell table:style-name="ce21" office:value-type="string" calcext:value-type="string" table:number-columns-spanned="1" table:number-rows-spanned="3">
            <text:p>Matutino</text:p>
          </table:table-cell>
          <table:table-cell table:style-name="ce21" office:value-type="string" calcext:value-type="string" table:number-columns-spanned="1" table:number-rows-spanned="3">
            <text:p>5ª Turma Recursal</text:p>
          </table:table-cell>
          <table:table-cell table:style-name="ce12" office:value-type="string" calcext:value-type="string">
            <text:p><text:a xlink:href="https://www.youtube.com/watch?v=7fz6iJhyi8s" xlink:type="simple">https://www.youtube.com/watch?v=7fz6iJhyi8s</text:a></text:p>
          </table:table-cell>
          <table:table-cell table:style-name="ce8" office:value-type="string" calcext:value-type="string" table:number-columns-spanned="1" table:number-rows-spanned="3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6"/>
          <table:covered-table-cell table:number-columns-repeated="2" table:style-name="ce23"/>
          <table:table-cell table:style-name="ce12" office:value-type="string" calcext:value-type="string">
            <text:p><text:a xlink:href="https://www.youtube.com/watch?v=zaSeyVHefgw" xlink:type="simple">https://www.youtube.com/watch?v=zaSeyVHefgw</text:a></text:p>
          </table:table-cell>
          <table:covered-table-cell table:style-name="ce6"/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RcxLTLv_Ldg" xlink:type="simple">https://www.youtube.com/watch?v=RcxLTLv_Ldg</text:a></text:p>
          </table:table-cell>
          <table:covered-table-cell table:style-name="ce5"/>
          <table:table-cell table:number-columns-repeated="1019"/>
        </table:table-row>
        <table:table-row table:style-name="ro1">
          <table:table-cell table:style-name="ce20" office:value-type="date" office:date-value="2025-11-25" calcext:value-type="date">
            <text:p>25/11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EwpKrlPGAmg" xlink:type="simple">https://www.youtube.com/watch?v=EwpKrlPGAm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11-11" calcext:value-type="date">
            <text:p>11/11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bH3WJaWvtkY" xlink:type="simple">https://www.youtube.com/watch?v=bH3WJaWvtk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9-16" calcext:value-type="date">
            <text:p>16/09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0YUJ203Gwcg" xlink:type="simple">https://www.youtube.com/watch?v=0YUJ203Gwc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9-09" calcext:value-type="date">
            <text:p>09/09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tMijSxMPFTY" xlink:type="simple">https://www.youtube.com/watch?v=tMijSxMPFT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7-29" calcext:value-type="date">
            <text:p>29/07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m6OapKojymM" xlink:type="simple">https://www.youtube.com/watch?v=m6OapKojym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7-09" calcext:value-type="date">
            <text:p>09/07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ud22qhznWOM" xlink:type="simple">https://www.youtube.com/watch?v=ud22qhznWO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6-10" calcext:value-type="date">
            <text:p>10/06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zBHt8j0opKE" xlink:type="simple">https://www.youtube.com/watch?v=zBHt8j0opK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5-13" calcext:value-type="date">
            <text:p>13/05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cdyWknJwg50" xlink:type="simple">https://www.youtube.com/watch?v=cdyWknJwg5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4-15" calcext:value-type="date">
            <text:p>15/04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jeUI6yxqXTA" xlink:type="simple">https://www.youtube.com/watch?v=jeUI6yxqXT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25" calcext:value-type="date">
            <text:p>25/02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zsWjhfJCSoQ" xlink:type="simple">https://www.youtube.com/watch?v=zsWjhfJCSo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18" calcext:value-type="date">
            <text:p>18/02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kslS3ctn1rQ" xlink:type="simple">https://www.youtube.com/watch?v=kslS3ctn1r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2-11" calcext:value-type="date">
            <text:p>11/02/2025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pinawVXVeMc" xlink:type="simple">https://www.youtube.com/watch?v=pinawVXVeM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2-03" calcext:value-type="date">
            <text:p>03/12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7V6fvuLQpxM" xlink:type="simple">https://www.youtube.com/watch?v=7V6fvuLQpx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1-05" calcext:value-type="date">
            <text:p>05/11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1BDwvKvlkF8" xlink:type="simple">https://www.youtube.com/watch?v=1BDwvKvlkF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29" calcext:value-type="date">
            <text:p>29/10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xtSKYErZYQ0" xlink:type="simple">https://www.youtube.com/watch?v=xtSKYErZYQ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15" calcext:value-type="date">
            <text:p>15/10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UOR4uIl2KnM" xlink:type="simple">https://www.youtube.com/watch?v=UOR4uIl2Kn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08" calcext:value-type="date">
            <text:p>08/10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a3Sxfngj0Is" xlink:type="simple">https://www.youtube.com/watch?v=a3Sxfngj0I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10-01" calcext:value-type="date">
            <text:p>01/10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naRPOYqUVlc" xlink:type="simple">https://www.youtube.com/watch?v=naRPOYqUVl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24" calcext:value-type="date">
            <text:p>24/09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UsaKaXcPHvg" xlink:type="simple">https://www.youtube.com/watch?v=UsaKaXcPHv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17" calcext:value-type="date">
            <text:p>17/09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yUhnGMMBG2I" xlink:type="simple">https://www.youtube.com/watch?v=yUhnGMMBG2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10" calcext:value-type="date">
            <text:p>10/09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4LIpD2pvtZQ" xlink:type="simple">https://www.youtube.com/watch?v=4LIpD2pvtZ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9-03" calcext:value-type="date">
            <text:p>03/09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jeU5q-CUNb4" xlink:type="simple">https://www.youtube.com/watch?v=jeU5q-CUNb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20" calcext:value-type="date">
            <text:p>20/08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PuuK9Kuod30" xlink:type="simple">https://www.youtube.com/watch?v=PuuK9Kuod3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13" calcext:value-type="date">
            <text:p>13/08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xaNCBy_Vcuo" xlink:type="simple">https://www.youtube.com/watch?v=xaNCBy_Vcu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8-06" calcext:value-type="date">
            <text:p>06/08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JnRhm28WrFg" xlink:type="simple">https://www.youtube.com/watch?v=JnRhm28WrF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30" calcext:value-type="date">
            <text:p>30/07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_SmNM3haT50" xlink:type="simple">https://www.youtube.com/watch?v=_SmNM3haT5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16" calcext:value-type="date">
            <text:p>16/07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_RRShkb874Y" xlink:type="simple">https://www.youtube.com/watch?v=_RRShkb874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7-09" calcext:value-type="date">
            <text:p>09/07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iJmsQvkvsGY" xlink:type="simple">https://www.youtube.com/watch?v=iJmsQvkvsG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6-18" calcext:value-type="date">
            <text:p>18/06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vLoV4KtCpvk" xlink:type="simple">https://www.youtube.com/watch?v=vLoV4KtCpv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6-11" calcext:value-type="date">
            <text:p>11/06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sDMxVqZaILk" xlink:type="simple">https://www.youtube.com/watch?v=sDMxVqZaIL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20" calcext:value-type="date">
            <text:p>20/05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S4B5tUTkk_Q" xlink:type="simple">https://www.youtube.com/watch?v=S4B5tUTkk_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5-13" calcext:value-type="date">
            <text:p>13/05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fkshcuS06Vc" xlink:type="simple">https://www.youtube.com/watch?v=fkshcuS06V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30" calcext:value-type="date">
            <text:p>30/04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dK1tBJZzTn0" xlink:type="simple">https://www.youtube.com/watch?v=dK1tBJZzTn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23" calcext:value-type="date">
            <text:p>23/04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ebtCV4lJ3ms" xlink:type="simple">https://www.youtube.com/watch?v=ebtCV4lJ3m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16" calcext:value-type="date">
            <text:p>16/04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ii_uqISFYas" xlink:type="simple">https://www.youtube.com/watch?v=ii_uqISFYa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09" calcext:value-type="date">
            <text:p>09/04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qyy41G8tUTs" xlink:type="simple">https://www.youtube.com/watch?v=qyy41G8tUT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4-02" calcext:value-type="date">
            <text:p>02/04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7oEcsNjET34" xlink:type="simple">https://www.youtube.com/watch?v=7oEcsNjET3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26" calcext:value-type="date">
            <text:p>26/03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dlCQkSIa_FM" xlink:type="simple">https://www.youtube.com/watch?v=dlCQkSIa_F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19" calcext:value-type="date">
            <text:p>19/03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6XJQ_eSqMOk" xlink:type="simple">https://www.youtube.com/watch?v=6XJQ_eSqMO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11" calcext:value-type="date">
            <text:p>11/03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i59G27tNmNU" xlink:type="simple">https://www.youtube.com/watch?v=i59G27tNmN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3-05" calcext:value-type="date">
            <text:p>05/03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wW80ai-867c" xlink:type="simple">https://www.youtube.com/watch?v=wW80ai-867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2-27" calcext:value-type="date">
            <text:p>27/02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JVUS5Ja5j28" xlink:type="simple">https://www.youtube.com/watch?v=JVUS5Ja5j2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2-06" calcext:value-type="date">
            <text:p>06/02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qGXl4GK1DGg" xlink:type="simple">https://www.youtube.com/watch?v=qGXl4GK1DG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1-30" calcext:value-type="date">
            <text:p>30/01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up6PGmCn57I" xlink:type="simple">https://www.youtube.com/watch?v=up6PGmCn57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4-01-23" calcext:value-type="date">
            <text:p>23/01/2024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DxGQ_5DQpx0" xlink:type="simple">https://www.youtube.com/watch?v=DxGQ_5DQpx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2-12" calcext:value-type="date">
            <text:p>12/12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lhAD5HruzeE" xlink:type="simple">https://www.youtube.com/watch?v=lhAD5Hruze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2-05" calcext:value-type="date">
            <text:p>05/12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N9_B9cF-vOY" xlink:type="simple">https://www.youtube.com/watch?v=N9_B9cF-vO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1-28" calcext:value-type="date">
            <text:p>28/11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V59BrQRtdzo" xlink:type="simple">https://www.youtube.com/watch?v=V59BrQRtdz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1-21" calcext:value-type="date">
            <text:p>21/11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R3FnK9TBuFk" xlink:type="simple">https://www.youtube.com/watch?v=R3FnK9TBuF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1-07" calcext:value-type="date">
            <text:p>07/11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nckA3QBgCN4" xlink:type="simple">https://www.youtube.com/watch?v=nckA3QBgCN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0-24" calcext:value-type="date">
            <text:p>24/10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QXFbp4VOwkA" xlink:type="simple">https://www.youtube.com/watch?v=QXFbp4VOwk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10-10" calcext:value-type="date">
            <text:p>10/10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UcfdroHyYkQ" xlink:type="simple">https://www.youtube.com/watch?v=UcfdroHyYk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26" calcext:value-type="date" table:number-columns-spanned="1" table:number-rows-spanned="2">
            <text:p>26/09/2023</text:p>
          </table:table-cell>
          <table:table-cell table:style-name="ce21" office:value-type="string" calcext:value-type="string" table:number-columns-spanned="1" table:number-rows-spanned="2">
            <text:p>Matutino</text:p>
          </table:table-cell>
          <table:table-cell table:style-name="ce21" office:value-type="string" calcext:value-type="string" table:number-columns-spanned="1" table:number-rows-spanned="2">
            <text:p>5ª Turma Recursal</text:p>
          </table:table-cell>
          <table:table-cell table:style-name="ce12" office:value-type="string" calcext:value-type="string">
            <text:p><text:a xlink:href="https://www.youtube.com/watch?v=RjQ5wlM15FY" xlink:type="simple">https://www.youtube.com/watch?v=RjQ5wlM15FY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number-columns-repeated="2" table:style-name="ce22"/>
          <table:table-cell table:style-name="ce12" office:value-type="string" calcext:value-type="string">
            <text:p><text:a xlink:href="https://www.youtube.com/watch?v=VZpE98Gh08Y" xlink:type="simple">https://www.youtube.com/watch?v=VZpE98Gh08Y</text:a></text:p>
          </table:table-cell>
          <table:covered-table-cell table:style-name="ce5"/>
          <table:table-cell table:number-columns-repeated="1019"/>
        </table:table-row>
        <table:table-row table:style-name="ro1">
          <table:table-cell table:style-name="ce20" office:value-type="date" office:date-value="2023-09-19" calcext:value-type="date">
            <text:p>19/09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TiWbt3PsUWA" xlink:type="simple">https://www.youtube.com/watch?v=TiWbt3PsUW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09-12" calcext:value-type="date">
            <text:p>12/09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L8YW2LKf_VY" xlink:type="simple">https://www.youtube.com/watch?v=L8YW2LKf_V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09-05" calcext:value-type="date">
            <text:p>05/09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Vp8TRiag3xc" xlink:type="simple">https://www.youtube.com/watch?v=Vp8TRiag3x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08-08" calcext:value-type="date">
            <text:p>08/08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9IbroitbBVc" xlink:type="simple">https://www.youtube.com/watch?v=9IbroitbBV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08-01" calcext:value-type="date">
            <text:p>01/08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h8I9gHbkE_s" xlink:type="simple">https://www.youtube.com/watch?v=h8I9gHbkE_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07-25" calcext:value-type="date">
            <text:p>25/07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GI2QqbrHuk4" xlink:type="simple">https://www.youtube.com/watch?v=GI2QqbrHuk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07-18" calcext:value-type="date">
            <text:p>18/07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Mg748sUJi2g" xlink:type="simple">https://www.youtube.com/watch?v=Mg748sUJi2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07-17" calcext:value-type="date">
            <text:p>17/07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Y_Yr7kA7qqU" xlink:type="simple">https://www.youtube.com/watch?v=Y_Yr7kA7qq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07-11" calcext:value-type="date">
            <text:p>11/07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2QD8OgNeuP0" xlink:type="simple">https://www.youtube.com/watch?v=2QD8OgNeuP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07-04" calcext:value-type="date">
            <text:p>04/07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sfN_3a8bx_Q" xlink:type="simple">https://www.youtube.com/watch?v=sfN_3a8bx_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3-06-20" calcext:value-type="date">
            <text:p>20/06/2023</text:p>
          </table:table-cell>
          <table:table-cell table:style-name="ce10" office:value-type="string" calcext:value-type="string">
            <text:p>Matutino</text:p>
          </table:table-cell>
          <table:table-cell table:style-name="ce10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pFZNt2IF5Kc" xlink:type="simple">https://www.youtube.com/watch?v=pFZNt2IF5K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13" calcext:value-type="date">
            <text:p>13/06/2023</text:p>
          </table:table-cell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FAO3gA2rly4" xlink:type="simple">https://www.youtube.com/watch?v=FAO3gA2rly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06" calcext:value-type="date">
            <text:p>06/06/2023</text:p>
          </table:table-cell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PsCtZtwVBaE" xlink:type="simple">https://www.youtube.com/watch?v=PsCtZtwVBa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30" calcext:value-type="date">
            <text:p>30/05/2023</text:p>
          </table:table-cell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dGpFFIAZaQ4" xlink:type="simple">https://www.youtube.com/watch?v=dGpFFIAZaQ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22" calcext:value-type="date">
            <text:p>22/05/2023</text:p>
          </table:table-cell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eoy3Vj0iTN8" xlink:type="simple">https://www.youtube.com/watch?v=eoy3Vj0iTN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09" calcext:value-type="date">
            <text:p>09/05/2023</text:p>
          </table:table-cell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qUMxsanlR9Q" xlink:type="simple">https://www.youtube.com/watch?v=qUMxsanlR9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02" calcext:value-type="date">
            <text:p>02/05/2023</text:p>
          </table:table-cell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X5apmna21k8" xlink:type="simple">https://www.youtube.com/watch?v=X5apmna21k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25" calcext:value-type="date" table:number-columns-spanned="1" table:number-rows-spanned="2">
            <text:p>25/04/2023</text:p>
          </table:table-cell>
          <table:table-cell table:style-name="ce8" office:value-type="string" calcext:value-type="string" table:number-columns-spanned="1" table:number-rows-spanned="2">
            <text:p>Matutino</text:p>
          </table:table-cell>
          <table:table-cell table:style-name="ce8" office:value-type="string" calcext:value-type="string" table:number-columns-spanned="1" table:number-rows-spanned="2">
            <text:p>5ª Turma Recursal</text:p>
          </table:table-cell>
          <table:table-cell table:style-name="ce12" office:value-type="string" calcext:value-type="string">
            <text:p><text:a xlink:href="https://www.youtube.com/watch?v=fKGNyELc6Q4" xlink:type="simple">https://www.youtube.com/watch?v=fKGNyELc6Q4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number-columns-repeated="3" table:style-name="ce5"/>
          <table:table-cell table:style-name="ce12" office:value-type="string" calcext:value-type="string">
            <text:p><text:a xlink:href="https://www.youtube.com/watch?v=fLTSa_nFSl8" xlink:type="simple">https://www.youtube.com/watch?v=fLTSa_nFSl8</text:a></text:p>
          </table:table-cell>
          <table:covered-table-cell table:style-name="ce5"/>
          <table:table-cell table:number-columns-repeated="1019"/>
        </table:table-row>
        <table:table-row table:style-name="ro1">
          <table:table-cell table:style-name="ce4" office:value-type="date" office:date-value="2023-04-18" calcext:value-type="date">
            <text:p>18/04/2023</text:p>
          </table:table-cell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HalUWV4zUCE&amp;t=2s" xlink:type="simple">https://www.youtube.com/watch?v=HalUWV4zUCE&amp;t=2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17" calcext:value-type="date">
            <text:p>17/04/2023</text:p>
          </table:table-cell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oFWC4EtzxsE" xlink:type="simple">https://www.youtube.com/watch?v=oFWC4Etzxs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11" calcext:value-type="date">
            <text:p>11/04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fc8VmzziAjM" xlink:type="simple">https://www.youtube.com/watch?v=fc8VmzziAj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04" calcext:value-type="date" table:number-columns-spanned="1" table:number-rows-spanned="2">
            <text:p>04/04/2023</text:p>
          </table:table-cell>
          <table:table-cell table:style-name="ce32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PSGzsooo-a4" xlink:type="simple">https://www.youtube.com/watch?v=PSGzsooo-a4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gZU8rPV6h10" xlink:type="simple">https://www.youtube.com/watch?v=gZU8rPV6h10</text:a></text:p>
          </table:table-cell>
          <table:table-cell table:style-name="ce1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28" calcext:value-type="date">
            <text:p>28/03/2023</text:p>
          </table:table-cell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g0KXlewbjtk" xlink:type="simple">https://www.youtube.com/watch?v=g0KXlewbjt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21" calcext:value-type="date" table:number-columns-spanned="1" table:number-rows-spanned="2">
            <text:p>21/03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dHLhYmFHWdE" xlink:type="simple">https://www.youtube.com/watch?v=dHLhYmFHWd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eHX5EbBkZks" xlink:type="simple">https://www.youtube.com/watch?v=eHX5EbBkZk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14" calcext:value-type="date">
            <text:p>14/03/2023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0AnLdsy3do0" xlink:type="simple">https://www.youtube.com/watch?v=0AnLdsy3do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07" calcext:value-type="date" table:number-columns-spanned="1" table:number-rows-spanned="2">
            <text:p>07/03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tUksROTrJF8" xlink:type="simple">https://www.youtube.com/watch?v=tUksROTrJF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qzrJncDfj0U" xlink:type="simple">https://www.youtube.com/watch?v=qzrJncDfj0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2-28" calcext:value-type="date">
            <text:p>28/02/2023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NF7cW8fJ2hs" xlink:type="simple">https://www.youtube.com/watch?v=NF7cW8fJ2h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2-14" calcext:value-type="date" table:number-columns-spanned="1" table:number-rows-spanned="2">
            <text:p>14/02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PLAALd8xCi4" xlink:type="simple">https://www.youtube.com/watch?v=PLAALd8xCi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VUiWpMZAa_Y" xlink:type="simple">https://www.youtube.com/watch?v=VUiWpMZAa_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2-07" calcext:value-type="date" table:number-columns-spanned="1" table:number-rows-spanned="2">
            <text:p>07/02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hwJWdiif7j0" xlink:type="simple">https://www.youtube.com/watch?v=hwJWdiif7j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33vF7deH9YM" xlink:type="simple">https://www.youtube.com/watch?v=33vF7deH9Y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1-31" calcext:value-type="date">
            <text:p>31/01/2023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WT2xXRqilyU" xlink:type="simple">https://www.youtube.com/watch?v=WT2xXRqily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1-24" calcext:value-type="date">
            <text:p>24/01/2023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INl87L7Sbnk" xlink:type="simple">https://www.youtube.com/watch?v=INl87L7Sbn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2-13" calcext:value-type="date" table:number-columns-spanned="1" table:number-rows-spanned="2">
            <text:p>13/12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UBjdpaC7Wq0" xlink:type="simple">https://www.youtube.com/watch?v=UBjdpaC7Wq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aM0wH0nw0XI" xlink:type="simple">https://www.youtube.com/watch?v=aM0wH0nw0X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2-06" calcext:value-type="date" table:number-columns-spanned="1" table:number-rows-spanned="2">
            <text:p>06/12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XFpXnUYXE2A" xlink:type="simple">https://www.youtube.com/watch?v=XFpXnUYXE2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oheFjhaEDxk" xlink:type="simple">https://www.youtube.com/watch?v=oheFjhaEDx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1-22" calcext:value-type="date" table:number-columns-spanned="1" table:number-rows-spanned="2">
            <text:p>22/11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S9Baihn9JM0&amp;t=4s" xlink:type="simple">https://www.youtube.com/watch?v=S9Baihn9JM0&amp;t=4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EwDqaS8bSX0&amp;t=7s" xlink:type="simple">https://www.youtube.com/watch?v=EwDqaS8bSX0&amp;t=7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1-08" calcext:value-type="date" table:number-columns-spanned="1" table:number-rows-spanned="2">
            <text:p>08/11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yTDbxgdDau0&amp;t=20s" xlink:type="simple">https://www.youtube.com/watch?v=yTDbxgdDau0&amp;t=20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SfzP47F7vUQ&amp;t=20s" xlink:type="simple">https://www.youtube.com/watch?v=SfzP47F7vUQ&amp;t=20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1-01" calcext:value-type="date" table:number-columns-spanned="1" table:number-rows-spanned="2">
            <text:p>01/11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AI5r3NYkqGs" xlink:type="simple">https://www.youtube.com/watch?v=AI5r3NYkqG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DFt84ko8u84" xlink:type="simple">https://www.youtube.com/watch?v=DFt84ko8u8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0-25" calcext:value-type="date" table:number-columns-spanned="1" table:number-rows-spanned="2">
            <text:p>25/10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aO04bCO6iIo&amp;t=3s" xlink:type="simple">https://www.youtube.com/watch?v=aO04bCO6iIo&amp;t=3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eN4f4pLdgsQ&amp;t=6s" xlink:type="simple">https://www.youtube.com/watch?v=eN4f4pLdgsQ&amp;t=6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0-18" calcext:value-type="date" table:number-columns-spanned="1" table:number-rows-spanned="2">
            <text:p>18/10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K0dmWl4qvww" xlink:type="simple">https://www.youtube.com/watch?v=K0dmWl4qvw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V6mkoxCS2sM" xlink:type="simple">https://www.youtube.com/watch?v=V6mkoxCS2s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0-11" calcext:value-type="date">
            <text:p>11/10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wP6v_g0XUTw" xlink:type="simple">https://www.youtube.com/watch?v=wP6v_g0XUT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0-04" calcext:value-type="date">
            <text:p>04/10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6wNQwRk_XVo" xlink:type="simple">https://www.youtube.com/watch?v=6wNQwRk_XV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9-27" calcext:value-type="date">
            <text:p>27/09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gp_fge0-f58" xlink:type="simple">https://www.youtube.com/watch?v=gp_fge0-f5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9-20" calcext:value-type="date" table:number-columns-spanned="1" table:number-rows-spanned="2">
            <text:p>20/09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ow0R-qlRSww" xlink:type="simple">https://www.youtube.com/watch?v=ow0R-qlRSw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DuRQkgyH_oY" xlink:type="simple">https://www.youtube.com/watch?v=DuRQkgyH_o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9-19" calcext:value-type="date" table:number-columns-spanned="1" table:number-rows-spanned="2">
            <text:p>19/09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ow0R-qlRSww" xlink:type="simple">https://www.youtube.com/watch?v=ow0R-qlRSw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DuRQkgyH_oY" xlink:type="simple">https://www.youtube.com/watch?v=DuRQkgyH_o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8" office:value-type="string" calcext:value-type="string">
            <text:p>13/09 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XhrikEyIUW0" xlink:type="simple">https://www.youtube.com/watch?v=XhrikEyIUW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9-06" calcext:value-type="date" table:number-columns-spanned="1" table:number-rows-spanned="2">
            <text:p>06/09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Mjvw9_mf3YE" xlink:type="simple">https://www.youtube.com/watch?v=Mjvw9_mf3Y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ExXUIBQ5MCY" xlink:type="simple">https://www.youtube.com/watch?v=ExXUIBQ5MC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8-16" calcext:value-type="date" table:number-columns-spanned="1" table:number-rows-spanned="2">
            <text:p>16/08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CUIu7QASlJ0" xlink:type="simple">https://www.youtube.com/watch?v=CUIu7QASlJ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90ufJn0FK6w" xlink:type="simple">https://www.youtube.com/watch?v=90ufJn0FK6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26" calcext:value-type="date" table:number-columns-spanned="1" table:number-rows-spanned="2">
            <text:p>26/07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xY8hvnjSdWI" xlink:type="simple">https://www.youtube.com/watch?v=xY8hvnjSdW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xtiuWN_t5x8" xlink:type="simple">https://www.youtube.com/watch?v=xtiuWN_t5x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12" calcext:value-type="date">
            <text:p>12/07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VtMD8Oeva1Y" xlink:type="simple">https://www.youtube.com/watch?v=VtMD8Oeva1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05" calcext:value-type="date" table:number-columns-spanned="1" table:number-rows-spanned="2">
            <text:p>05/07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RDCdpj0rDbk" xlink:type="simple">https://www.youtube.com/watch?v=RDCdpj0rDb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37" office:value-type="string" calcext:value-type="string">
            <text:p><text:a xlink:href="https://www.youtube.com/watch?v=VtMD8Oeva1Y" xlink:type="simple">https://www.youtube.com/watch?v=VtMD8Oeva1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28" calcext:value-type="date">
            <text:p>28/06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ktsVLGxtQ6w" xlink:type="simple">https://www.youtube.com/watch?v=ktsVLGxtQ6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21" calcext:value-type="date" table:number-columns-spanned="1" table:number-rows-spanned="2">
            <text:p>21/06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eT9kA471h_U" xlink:type="simple">https://www.youtube.com/watch?v=eT9kA471h_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uGI1ljsLTfE" xlink:type="simple">https://www.youtube.com/watch?v=uGI1ljsLTf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14" calcext:value-type="date" table:number-columns-spanned="1" table:number-rows-spanned="2">
            <text:p>14/06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Y2xkRxYT_9Y" xlink:type="simple">https://www.youtube.com/watch?v=Y2xkRxYT_9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9a_5iAlAXzs" xlink:type="simple">https://www.youtube.com/watch?v=9a_5iAlAXz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07" calcext:value-type="date" table:number-columns-spanned="1" table:number-rows-spanned="2">
            <text:p>07/06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CS2i5Gbr7GM" xlink:type="simple">https://www.youtube.com/watch?v=CS2i5Gbr7G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j1mzvIybiDs" xlink:type="simple">https://www.youtube.com/watch?v=j1mzvIybiD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24" calcext:value-type="date">
            <text:p>24/05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N3sbiysla2U" xlink:type="simple">https://www.youtube.com/watch?v=N3sbiysla2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10" calcext:value-type="date" table:number-columns-spanned="1" table:number-rows-spanned="2">
            <text:p>10/05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TW8AB4xH6NU" xlink:type="simple">https://www.youtube.com/watch?v=TW8AB4xH6N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zITFfQEeeIo" xlink:type="simple">https://www.youtube.com/watch?v=zITFfQEeeI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03" calcext:value-type="date" table:number-columns-spanned="1" table:number-rows-spanned="2">
            <text:p>03/05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i_-PG8BFcVM" xlink:type="simple">https://www.youtube.com/watch?v=i_-PG8BFcV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szGa9ey65uw" xlink:type="simple">https://www.youtube.com/watch?v=szGa9ey65u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26" calcext:value-type="date">
            <text:p>26/04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vscz-KdI0IE" xlink:type="simple">https://www.youtube.com/watch?v=vscz-KdI0I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19" calcext:value-type="date" table:number-columns-spanned="1" table:number-rows-spanned="2">
            <text:p>19/04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WXFsit9vm4A" xlink:type="simple">https://www.youtube.com/watch?v=WXFsit9vm4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i3NVodA_AMw" xlink:type="simple">https://www.youtube.com/watch?v=i3NVodA_AM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12" calcext:value-type="date" table:number-columns-spanned="1" table:number-rows-spanned="2">
            <text:p>12/04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J2I9G_msInM" xlink:type="simple">https://www.youtube.com/watch?v=J2I9G_msIn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qWjqx9CP0iQ" xlink:type="simple">https://www.youtube.com/watch?v=qWjqx9CP0i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05" calcext:value-type="date" table:number-columns-spanned="1" table:number-rows-spanned="2">
            <text:p>05/04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hePdqIRsyGI" xlink:type="simple">https://www.youtube.com/watch?v=hePdqIRsyG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_f5-iMnWtgA" xlink:type="simple">https://www.youtube.com/watch?v=_f5-iMnWtg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29" calcext:value-type="date" table:number-columns-spanned="1" table:number-rows-spanned="2">
            <text:p>29/03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pN2Oge5AiJs" xlink:type="simple">https://www.youtube.com/watch?v=pN2Oge5AiJ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uT6dWxAqVLA" xlink:type="simple">https://www.youtube.com/watch?v=uT6dWxAqVL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22" calcext:value-type="date" table:number-columns-spanned="1" table:number-rows-spanned="2">
            <text:p>22/03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3Xe8B68U7ug" xlink:type="simple">https://www.youtube.com/watch?v=3Xe8B68U7u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Gi1VtDhwS9g" xlink:type="simple">https://www.youtube.com/watch?v=Gi1VtDhwS9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15" calcext:value-type="date" table:number-columns-spanned="1" table:number-rows-spanned="2">
            <text:p>15/03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jK4Og26VgHE" xlink:type="simple">https://www.youtube.com/watch?v=jK4Og26VgH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ZpIbycZluoc" xlink:type="simple">https://www.youtube.com/watch?v=ZpIbycZluo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22" calcext:value-type="date" table:number-columns-spanned="1" table:number-rows-spanned="2">
            <text:p>22/02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VAACmYR_d28" xlink:type="simple">https://www.youtube.com/watch?v=VAACmYR_d2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SUpH__lQECQ" xlink:type="simple">https://www.youtube.com/watch?v=SUpH__lQEC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15" calcext:value-type="date" table:number-columns-spanned="1" table:number-rows-spanned="2">
            <text:p>15/02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Jsdq89aLwio" xlink:type="simple">https://www.youtube.com/watch?v=Jsdq89aLwi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OP9NBKOi67g" xlink:type="simple">https://www.youtube.com/watch?v=OP9NBKOi67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08" calcext:value-type="date" table:number-columns-spanned="1" table:number-rows-spanned="2">
            <text:p>08/02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o2oHEZZmlww" xlink:type="simple">https://www.youtube.com/watch?v=o2oHEZZmlw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y0TxNyfsJJQ" xlink:type="simple">https://www.youtube.com/watch?v=y0TxNyfsJJ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01" calcext:value-type="date" table:number-columns-spanned="1" table:number-rows-spanned="2">
            <text:p>01/02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rwnOteIQjp4" xlink:type="simple">https://www.youtube.com/watch?v=rwnOteIQjp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aN0RztVoGBY" xlink:type="simple">https://www.youtube.com/watch?v=aN0RztVoGB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1-25" calcext:value-type="date" table:number-columns-spanned="1" table:number-rows-spanned="2">
            <text:p>25/01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EhKX2UA1QHg" xlink:type="simple">https://www.youtube.com/watch?v=EhKX2UA1QH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NDoYXfGo-Rw" xlink:type="simple">https://www.youtube.com/watch?v=NDoYXfGo-R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2-14" calcext:value-type="date" table:number-columns-spanned="1" table:number-rows-spanned="2">
            <text:p>14/12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9bgegF8v4U4" xlink:type="simple">https://www.youtube.com/watch?v=9bgegF8v4U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c_dSoy1iYBc" xlink:type="simple">https://www.youtube.com/watch?v=c_dSoy1iYB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2-13" calcext:value-type="date" table:number-columns-spanned="1" table:number-rows-spanned="2">
            <text:p>13/12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8DI3CZaLmEE" xlink:type="simple">https://www.youtube.com/watch?v=8DI3CZaLmEE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OFtfsywSGBE" xlink:type="simple">https://www.youtube.com/watch?v=OFtfsywSGBE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2-07" calcext:value-type="date" table:number-columns-spanned="1" table:number-rows-spanned="2">
            <text:p>07/12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O906LyWU4lM" xlink:type="simple">https://www.youtube.com/watch?v=O906LyWU4l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YvWzHfeeonA" xlink:type="simple">https://www.youtube.com/watch?v=YvWzHfeeon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30" calcext:value-type="date" table:number-columns-spanned="1" table:number-rows-spanned="2">
            <text:p>30/11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Zn6wnERBHVY" xlink:type="simple">https://www.youtube.com/watch?v=Zn6wnERBHV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JabSaoNGdEA" xlink:type="simple">https://www.youtube.com/watch?v=JabSaoNGdE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23" calcext:value-type="date" table:number-columns-spanned="1" table:number-rows-spanned="2">
            <text:p>23/11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E-IbtSM9KSQ" xlink:type="simple">https://www.youtube.com/watch?v=E-IbtSM9KS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snTBlsdgKBw" xlink:type="simple">https://www.youtube.com/watch?v=snTBlsdgKB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16" calcext:value-type="date" table:number-columns-spanned="1" table:number-rows-spanned="2">
            <text:p>16/11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ZYifG6gkdf4" xlink:type="simple">https://www.youtube.com/watch?v=ZYifG6gkdf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bgFl-fXl304" xlink:type="simple">https://www.youtube.com/watch?v=bgFl-fXl30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09" calcext:value-type="date" table:number-columns-spanned="1" table:number-rows-spanned="2">
            <text:p>09/11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PRvzp9T4_2I" xlink:type="simple">https://www.youtube.com/watch?v=PRvzp9T4_2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qZ-DUzToy1c" xlink:type="simple">https://www.youtube.com/watch?v=qZ-DUzToy1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26" calcext:value-type="date" table:number-columns-spanned="1" table:number-rows-spanned="2">
            <text:p>26/10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pwxeg3bMwko" xlink:type="simple">https://www.youtube.com/watch?v=pwxeg3bMwk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B4lRymWcknA" xlink:type="simple">https://www.youtube.com/watch?v=B4lRymWckn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19" calcext:value-type="date" table:number-columns-spanned="1" table:number-rows-spanned="2">
            <text:p>19/10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bnYt5ua5QlA" xlink:type="simple">https://www.youtube.com/watch?v=bnYt5ua5Ql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If85TmDzTDc" xlink:type="simple">https://www.youtube.com/watch?v=If85TmDzTD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05" calcext:value-type="date" table:number-columns-spanned="1" table:number-rows-spanned="2">
            <text:p>05/10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2etv2kdNna4" xlink:type="simple">https://www.youtube.com/watch?v=2etv2kdNna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1GK8OiHnTbg" xlink:type="simple">https://www.youtube.com/watch?v=1GK8OiHnTb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28" calcext:value-type="date" table:number-columns-spanned="1" table:number-rows-spanned="2">
            <text:p>28/09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Zn-wTLw7suw" xlink:type="simple">https://www.youtube.com/watch?v=Zn-wTLw7su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dVjAVyZ6g8U" xlink:type="simple">https://www.youtube.com/watch?v=dVjAVyZ6g8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21" calcext:value-type="date" table:number-columns-spanned="1" table:number-rows-spanned="2">
            <text:p>21/09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paccvN6OsqE" xlink:type="simple">https://www.youtube.com/watch?v=paccvN6Osq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WODkYMVJBDE" xlink:type="simple">https://www.youtube.com/watch?v=WODkYMVJBD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14" calcext:value-type="date" table:number-columns-spanned="1" table:number-rows-spanned="2">
            <text:p>14/09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i7bw6pPYk4Y" xlink:type="simple">https://www.youtube.com/watch?v=i7bw6pPYk4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etsbAXhNg6o" xlink:type="simple">https://www.youtube.com/watch?v=etsbAXhNg6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31" calcext:value-type="date" table:number-columns-spanned="1" table:number-rows-spanned="2">
            <text:p>31/08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1iXJ7dYTPso" xlink:type="simple">https://www.youtube.com/watch?v=1iXJ7dYTPs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w0BSzAO3wHE" xlink:type="simple">https://www.youtube.com/watch?v=w0BSzAO3wH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24" calcext:value-type="date" table:number-columns-spanned="1" table:number-rows-spanned="2">
            <text:p>24/08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i_cR7zXwaLg" xlink:type="simple">https://www.youtube.com/watch?v=i_cR7zXwaL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8MVt0TzNmIw" xlink:type="simple">https://www.youtube.com/watch?v=8MVt0TzNmI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17" calcext:value-type="date" table:number-columns-spanned="1" table:number-rows-spanned="2">
            <text:p>17/08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_2HT0rOEzGs" xlink:type="simple">https://www.youtube.com/watch?v=_2HT0rOEzG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spBtzF_h8Pc" xlink:type="simple">https://www.youtube.com/watch?v=spBtzF_h8P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10" calcext:value-type="date" table:number-columns-spanned="1" table:number-rows-spanned="2">
            <text:p>10/08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17Mjry5oSDw" xlink:type="simple">https://www.youtube.com/watch?v=17Mjry5oSD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CEZjwGM96xg" xlink:type="simple">https://www.youtube.com/watch?v=CEZjwGM96x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03" calcext:value-type="date" table:number-columns-spanned="1" table:number-rows-spanned="2">
            <text:p>03/08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I1VlErLiyXg" xlink:type="simple">https://www.youtube.com/watch?v=I1VlErLiyX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wJCnvLDED4E" xlink:type="simple">https://www.youtube.com/watch?v=wJCnvLDED4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27" calcext:value-type="date" table:number-columns-spanned="1" table:number-rows-spanned="2">
            <text:p>27/07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KNcs-6fl03c" xlink:type="simple">https://www.youtube.com/watch?v=KNcs-6fl03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Fa3u_tctPG8" xlink:type="simple">https://www.youtube.com/watch?v=Fa3u_tctPG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20" calcext:value-type="date" table:number-columns-spanned="1" table:number-rows-spanned="2">
            <text:p>20/07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BYsVQRfVs3I" xlink:type="simple">https://www.youtube.com/watch?v=BYsVQRfVs3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fyHjSSKEqeM" xlink:type="simple">https://www.youtube.com/watch?v=fyHjSSKEqe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13" calcext:value-type="date" table:number-columns-spanned="1" table:number-rows-spanned="2">
            <text:p>13/07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ZvktIEfF_MM" xlink:type="simple">https://www.youtube.com/watch?v=ZvktIEfF_M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xBcOtLINaF0" xlink:type="simple">https://www.youtube.com/watch?v=xBcOtLINaF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06" calcext:value-type="date" table:number-columns-spanned="1" table:number-rows-spanned="2">
            <text:p>06/07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jy0zVFEj8is" xlink:type="simple">https://www.youtube.com/watch?v=jy0zVFEj8i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o9lJFnhieNQ" xlink:type="simple">https://www.youtube.com/watch?v=o9lJFnhieN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29" calcext:value-type="date" table:number-columns-spanned="1" table:number-rows-spanned="2">
            <text:p>29/06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vkJUOXjKjkw" xlink:type="simple">https://www.youtube.com/watch?v=vkJUOXjKjk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glyPiK6gsxs" xlink:type="simple">https://www.youtube.com/watch?v=glyPiK6gsx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22" calcext:value-type="date" table:number-columns-spanned="1" table:number-rows-spanned="2">
            <text:p>22/06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9QQNTi10284" xlink:type="simple">https://www.youtube.com/watch?v=9QQNTi1028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CyfciAUSkC4" xlink:type="simple">https://www.youtube.com/watch?v=CyfciAUSkC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15" calcext:value-type="date" table:number-columns-spanned="1" table:number-rows-spanned="2">
            <text:p>15/06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v2fAQkwxQhI" xlink:type="simple">https://www.youtube.com/watch?v=v2fAQkwxQh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saW_2SFjuyI" xlink:type="simple">https://www.youtube.com/watch?v=saW_2SFjuy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08" calcext:value-type="date" table:number-columns-spanned="1" table:number-rows-spanned="2">
            <text:p>08/06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Z-BJWuBuaks" xlink:type="simple">https://www.youtube.com/watch?v=Z-BJWuBuak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eSJ02aU8nIA" xlink:type="simple">https://www.youtube.com/watch?v=eSJ02aU8nI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01" calcext:value-type="date" table:number-columns-spanned="1" table:number-rows-spanned="2">
            <text:p>01/06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ZBNq2Jj1EBk" xlink:type="simple">https://www.youtube.com/watch?v=ZBNq2Jj1EB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WABAluhb-X8" xlink:type="simple">https://www.youtube.com/watch?v=WABAluhb-X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25" calcext:value-type="date" table:number-columns-spanned="1" table:number-rows-spanned="2">
            <text:p>25/05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cnNb_u6KJQM" xlink:type="simple">https://www.youtube.com/watch?v=cnNb_u6KJQ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eJl8pnS7j-E" xlink:type="simple">https://www.youtube.com/watch?v=eJl8pnS7j-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18" calcext:value-type="date" table:number-columns-spanned="1" table:number-rows-spanned="2">
            <text:p>18/05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qKJyWtApA2c" xlink:type="simple">https://www.youtube.com/watch?v=qKJyWtApA2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54rumotIJLw" xlink:type="simple">https://www.youtube.com/watch?v=54rumotIJL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11" calcext:value-type="date" table:number-columns-spanned="1" table:number-rows-spanned="2">
            <text:p>11/05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c9cNsqscBEY" xlink:type="simple">https://www.youtube.com/watch?v=c9cNsqscBE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8O8n0-RTOmg" xlink:type="simple">https://www.youtube.com/watch?v=8O8n0-RTOm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04" calcext:value-type="date" table:number-columns-spanned="1" table:number-rows-spanned="2">
            <text:p>04/05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6sCuQ9Fwz_o" xlink:type="simple">https://www.youtube.com/watch?v=6sCuQ9Fwz_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cu5vGx0xA_s" xlink:type="simple">https://www.youtube.com/watch?v=cu5vGx0xA_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27" calcext:value-type="date" table:number-columns-spanned="1" table:number-rows-spanned="2">
            <text:p>27/04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vMi_Ozrazqk" xlink:type="simple">https://www.youtube.com/watch?v=vMi_Ozrazq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hfCukuZenWE" xlink:type="simple">https://www.youtube.com/watch?v=hfCukuZenW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20" calcext:value-type="date" table:number-columns-spanned="1" table:number-rows-spanned="2">
            <text:p>20/04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1msKutG4F6Q" xlink:type="simple">https://www.youtube.com/watch?v=1msKutG4F6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LyWymokYyBo" xlink:type="simple">https://www.youtube.com/watch?v=LyWymokYyB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13" calcext:value-type="date" table:number-columns-spanned="1" table:number-rows-spanned="2">
            <text:p>13/04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CV_vepCSIvA" xlink:type="simple">https://www.youtube.com/watch?v=CV_vepCSIv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-PrIUo8Jnqs" xlink:type="simple">https://www.youtube.com/watch?v=-PrIUo8Jnq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06" calcext:value-type="date" table:number-columns-spanned="1" table:number-rows-spanned="3">
            <text:p>06/04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BDgeArg-HIQ" xlink:type="simple">https://www.youtube.com/watch?v=BDgeArg-HI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6"/>
          <table:table-cell table:style-name="ce24" office:value-type="string" calcext:value-type="string" table:number-columns-spanned="1" table:number-rows-spanned="2">
            <text:p>Matutino</text:p>
          </table:table-cell>
          <table:table-cell table:style-name="ce8" office:value-type="string" calcext:value-type="string" table:number-columns-spanned="1" table:number-rows-spanned="2">
            <text:p>5ª Turma Recursal</text:p>
          </table:table-cell>
          <table:table-cell table:style-name="ce12" office:value-type="string" calcext:value-type="string">
            <text:p><text:a xlink:href="https://www.youtube.com/watch?v=dfUitnNVn_c" xlink:type="simple">https://www.youtube.com/watch?v=dfUitnNVn_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22"/>
          <table:covered-table-cell table:style-name="ce5"/>
          <table:table-cell table:style-name="ce12" office:value-type="string" calcext:value-type="string">
            <text:p><text:a xlink:href="https://www.youtube.com/watch?v=t9JnN-N_5kA" xlink:type="simple">https://www.youtube.com/watch?v=t9JnN-N_5k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23" calcext:value-type="date" table:number-columns-spanned="1" table:number-rows-spanned="2">
            <text:p>23/03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y0aS98EssyQ" xlink:type="simple">https://www.youtube.com/watch?v=y0aS98Essy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cVq-V7mFxIs" xlink:type="simple">https://www.youtube.com/watch?v=cVq-V7mFxI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16" calcext:value-type="date" table:number-columns-spanned="1" table:number-rows-spanned="2">
            <text:p>16/03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8_Dt0hK2xZE" xlink:type="simple">https://www.youtube.com/watch?v=8_Dt0hK2xZ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02oAKNGYs3Y" xlink:type="simple">https://www.youtube.com/watch?v=02oAKNGYs3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09" calcext:value-type="date" table:number-columns-spanned="1" table:number-rows-spanned="2">
            <text:p>09/03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9xXvsQREMj4" xlink:type="simple">https://www.youtube.com/watch?v=9xXvsQREMj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kTikR09onv8" xlink:type="simple">https://www.youtube.com/watch?v=kTikR09onv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02" calcext:value-type="date" table:number-columns-spanned="1" table:number-rows-spanned="2">
            <text:p>02/03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0Ie40gMiy_4" xlink:type="simple">https://www.youtube.com/watch?v=0Ie40gMiy_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TEeOvEUE7M8" xlink:type="simple">https://www.youtube.com/watch?v=TEeOvEUE7M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23" calcext:value-type="date" table:number-columns-spanned="1" table:number-rows-spanned="2">
            <text:p>23/02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qivIu1F4Acs" xlink:type="simple">https://www.youtube.com/watch?v=qivIu1F4Ac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L23mmdGiC9k" xlink:type="simple">https://www.youtube.com/watch?v=L23mmdGiC9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16" calcext:value-type="date">
            <text:p>16/02/2021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ZD0jMwG15oE" xlink:type="simple">https://www.youtube.com/watch?v=ZD0jMwG15o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09" calcext:value-type="date" table:number-columns-spanned="1" table:number-rows-spanned="2">
            <text:p>09/02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HL1Xdn1qlfU" xlink:type="simple">https://www.youtube.com/watch?v=HL1Xdn1qlf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R44PMHIgF8c" xlink:type="simple">https://www.youtube.com/watch?v=R44PMHIgF8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02" calcext:value-type="date">
            <text:p>02/02/2021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JlOAYJdYpXY" xlink:type="simple">https://www.youtube.com/watch?v=JlOAYJdYpXY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1-26" calcext:value-type="date" table:number-columns-spanned="1" table:number-rows-spanned="2">
            <text:p>26/01/2021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HE4fRA2HT54" xlink:type="simple">https://www.youtube.com/watch?v=HE4fRA2HT54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2FSTBpzIVeQ" xlink:type="simple">https://www.youtube.com/watch?v=2FSTBpzIVeQ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2-15" calcext:value-type="date" table:number-columns-spanned="1" table:number-rows-spanned="2">
            <text:p>15/12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ClVp4E35ppE" xlink:type="simple">https://www.youtube.com/watch?v=ClVp4E35ppE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3HvlH0tmBUE" xlink:type="simple">https://www.youtube.com/watch?v=3HvlH0tmBUE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2-08" calcext:value-type="date" table:number-columns-spanned="1" table:number-rows-spanned="2">
            <text:p>08/12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KDaLbiahMPc" xlink:type="simple">https://www.youtube.com/watch?v=KDaLbiahMPc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ySzwbuomFmc" xlink:type="simple">https://www.youtube.com/watch?v=ySzwbuomFmc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2-01" calcext:value-type="date">
            <text:p>01/12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gJQwyjVbqf8" xlink:type="simple">https://www.youtube.com/watch?v=gJQwyjVbqf8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24" calcext:value-type="date" table:number-columns-spanned="1" table:number-rows-spanned="2">
            <text:p>24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xfjvVSrikXY" xlink:type="simple">https://www.youtube.com/watch?v=xfjvVSrikXY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fqkF7nfu7x8" xlink:type="simple">https://www.youtube.com/watch?v=fqkF7nfu7x8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10" calcext:value-type="date">
            <text:p>10/11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_JIBc1LiQME" xlink:type="simple">https://www.youtube.com/watch?v=_JIBc1LiQME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03" calcext:value-type="date">
            <text:p>03/11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uKmNb1sJrKg" xlink:type="simple">https://www.youtube.com/watch?v=uKmNb1sJrKg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27" calcext:value-type="date" table:number-columns-spanned="1" table:number-rows-spanned="2">
            <text:p>27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bUWiY85M03s" xlink:type="simple">https://www.youtube.com/watch?v=bUWiY85M03s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ucx1lKIopSM" xlink:type="simple">https://www.youtube.com/watch?v=ucx1lKIopSM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20" calcext:value-type="date" table:number-columns-spanned="1" table:number-rows-spanned="2">
            <text:p>20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FA2_jPwFcoM" xlink:type="simple">https://www.youtube.com/watch?v=FA2_jPwFcoM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p_Adddl-O9w" xlink:type="simple">https://www.youtube.com/watch?v=p_Adddl-O9w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13" calcext:value-type="date" table:number-columns-spanned="1" table:number-rows-spanned="2">
            <text:p>13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Bny5Tzo31H0" xlink:type="simple">https://www.youtube.com/watch?v=Bny5Tzo31H0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IfuNVpR-sUQ" xlink:type="simple">https://www.youtube.com/watch?v=IfuNVpR-sUQ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06" calcext:value-type="date" table:number-columns-spanned="1" table:number-rows-spanned="2">
            <text:p>06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hj585EPsvRY" xlink:type="simple">https://www.youtube.com/watch?v=hj585EPsvRY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IZ_gAWhz4FQ" xlink:type="simple">https://www.youtube.com/watch?v=IZ_gAWhz4FQ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29" calcext:value-type="date" table:number-columns-spanned="1" table:number-rows-spanned="2">
            <text:p>29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nHv5-AVHXqA" xlink:type="simple">https://www.youtube.com/watch?v=nHv5-AVHXqA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0Gu-1IvDO5Y" xlink:type="simple">https://www.youtube.com/watch?v=0Gu-1IvDO5Y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22" calcext:value-type="date" table:number-columns-spanned="1" table:number-rows-spanned="2">
            <text:p>22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gr4Ij_EDZHo" xlink:type="simple">https://www.youtube.com/watch?v=gr4Ij_EDZHo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R-iBvMmeiU8" xlink:type="simple">https://www.youtube.com/watch?v=R-iBvMmeiU8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15" calcext:value-type="date" table:number-columns-spanned="1" table:number-rows-spanned="2">
            <text:p>15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2VRT814bic0" xlink:type="simple">https://www.youtube.com/watch?v=2VRT814bic0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jpPEMGGZYEQ" xlink:type="simple">https://www.youtube.com/watch?v=jpPEMGGZYEQ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08" calcext:value-type="date" table:number-columns-spanned="1" table:number-rows-spanned="2">
            <text:p>08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-6-qWQlXh4M" xlink:type="simple">https://www.youtube.com/watch?v=-6-qWQlXh4M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Ia17OUbMMog" xlink:type="simple">https://www.youtube.com/watch?v=Ia17OUbMMog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01" calcext:value-type="date" table:number-columns-spanned="1" table:number-rows-spanned="2">
            <text:p>01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hRJS2p4GhCM" xlink:type="simple">https://www.youtube.com/watch?v=hRJS2p4GhCM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Xyly4bDDSB0" xlink:type="simple">https://www.youtube.com/watch?v=Xyly4bDDSB0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25" calcext:value-type="date" table:number-columns-spanned="1" table:number-rows-spanned="2">
            <text:p>25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69FrfMLLgN8" xlink:type="simple">https://www.youtube.com/watch?v=69FrfMLLgN8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BdRlDGtAOPA" xlink:type="simple">https://www.youtube.com/watch?v=BdRlDGtAOPA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18" calcext:value-type="date" table:number-columns-spanned="1" table:number-rows-spanned="2">
            <text:p>18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12FyQvCwKmk" xlink:type="simple">https://www.youtube.com/watch?v=12FyQvCwKmk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7lEXub-JGtY" xlink:type="simple">https://www.youtube.com/watch?v=7lEXub-JGtY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11" calcext:value-type="date" table:number-columns-spanned="1" table:number-rows-spanned="2">
            <text:p>11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B5pkGG74A8A" xlink:type="simple">https://www.youtube.com/watch?v=B5pkGG74A8A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8eXv0U8KnJY" xlink:type="simple">https://www.youtube.com/watch?v=8eXv0U8KnJY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04" calcext:value-type="date" table:number-columns-spanned="1" table:number-rows-spanned="2">
            <text:p>04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UlSKkXrMWmA&amp;t=100s" xlink:type="simple">https://www.youtube.com/watch?v=UlSKkXrMWmA&amp;t=100s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4hFIyR9SfQQ" xlink:type="simple">https://www.youtube.com/watch?v=4hFIyR9SfQQ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28" calcext:value-type="date" table:number-columns-spanned="1" table:number-rows-spanned="2">
            <text:p>28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Ycjm4SMfyu4" xlink:type="simple">https://www.youtube.com/watch?v=Ycjm4SMfyu4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ZJWdGrOOu9c" xlink:type="simple">https://www.youtube.com/watch?v=ZJWdGrOOu9c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21" calcext:value-type="date" table:number-columns-spanned="1" table:number-rows-spanned="2">
            <text:p>21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RzJKZHYoOxk" xlink:type="simple">https://www.youtube.com/watch?v=RzJKZHYoOxk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1RQ6nWihE9c" xlink:type="simple">https://www.youtube.com/watch?v=1RQ6nWihE9c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14" calcext:value-type="date" table:number-columns-spanned="1" table:number-rows-spanned="2">
            <text:p>14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pl330wBoYHU" xlink:type="simple">https://www.youtube.com/watch?v=pl330wBoYHU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7O2pYGv-_P4" xlink:type="simple">https://www.youtube.com/watch?v=7O2pYGv-_P4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07" calcext:value-type="date" table:number-columns-spanned="1" table:number-rows-spanned="2">
            <text:p>07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oLOnXS74SPk" xlink:type="simple">https://www.youtube.com/watch?v=oLOnXS74SPk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Ro-lFv1ZJGw" xlink:type="simple">https://www.youtube.com/watch?v=Ro-lFv1ZJGw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30" calcext:value-type="date" table:number-columns-spanned="1" table:number-rows-spanned="2">
            <text:p>30/06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6RA7X1G1euY" xlink:type="simple">https://www.youtube.com/watch?v=6RA7X1G1euY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8BZvyIC4ubA" xlink:type="simple">https://www.youtube.com/watch?v=8BZvyIC4ubA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23" calcext:value-type="date" table:number-columns-spanned="1" table:number-rows-spanned="2">
            <text:p>23/06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tEqsMDX10Xs" xlink:type="simple">https://www.youtube.com/watch?v=tEqsMDX10Xs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2y1GUB_-ZIw" xlink:type="simple">https://www.youtube.com/watch?v=2y1GUB_-ZIw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16" calcext:value-type="date" table:number-columns-spanned="1" table:number-rows-spanned="2">
            <text:p>16/06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iyYiqB_uAKk" xlink:type="simple">https://www.youtube.com/watch?v=iyYiqB_uAKk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9HSgciQ8SN8" xlink:type="simple">https://www.youtube.com/watch?v=9HSgciQ8SN8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09" calcext:value-type="date" table:number-columns-spanned="1" table:number-rows-spanned="2">
            <text:p>09/06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3uprGZQsmZ0" xlink:type="simple">https://www.youtube.com/watch?v=3uprGZQsmZ0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ZWKzBfh3e2A&amp;t=14s" xlink:type="simple">https://www.youtube.com/watch?v=ZWKzBfh3e2A&amp;t=14s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6-02" calcext:value-type="date" table:number-columns-spanned="1" table:number-rows-spanned="2">
            <text:p>02/06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fq5LW807JhM" xlink:type="simple">https://www.youtube.com/watch?v=fq5LW807JhM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PCsBSq2aOHc" xlink:type="simple">https://www.youtube.com/watch?v=PCsBSq2aOHc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5-19" calcext:value-type="date">
            <text:p>19/05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7" office:value-type="string" calcext:value-type="string">
            <text:p><text:a xlink:href="https://www.youtube.com/watch?v=xKe2ILcPaIE" xlink:type="simple">https://www.youtube.com/watch?v=xKe2ILcPaIE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5-12" calcext:value-type="date">
            <text:p>12/05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3" office:value-type="string" calcext:value-type="string">
            <text:p><text:a xlink:href="https://www.youtube.com/watch?v=IQkbMGzG1cA" xlink:type="simple">https://www.youtube.com/watch?v=IQkbMGzG1cA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5-05" calcext:value-type="date">
            <text:p>05/05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KxUnv2iL39s" xlink:type="simple">https://www.youtube.com/watch?v=KxUnv2iL39s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4-28" calcext:value-type="date">
            <text:p>28/04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2" office:value-type="string" calcext:value-type="string">
            <text:p><text:a xlink:href="https://www.youtube.com/watch?v=Q0g5iMN3iQw&amp;t=9s" xlink:type="simple">https://www.youtube.com/watch?v=Q0g5iMN3iQw&amp;t=9s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4-14" calcext:value-type="date">
            <text:p>14/04/2020</text:p>
          </table:table-cell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5ª Turma Recursal</text:p>
          </table:table-cell>
          <table:table-cell table:style-name="ce15" office:value-type="string" calcext:value-type="string">
            <text:p><text:a xlink:href="https://www.youtube.com/watch?v=7vaNYIM5WAQ" xlink:type="simple">https://www.youtube.com/watch?v=7vaNYIM5WAQ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 table:number-rows-repeated="863">
          <table:table-cell table:style-name="ce2" table:number-columns-repeated="3"/>
          <table:table-cell table:style-name="ce11"/>
          <table:table-cell table:style-name="ce2"/>
          <table:table-cell table:number-columns-repeated="1019"/>
        </table:table-row>
        <table:table-row table:style-name="ro1" table:number-rows-repeated="6">
          <table:table-cell/>
          <table:table-cell table:style-name="ce35"/>
          <table:table-cell/>
          <table:table-cell table:style-name="ce38"/>
          <table:table-cell table:number-columns-repeated="1020"/>
        </table:table-row>
        <table:table-row table:style-name="ro2" table:number-rows-repeated="104738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6ª Turma Recursal" table:style-name="ta6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1019" table:default-cell-style-name="Default"/>
        <table:table-row table:style-name="ro1">
          <table:table-cell table:style-name="ce1" table:number-columns-spanned="5" table:number-rows-spanned="7">
            <draw:frame table:end-cell-address="'6ª Turma Recursal'.B1" table:end-x="5.73pt" table:end-y="14.97pt" draw:z-index="0" draw:name="image1.png" draw:style-name="gr1" draw:text-style-name="P1" svg:width="86.97pt" svg:height="14.97pt" svg:x="0pt" svg:y="0pt">
              <draw:image xlink:href="Pictures/10000201000006F80000013FFAE774A10766008E.png" xlink:type="simple" xlink:show="embed" xlink:actuate="onLoad">
                <text:p/>
              </draw:image>
            </draw:frame>
          </table:table-cell>
          <table:covered-table-cell table:number-columns-repeated="4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1">
          <table:table-cell table:style-name="ce2" table:number-columns-repeated="3"/>
          <table:table-cell table:style-name="ce11"/>
          <table:table-cell table:style-name="ce2"/>
          <table:table-cell table:number-columns-repeated="1019"/>
        </table:table-row>
        <table:table-row table:style-name="ro1">
          <table:table-cell table:style-name="ce3" office:value-type="string" calcext:value-type="string">
            <text:p>DATA DA SESSÃO</text:p>
          </table:table-cell>
          <table:table-cell table:style-name="ce3" office:value-type="string" calcext:value-type="string">
            <text:p>HORARIO DA SESSÃO</text:p>
          </table:table-cell>
          <table:table-cell table:style-name="ce3" office:value-type="string" calcext:value-type="string">
            <text:p>TURMA RECURSAL</text:p>
          </table:table-cell>
          <table:table-cell table:style-name="ce3" office:value-type="string" calcext:value-type="string">
            <text:p>LINK DA SESSÃO</text:p>
          </table:table-cell>
          <table:table-cell table:style-name="ce3" office:value-type="string" calcext:value-type="string">
            <text:p>OBSERVAÇÕES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6-06-17" calcext:value-type="date">
            <text:p>17/06/2026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wtLcm1xaYBo" xlink:type="simple">https://www.youtube.com/watch?v=wtLcm1xaYB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6-05-27" calcext:value-type="date">
            <text:p>27/05/2026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z9b7B1g7v0w" xlink:type="simple">https://www.youtube.com/watch?v=z9b7B1g7v0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6-04-29" calcext:value-type="date">
            <text:p>29/04/2026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fk_QvB7l27Q" xlink:type="simple">https://www.youtube.com/watch?v=fk_QvB7l27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6-04-01" calcext:value-type="date">
            <text:p>01/04/2026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h0W3rkOLwsM" xlink:type="simple">https://www.youtube.com/watch?v=h0W3rkOLws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6-03-18" calcext:value-type="date">
            <text:p>18/03/2026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SF6SYq5s4tQ" xlink:type="simple">https://www.youtube.com/watch?v=SF6SYq5s4t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6-03-09" calcext:value-type="date">
            <text:p>09/03/2026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y8nglNOuJUc" xlink:type="simple">https://www.youtube.com/watch?v=y8nglNOuJU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6-02-02" calcext:value-type="date">
            <text:p>02/02/2026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f2ikxKuRg8g" xlink:type="simple">https://www.youtube.com/watch?v=f2ikxKuRg8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12-01" calcext:value-type="date">
            <text:p>01/12/2025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NkvP7wl6Oi4" xlink:type="simple">https://www.youtube.com/watch?v=NkvP7wl6Oi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11-12" calcext:value-type="date">
            <text:p>12/11/2025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ufodyXahVWQ" xlink:type="simple">https://www.youtube.com/watch?v=ufodyXahVW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11-10" calcext:value-type="date">
            <text:p>10/11/2025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Bx3ZnM2fAWU" xlink:type="simple">https://www.youtube.com/watch?v=Bx3ZnM2fAW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10-15" calcext:value-type="date">
            <text:p>15/10/2025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Kt9bErvT4yY" xlink:type="simple">https://www.youtube.com/watch?v=Kt9bErvT4y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10-08" calcext:value-type="date">
            <text:p>08/10/2025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rMzKMmUuEDY" xlink:type="simple">https://www.youtube.com/watch?v=rMzKMmUuED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9-29" calcext:value-type="date">
            <text:p>29/09/2025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QEGyi4Q1HB4" xlink:type="simple">https://www.youtube.com/watch?v=QEGyi4Q1HB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9-17" calcext:value-type="date">
            <text:p>17/09/2025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xz0ZX6NTq74" xlink:type="simple">https://www.youtube.com/watch?v=xz0ZX6NTq7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8-25" calcext:value-type="date">
            <text:p>25/08/2025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u0G1LHjShsg" xlink:type="simple">https://www.youtube.com/watch?v=u0G1LHjShs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8-20" calcext:value-type="date">
            <text:p>20/08/2025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wcHTsUVQH_E" xlink:type="simple">https://www.youtube.com/watch?v=wcHTsUVQH_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7-28" calcext:value-type="date">
            <text:p>28/07/2025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x4HKmxiJbuw" xlink:type="simple">https://www.youtube.com/watch?v=x4HKmxiJbu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7-16" calcext:value-type="date">
            <text:p>16/07/2025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G9lybQWSPT8" xlink:type="simple">https://www.youtube.com/watch?v=G9lybQWSPT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7-14" calcext:value-type="date">
            <text:p>14/07/2025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dCzhNSXyIQ0" xlink:type="simple">https://www.youtube.com/watch?v=dCzhNSXyIQ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4-28" calcext:value-type="date">
            <text:p>28/04/2025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4CE2IdNeO80" xlink:type="simple">https://www.youtube.com/watch?v=4CE2IdNeO8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4-14" calcext:value-type="date">
            <text:p>14/04/2025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Swl5BOaQ0iU" xlink:type="simple">https://www.youtube.com/watch?v=Swl5BOaQ0i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4-09" calcext:value-type="date">
            <text:p>09/04/2025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-ILI5avLEX4" xlink:type="simple">https://www.youtube.com/watch?v=-ILI5avLEX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4-07" calcext:value-type="date">
            <text:p>07/04/2025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g53Zf810awg" xlink:type="simple">https://www.youtube.com/watch?v=g53Zf810aw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3-24" calcext:value-type="date">
            <text:p>24/03/2025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_GScrv_ZB_c" xlink:type="simple">https://www.youtube.com/watch?v=_GScrv_ZB_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3-19" calcext:value-type="date">
            <text:p>19/03/2025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fJ9LgS4mL0M" xlink:type="simple">https://www.youtube.com/watch?v=fJ9LgS4mL0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3-17" calcext:value-type="date">
            <text:p>17/03/2025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Ec9L-rcjANE" xlink:type="simple">https://www.youtube.com/watch?v=Ec9L-rcjAN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2-24" calcext:value-type="date">
            <text:p>24/02/2025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dwrXYGzUwJs" xlink:type="simple">https://www.youtube.com/watch?v=dwrXYGzUwJ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2-17" calcext:value-type="date">
            <text:p>17/02/2025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dbtvjBKz4-M" xlink:type="simple">https://www.youtube.com/watch?v=dbtvjBKz4-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12-09" calcext:value-type="date">
            <text:p>09/12/2024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2xUKGEv8l6w" xlink:type="simple">https://www.youtube.com/watch?v=2xUKGEv8l6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11-27" calcext:value-type="date">
            <text:p>27/11/2024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cFNrc_mL6pY" xlink:type="simple">https://www.youtube.com/watch?v=cFNrc_mL6p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10-30" calcext:value-type="date">
            <text:p>30/10/2024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Xd1HuZG16c8" xlink:type="simple">https://www.youtube.com/watch?v=Xd1HuZG16c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9-30" calcext:value-type="date">
            <text:p>30/09/2024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2KNSRqTSweg" xlink:type="simple">https://www.youtube.com/watch?v=2KNSRqTSwe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9-09" calcext:value-type="date">
            <text:p>09/09/2024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s__F9BuHdMc" xlink:type="simple">https://www.youtube.com/watch?v=s__F9BuHdM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9-02" calcext:value-type="date">
            <text:p>02/09/2024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4JTfTMoEb68" xlink:type="simple">https://www.youtube.com/watch?v=4JTfTMoEb6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8-12" calcext:value-type="date">
            <text:p>12/08/2024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8sXi9kqX02M" xlink:type="simple">https://www.youtube.com/watch?v=8sXi9kqX02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8-05" calcext:value-type="date">
            <text:p>05/08/2024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J8QjBY6bhmU" xlink:type="simple">https://www.youtube.com/watch?v=J8QjBY6bhm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7-29" calcext:value-type="date">
            <text:p>29/07/2024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cwNPftSXg-Y" xlink:type="simple">https://www.youtube.com/watch?v=cwNPftSXg-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7-22" calcext:value-type="date" table:number-columns-spanned="1" table:number-rows-spanned="2">
            <text:p>22/07/2024</text:p>
          </table:table-cell>
          <table:table-cell table:style-name="ce24" office:value-type="string" calcext:value-type="string" table:number-columns-spanned="1" table:number-rows-spanned="2">
            <text:p>Vespertino</text:p>
          </table:table-cell>
          <table:table-cell table:style-name="ce8" office:value-type="string" calcext:value-type="string" table:number-columns-spanned="1" table:number-rows-spanned="2">
            <text:p>6ª Turma Recursal</text:p>
          </table:table-cell>
          <table:table-cell table:style-name="ce12" office:value-type="string" calcext:value-type="string">
            <text:p><text:a xlink:href="https://www.youtube.com/watch?v=8WBZW9CZfIQ" xlink:type="simple">https://www.youtube.com/watch?v=8WBZW9CZfIQ</text:a></text:p>
          </table:table-cell>
          <table:table-cell table:style-name="ce8" office:value-type="string" calcext:value-type="string" table:number-columns-spanned="1" table:number-rows-spanned="2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covered-table-cell table:style-name="ce22"/>
          <table:covered-table-cell table:style-name="ce5"/>
          <table:table-cell table:style-name="ce12" office:value-type="string" calcext:value-type="string">
            <text:p><text:a xlink:href="https://www.youtube.com/watch?v=noChbQ8QsfA" xlink:type="simple">https://www.youtube.com/watch?v=noChbQ8QsfA</text:a></text:p>
          </table:table-cell>
          <table:covered-table-cell table:style-name="ce5"/>
          <table:table-cell table:number-columns-repeated="1019"/>
        </table:table-row>
        <table:table-row table:style-name="ro1">
          <table:table-cell table:style-name="ce4" office:value-type="date" office:date-value="2024-06-10" calcext:value-type="date">
            <text:p>10/06/2024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2Gc0H91caSo" xlink:type="simple">https://www.youtube.com/watch?v=2Gc0H91caS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6-05" calcext:value-type="date">
            <text:p>05/06/2024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tF8kBZfrDAY" xlink:type="simple">https://www.youtube.com/watch?v=tF8kBZfrDA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5-22" calcext:value-type="date">
            <text:p>22/05/2024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L5sKSTkQeGU" xlink:type="simple">https://www.youtube.com/watch?v=L5sKSTkQeG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5-06" calcext:value-type="date">
            <text:p>06/05/2024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2q-gDYjtwVc" xlink:type="simple">https://www.youtube.com/watch?v=2q-gDYjtwV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4-29" calcext:value-type="date">
            <text:p>29/04/2024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zmrFGn-b2L8" xlink:type="simple">https://www.youtube.com/watch?v=zmrFGn-b2L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4-22" calcext:value-type="date">
            <text:p>22/04/2024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CNimfGqGT-g" xlink:type="simple">https://www.youtube.com/watch?v=CNimfGqGT-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4-15" calcext:value-type="date">
            <text:p>15/04/2024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g1cR9pODfQ8" xlink:type="simple">https://www.youtube.com/watch?v=g1cR9pODfQ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4-08" calcext:value-type="date">
            <text:p>08/04/2024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zLLwvY_q2XM" xlink:type="simple">https://www.youtube.com/watch?v=zLLwvY_q2X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4-03" calcext:value-type="date">
            <text:p>03/04/2024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05e6FaEhR8c" xlink:type="simple">https://www.youtube.com/watch?v=05e6FaEhR8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3-11" calcext:value-type="date">
            <text:p>11/03/2024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eCGNJzoZG4U" xlink:type="simple">https://www.youtube.com/watch?v=eCGNJzoZG4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3-04" calcext:value-type="date">
            <text:p>04/03/2024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KA6iGwXAEuM" xlink:type="simple">https://www.youtube.com/watch?v=KA6iGwXAEu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2-28" calcext:value-type="date">
            <text:p>28/02/2024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owuhfcwD250" xlink:type="simple">https://www.youtube.com/watch?v=owuhfcwD25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2-05" calcext:value-type="date">
            <text:p>05/02/2024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hd8q87f62no" xlink:type="simple">https://www.youtube.com/watch?v=hd8q87f62n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1-29" calcext:value-type="date">
            <text:p>29/01/2024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9ew4fM9nZhs" xlink:type="simple">https://www.youtube.com/watch?v=9ew4fM9nZh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2-11" calcext:value-type="date">
            <text:p>11/12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1IkBhySbFNg" xlink:type="simple">https://www.youtube.com/watch?v=1IkBhySbFN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2-04" calcext:value-type="date">
            <text:p>04/12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MnVNuen0Ou8" xlink:type="simple">https://www.youtube.com/watch?v=MnVNuen0Ou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1-27" calcext:value-type="date">
            <text:p>27/11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-_mQoG1XcUo" xlink:type="simple">https://www.youtube.com/watch?v=-_mQoG1XcU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1-13" calcext:value-type="date">
            <text:p>13/11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YgyD9ynspmc" xlink:type="simple">https://www.youtube.com/watch?v=YgyD9ynspm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23" calcext:value-type="date">
            <text:p>23/10/2023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9jigxe4_3QA" xlink:type="simple">https://www.youtube.com/watch?v=9jigxe4_3Q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18" calcext:value-type="date">
            <text:p>18/10/2023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GA5WuafyE6k" xlink:type="simple">https://www.youtube.com/watch?v=GA5WuafyE6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09" calcext:value-type="date">
            <text:p>09/10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DNOaxESLw0o" xlink:type="simple">https://www.youtube.com/watch?v=DNOaxESLw0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04" calcext:value-type="date">
            <text:p>04/10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dcNhvJ1a7B8" xlink:type="simple">https://www.youtube.com/watch?v=dcNhvJ1a7B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10-02" calcext:value-type="date">
            <text:p>02/10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1CHK8heMkns" xlink:type="simple">https://www.youtube.com/watch?v=1CHK8heMkn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9-25" calcext:value-type="date">
            <text:p>25/09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5mlqE8wLO5o" xlink:type="simple">https://www.youtube.com/watch?v=5mlqE8wLO5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23" calcext:value-type="date">
            <text:p>23/08/2023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5u80-hs7knc" xlink:type="simple">https://www.youtube.com/watch?v=5u80-hs7kn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8-16" calcext:value-type="date">
            <text:p>16/08/2023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DycmIEVJBzI" xlink:type="simple">https://www.youtube.com/watch?v=DycmIEVJBz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21" calcext:value-type="date">
            <text:p>21/06/2023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FrbngsqrBmU" xlink:type="simple">https://www.youtube.com/watch?v=FrbngsqrBm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6-05" calcext:value-type="date">
            <text:p>05/06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gURvji_FxsM" xlink:type="simple">https://www.youtube.com/watch?v=gURvji_Fxs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29" calcext:value-type="date">
            <text:p>29/05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CtmhBhkJqrQ" xlink:type="simple">https://www.youtube.com/watch?v=CtmhBhkJqr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22" calcext:value-type="date">
            <text:p>22/05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Shs52t3C_Sw" xlink:type="simple">https://www.youtube.com/watch?v=Shs52t3C_S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17" calcext:value-type="date">
            <text:p>17/05/2023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NUwS-7BL5uw" xlink:type="simple">https://www.youtube.com/watch?v=NUwS-7BL5u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10" calcext:value-type="date">
            <text:p>10/05/2023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Oah-xusYRxo" xlink:type="simple">https://www.youtube.com/watch?v=Oah-xusYRx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08" calcext:value-type="date">
            <text:p>08/05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DBJdJQPAaVA" xlink:type="simple">https://www.youtube.com/watch?v=DBJdJQPAaV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03" calcext:value-type="date">
            <text:p>03/05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_0tYeJX8tBM" xlink:type="simple">https://www.youtube.com/watch?v=_0tYeJX8tB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24" calcext:value-type="date">
            <text:p>24/04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5F0qsISgr3s" xlink:type="simple">https://www.youtube.com/watch?v=5F0qsISgr3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12" calcext:value-type="date" table:number-columns-spanned="1" table:number-rows-spanned="2">
            <text:p>12/04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yPYTvfQiE98" xlink:type="simple">https://www.youtube.com/watch?v=yPYTvfQiE9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jwC96caC4jE" xlink:type="simple">https://www.youtube.com/watch?v=jwC96caC4j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4-05" calcext:value-type="date">
            <text:p>05/04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b8om7-qRgdw" xlink:type="simple">https://www.youtube.com/watch?v=b8om7-qRgd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29" calcext:value-type="date">
            <text:p>29/03/2023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J9ZP8gwH9Ic" xlink:type="simple">https://www.youtube.com/watch?v=J9ZP8gwH9I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22" calcext:value-type="date" table:number-columns-spanned="1" table:number-rows-spanned="2">
            <text:p>22/03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oN2GdpD_YAg" xlink:type="simple">https://www.youtube.com/watch?v=oN2GdpD_YA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jjBxXUSiBV4" xlink:type="simple">https://www.youtube.com/watch?v=jjBxXUSiBV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15" calcext:value-type="date" table:number-columns-spanned="1" table:number-rows-spanned="2">
            <text:p>15/03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Kp45aaNOK88" xlink:type="simple">https://www.youtube.com/watch?v=Kp45aaNOK8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UpTxQmxk6Nk" xlink:type="simple">https://www.youtube.com/watch?v=UpTxQmxk6N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08" calcext:value-type="date">
            <text:p>08/03/2023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X3G5Jo82eDw" xlink:type="simple">https://www.youtube.com/watch?v=X3G5Jo82eD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3-01" calcext:value-type="date" table:number-columns-spanned="1" table:number-rows-spanned="2">
            <text:p>01/03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Sa2J-lBlsUk" xlink:type="simple">https://www.youtube.com/watch?v=Sa2J-lBlsU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mg7aJPHw5_0" xlink:type="simple">https://www.youtube.com/watch?v=mg7aJPHw5_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2-15" calcext:value-type="date" table:number-columns-spanned="1" table:number-rows-spanned="2">
            <text:p>15/02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MHZ6bci2svE" xlink:type="simple">https://www.youtube.com/watch?v=MHZ6bci2sv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UTofa-l6xPs" xlink:type="simple">https://www.youtube.com/watch?v=UTofa-l6xP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2-08" calcext:value-type="date" table:number-columns-spanned="1" table:number-rows-spanned="2">
            <text:p>08/02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lH4mkcrOs0Q" xlink:type="simple">https://www.youtube.com/watch?v=lH4mkcrOs0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6xncdy8fX8c" xlink:type="simple">https://www.youtube.com/watch?v=6xncdy8fX8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2-01" calcext:value-type="date" table:number-columns-spanned="1" table:number-rows-spanned="2">
            <text:p>01/02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7quHVUodIz4" xlink:type="simple">https://www.youtube.com/watch?v=7quHVUodIz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TypCn19Kvxs" xlink:type="simple">https://www.youtube.com/watch?v=TypCn19Kvx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1-25" calcext:value-type="date" table:number-columns-spanned="1" table:number-rows-spanned="2">
            <text:p>25/01/2023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ceF0xwC0FYA" xlink:type="simple">https://www.youtube.com/watch?v=ceF0xwC0FY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tCk3AyBPGYE" xlink:type="simple">https://www.youtube.com/watch?v=tCk3AyBPGY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2-07" calcext:value-type="date">
            <text:p>07/12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nsauDWKvgl0" xlink:type="simple">https://www.youtube.com/watch?v=nsauDWKvgl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1-23" calcext:value-type="date" table:number-columns-spanned="1" table:number-rows-spanned="2">
            <text:p>23/11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Y1V1p6w_GE4&amp;t=2s" xlink:type="simple">https://www.youtube.com/watch?v=Y1V1p6w_GE4&amp;t=2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mtBmB45B6MI&amp;t=2s" xlink:type="simple">https://www.youtube.com/watch?v=mtBmB45B6MI&amp;t=2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1-16" calcext:value-type="date" table:number-columns-spanned="1" table:number-rows-spanned="2">
            <text:p>16/11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4G236ox8NbQ&amp;t=2s" xlink:type="simple">https://www.youtube.com/watch?v=4G236ox8NbQ&amp;t=2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mksDTZwG2NE&amp;t=1s" xlink:type="simple">https://www.youtube.com/watch?v=mksDTZwG2NE&amp;t=1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1-09" calcext:value-type="date" table:number-columns-spanned="1" table:number-rows-spanned="2">
            <text:p>09/11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Xoj2VWD3YbQ&amp;t=7s" xlink:type="simple">https://www.youtube.com/watch?v=Xoj2VWD3YbQ&amp;t=7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NNNN4qBdAqg&amp;t=12s" xlink:type="simple">https://www.youtube.com/watch?v=NNNN4qBdAqg&amp;t=12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0-26" calcext:value-type="date" table:number-columns-spanned="1" table:number-rows-spanned="2">
            <text:p>26/10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TtWtmWLjKMc&amp;t=7s" xlink:type="simple">https://www.youtube.com/watch?v=TtWtmWLjKMc&amp;t=7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Sysuz7vd88s" xlink:type="simple">https://www.youtube.com/watch?v=Sysuz7vd88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0-19" calcext:value-type="date">
            <text:p>19/10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sAIw0PePfEU" xlink:type="simple">https://www.youtube.com/watch?v=sAIw0PePfE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10-05" calcext:value-type="date">
            <text:p>05/10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ZAntN2m1BMM" xlink:type="simple">https://www.youtube.com/watch?v=ZAntN2m1BM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8-24" calcext:value-type="date" table:number-columns-spanned="1" table:number-rows-spanned="2">
            <text:p>24/08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ilHKYnx02JQ" xlink:type="simple">https://www.youtube.com/watch?v=ilHKYnx02J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f7qa-vfw2H4" xlink:type="simple">https://www.youtube.com/watch?v=f7qa-vfw2H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8-17" calcext:value-type="date" table:number-columns-spanned="1" table:number-rows-spanned="2">
            <text:p>17/08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xwSwkqOF2Cg" xlink:type="simple">https://www.youtube.com/watch?v=xwSwkqOF2C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Mmh7qhXHN7U" xlink:type="simple">https://www.youtube.com/watch?v=Mmh7qhXHN7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8-03" calcext:value-type="date">
            <text:p>03/08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b-vzYnIGzwk" xlink:type="simple">https://www.youtube.com/watch?v=b-vzYnIGzw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27" calcext:value-type="date">
            <text:p>27/07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zTmun4KW-nY" xlink:type="simple">https://www.youtube.com/watch?v=zTmun4KW-n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20" calcext:value-type="date">
            <text:p>20/07/2022</text:p>
          </table:table-cell>
          <table:table-cell table:style-name="ce24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t7YvPZNva6U" xlink:type="simple">https://www.youtube.com/watch?v=t7YvPZNva6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13" calcext:value-type="date">
            <text:p>13/07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alfdcjLFwzQ" xlink:type="simple">https://www.youtube.com/watch?v=alfdcjLFwz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7-06" calcext:value-type="date">
            <text:p>06/07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gwwMKLbwGC4" xlink:type="simple">https://www.youtube.com/watch?v=gwwMKLbwGC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29" calcext:value-type="date">
            <text:p>29/06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j4YZS7ZBI1s" xlink:type="simple">https://www.youtube.com/watch?v=j4YZS7ZBI1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15" calcext:value-type="date">
            <text:p>15/06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3Wmj4EYoLLY" xlink:type="simple">https://www.youtube.com/watch?v=3Wmj4EYoLL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08" calcext:value-type="date">
            <text:p>08/06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nTFE2Q62ZNs" xlink:type="simple">https://www.youtube.com/watch?v=nTFE2Q62ZN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6-01" calcext:value-type="date">
            <text:p>01/06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ALeW6nJ8I5s" xlink:type="simple">https://www.youtube.com/watch?v=ALeW6nJ8I5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25" calcext:value-type="date" table:number-columns-spanned="1" table:number-rows-spanned="2">
            <text:p>25/05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O76pg8KBQaw" xlink:type="simple">https://www.youtube.com/watch?v=O76pg8KBQa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C7zwDwwwA_Y" xlink:type="simple">https://www.youtube.com/watch?v=C7zwDwwwA_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18" calcext:value-type="date" table:number-columns-spanned="1" table:number-rows-spanned="2">
            <text:p>18/05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vzDAUwvkLgA" xlink:type="simple">https://www.youtube.com/watch?v=vzDAUwvkLg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tcuOFhhWi_k" xlink:type="simple">https://www.youtube.com/watch?v=tcuOFhhWi_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11" calcext:value-type="date">
            <text:p>11/05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QJLwF8drL1k" xlink:type="simple">https://www.youtube.com/watch?v=QJLwF8drL1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5-04" calcext:value-type="date">
            <text:p>04/05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22fA7kTvjhs" xlink:type="simple">https://www.youtube.com/watch?v=22fA7kTvjh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27" calcext:value-type="date" table:number-columns-spanned="1" table:number-rows-spanned="2">
            <text:p>27/04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du_ATrVw0AI" xlink:type="simple">https://www.youtube.com/watch?v=du_ATrVw0A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UMXWtsw1cgk" xlink:type="simple">https://www.youtube.com/watch?v=UMXWtsw1cg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20" calcext:value-type="date" table:number-columns-spanned="1" table:number-rows-spanned="2">
            <text:p>20/04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esl5ptjDhAs" xlink:type="simple">https://www.youtube.com/watch?v=esl5ptjDhA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uHs2nnGisVY" xlink:type="simple">https://www.youtube.com/watch?v=uHs2nnGisV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13" calcext:value-type="date" table:number-columns-spanned="1" table:number-rows-spanned="2">
            <text:p>13/04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ovjp8XsmGtY" xlink:type="simple">https://www.youtube.com/watch?v=ovjp8XsmGt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7PSw5i-QDzY" xlink:type="simple">https://www.youtube.com/watch?v=7PSw5i-QDz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4-06" calcext:value-type="date" table:number-columns-spanned="1" table:number-rows-spanned="2">
            <text:p>06/04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I6fITgiIkls" xlink:type="simple">https://www.youtube.com/watch?v=I6fITgiIkl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UcbLu9NOWLw" xlink:type="simple">https://www.youtube.com/watch?v=UcbLu9NOWL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30" calcext:value-type="date" table:number-columns-spanned="1" table:number-rows-spanned="2">
            <text:p>30/03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Z6vvgutRnN8" xlink:type="simple">https://www.youtube.com/watch?v=Z6vvgutRnN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Wuhw41id0tg" xlink:type="simple">https://www.youtube.com/watch?v=Wuhw41id0t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23" calcext:value-type="date" table:number-columns-spanned="1" table:number-rows-spanned="2">
            <text:p>23/03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PmnlwEuKxyM" xlink:type="simple">https://www.youtube.com/watch?v=PmnlwEuKxy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VPMhZwL9O4A" xlink:type="simple">https://www.youtube.com/watch?v=VPMhZwL9O4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16" calcext:value-type="date">
            <text:p>16/03/2022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Nrti0e-pkfo" xlink:type="simple">https://www.youtube.com/watch?v=Nrti0e-pkfo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3-09" calcext:value-type="date" table:number-columns-spanned="1" table:number-rows-spanned="2">
            <text:p>09/03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0oolaDFkZNA" xlink:type="simple">https://www.youtube.com/watch?v=0oolaDFkZN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4xHjqDFaz40" xlink:type="simple">https://www.youtube.com/watch?v=4xHjqDFaz4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23" calcext:value-type="date" table:number-columns-spanned="1" table:number-rows-spanned="2">
            <text:p>23/02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jb0InCg_4vc" xlink:type="simple">https://www.youtube.com/watch?v=jb0InCg_4v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qGif4dLWHdw" xlink:type="simple">https://www.youtube.com/watch?v=qGif4dLWHd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16" calcext:value-type="date" table:number-columns-spanned="1" table:number-rows-spanned="2">
            <text:p>16/02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xE67k_X5iC8" xlink:type="simple">https://www.youtube.com/watch?v=xE67k_X5iC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7zqQnQI1Hpg" xlink:type="simple">https://www.youtube.com/watch?v=7zqQnQI1Hp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09" calcext:value-type="date" table:number-columns-spanned="1" table:number-rows-spanned="2">
            <text:p>09/02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zsoz97_0f1c" xlink:type="simple">https://www.youtube.com/watch?v=zsoz97_0f1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WJ--JI62kXg" xlink:type="simple">https://www.youtube.com/watch?v=WJ--JI62kX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2-02" calcext:value-type="date" table:number-columns-spanned="1" table:number-rows-spanned="2">
            <text:p>02/02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GezgNCJh3Vg" xlink:type="simple">https://www.youtube.com/watch?v=GezgNCJh3V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8-FMaVnYIpE" xlink:type="simple">https://www.youtube.com/watch?v=8-FMaVnYIp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1-26" calcext:value-type="date" table:number-columns-spanned="1" table:number-rows-spanned="2">
            <text:p>26/01/2022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1-Kv0kLhrSk" xlink:type="simple">https://www.youtube.com/watch?v=1-Kv0kLhrS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z1HZlenVkHk" xlink:type="simple">https://www.youtube.com/watch?v=z1HZlenVkH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2-15" calcext:value-type="date" table:number-columns-spanned="1" table:number-rows-spanned="2">
            <text:p>15/12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TBrQbQU2_5c" xlink:type="simple">https://www.youtube.com/watch?v=TBrQbQU2_5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9iEPd_eAkxQ" xlink:type="simple">https://www.youtube.com/watch?v=9iEPd_eAkx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2-01" calcext:value-type="date">
            <text:p>01/12/2021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RRu0rJjIKs8" xlink:type="simple">https://www.youtube.com/watch?v=RRu0rJjIKs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17" calcext:value-type="date" table:number-columns-spanned="1" table:number-rows-spanned="2">
            <text:p>17/11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6obuY_rkNRY" xlink:type="simple">https://www.youtube.com/watch?v=6obuY_rkNR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eCDhxnWrRgc" xlink:type="simple">https://www.youtube.com/watch?v=eCDhxnWrRg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10" calcext:value-type="date" table:number-columns-spanned="1" table:number-rows-spanned="2">
            <text:p>10/11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N6OSM_e06-k" xlink:type="simple">https://www.youtube.com/watch?v=N6OSM_e06-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-nsAi-kHTdk" xlink:type="simple">https://www.youtube.com/watch?v=-nsAi-kHTd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1-03" calcext:value-type="date" table:number-columns-spanned="1" table:number-rows-spanned="2">
            <text:p>03/11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bS0usTX0Bto" xlink:type="simple">https://www.youtube.com/watch?v=bS0usTX0Bt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DTtCP_8HcKs" xlink:type="simple">https://www.youtube.com/watch?v=DTtCP_8HcK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27" calcext:value-type="date" table:number-columns-spanned="1" table:number-rows-spanned="2">
            <text:p>27/10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KxItaS0EI7I" xlink:type="simple">https://www.youtube.com/watch?v=KxItaS0EI7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yha5ew44PdM" xlink:type="simple">https://www.youtube.com/watch?v=yha5ew44Pd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20" calcext:value-type="date" table:number-columns-spanned="1" table:number-rows-spanned="2">
            <text:p>20/10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o1OTO3BOPu0" xlink:type="simple">https://www.youtube.com/watch?v=o1OTO3BOPu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HlBlqxq627U" xlink:type="simple">https://www.youtube.com/watch?v=HlBlqxq627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13" calcext:value-type="date" table:number-columns-spanned="1" table:number-rows-spanned="2">
            <text:p>13/10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AIcsg_h1Di8" xlink:type="simple">https://www.youtube.com/watch?v=AIcsg_h1Di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hWMgCbOMT0M" xlink:type="simple">https://www.youtube.com/watch?v=hWMgCbOMT0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06" calcext:value-type="date" table:number-columns-spanned="1" table:number-rows-spanned="2">
            <text:p>06/10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s09nmHZ-Mj4" xlink:type="simple">https://www.youtube.com/watch?v=s09nmHZ-Mj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-AJIpOfKQwA" xlink:type="simple">https://www.youtube.com/watch?v=-AJIpOfKQw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29" calcext:value-type="date" table:number-columns-spanned="1" table:number-rows-spanned="2">
            <text:p>29/09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EE1iyYKZgMQ" xlink:type="simple">https://www.youtube.com/watch?v=EE1iyYKZgM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sIpzVRKQ2Ic" xlink:type="simple">https://www.youtube.com/watch?v=sIpzVRKQ2I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22" calcext:value-type="date" table:number-columns-spanned="1" table:number-rows-spanned="2">
            <text:p>22/09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XBzTw3NZnOs" xlink:type="simple">https://www.youtube.com/watch?v=XBzTw3NZnO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RHiGAfvqi2Q" xlink:type="simple">https://www.youtube.com/watch?v=RHiGAfvqi2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15" calcext:value-type="date" table:number-columns-spanned="1" table:number-rows-spanned="2">
            <text:p>15/09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_1ERfQtiH1M" xlink:type="simple">https://www.youtube.com/watch?v=_1ERfQtiH1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QxMllHhtYdQ" xlink:type="simple">https://www.youtube.com/watch?v=QxMllHhtYd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08" calcext:value-type="date" table:number-columns-spanned="1" table:number-rows-spanned="2">
            <text:p>08/09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KHYQFW6-4EY" xlink:type="simple">https://www.youtube.com/watch?v=KHYQFW6-4E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f-HUA0B7-t4" xlink:type="simple">https://www.youtube.com/watch?v=f-HUA0B7-t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9-01" calcext:value-type="date" table:number-columns-spanned="1" table:number-rows-spanned="2">
            <text:p>01/09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vtgplyNzNz8" xlink:type="simple">https://www.youtube.com/watch?v=vtgplyNzNz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aaTmdmK7Mno" xlink:type="simple">https://www.youtube.com/watch?v=aaTmdmK7Mn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25" calcext:value-type="date" table:number-columns-spanned="1" table:number-rows-spanned="2">
            <text:p>25/08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n3NyJfygnbU" xlink:type="simple">https://www.youtube.com/watch?v=n3NyJfygnb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QFLeJjV2W74" xlink:type="simple">https://www.youtube.com/watch?v=QFLeJjV2W7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18" calcext:value-type="date" table:number-columns-spanned="1" table:number-rows-spanned="2">
            <text:p>18/08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C0Wkn9qDqQo" xlink:type="simple">https://www.youtube.com/watch?v=C0Wkn9qDqQ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tunERKzRwpk" xlink:type="simple">https://www.youtube.com/watch?v=tunERKzRwp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8-04" calcext:value-type="date" table:number-columns-spanned="1" table:number-rows-spanned="2">
            <text:p>04/08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19PP8M1gS34" xlink:type="simple">https://www.youtube.com/watch?v=19PP8M1gS3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-XP79rtwJ3o" xlink:type="simple">https://www.youtube.com/watch?v=-XP79rtwJ3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28" calcext:value-type="date" table:number-columns-spanned="1" table:number-rows-spanned="2">
            <text:p>28/07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CGiKGx-4FNc" xlink:type="simple">https://www.youtube.com/watch?v=CGiKGx-4FN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vfgWerZXquM" xlink:type="simple">https://www.youtube.com/watch?v=vfgWerZXqu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21" calcext:value-type="date" table:number-columns-spanned="1" table:number-rows-spanned="2">
            <text:p>21/07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YpJGhVALCWA" xlink:type="simple">https://www.youtube.com/watch?v=YpJGhVALCW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xeGm6s9z5p8" xlink:type="simple">https://www.youtube.com/watch?v=xeGm6s9z5p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14" calcext:value-type="date" table:number-columns-spanned="1" table:number-rows-spanned="2">
            <text:p>14/07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jod8SWwi0Mk" xlink:type="simple">https://www.youtube.com/watch?v=jod8SWwi0M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ubE_W4SHu58" xlink:type="simple">https://www.youtube.com/watch?v=ubE_W4SHu5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07" calcext:value-type="date" table:number-columns-spanned="1" table:number-rows-spanned="2">
            <text:p>07/07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dEfhe_k1rEc" xlink:type="simple">https://www.youtube.com/watch?v=dEfhe_k1rE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vnoXIOC_d0Y" xlink:type="simple">https://www.youtube.com/watch?v=vnoXIOC_d0Y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30" calcext:value-type="date" table:number-columns-spanned="1" table:number-rows-spanned="2">
            <text:p>30/06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aDNMErg9GZA" xlink:type="simple">https://www.youtube.com/watch?v=aDNMErg9GZ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gYh1ITOAVG4" xlink:type="simple">https://www.youtube.com/watch?v=gYh1ITOAVG4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23" calcext:value-type="date" table:number-columns-spanned="1" table:number-rows-spanned="2">
            <text:p>23/06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yZPRKBpBFCQ" xlink:type="simple">https://www.youtube.com/watch?v=yZPRKBpBFCQ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E-JJKcEoops" xlink:type="simple">https://www.youtube.com/watch?v=E-JJKcEoop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16" calcext:value-type="date" table:number-columns-spanned="1" table:number-rows-spanned="2">
            <text:p>16/06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z8YkRBTkX-o" xlink:type="simple">https://www.youtube.com/watch?v=z8YkRBTkX-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8CyOCY6EqpU" xlink:type="simple">https://www.youtube.com/watch?v=8CyOCY6Eqp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09" calcext:value-type="date" table:number-columns-spanned="1" table:number-rows-spanned="2">
            <text:p>09/06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SUd4asD-Dvk" xlink:type="simple">https://www.youtube.com/watch?v=SUd4asD-Dv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W3FiWJW1wvs" xlink:type="simple">https://www.youtube.com/watch?v=W3FiWJW1wv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6-02" calcext:value-type="date" table:number-columns-spanned="1" table:number-rows-spanned="2">
            <text:p>02/06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jHkYLN5I5P0" xlink:type="simple">https://www.youtube.com/watch?v=jHkYLN5I5P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vjR2yYHTH-E" xlink:type="simple">https://www.youtube.com/watch?v=vjR2yYHTH-E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26" calcext:value-type="date" table:number-columns-spanned="1" table:number-rows-spanned="2">
            <text:p>26/05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cT7Q4ON03Mo" xlink:type="simple">https://www.youtube.com/watch?v=cT7Q4ON03M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MUruIauaBLk" xlink:type="simple">https://www.youtube.com/watch?v=MUruIauaBL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19" calcext:value-type="date" table:number-columns-spanned="1" table:number-rows-spanned="2">
            <text:p>19/05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gm6NS4g2yno" xlink:type="simple">https://www.youtube.com/watch?v=gm6NS4g2yno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TLO4GRn8BdA" xlink:type="simple">https://www.youtube.com/watch?v=TLO4GRn8Bd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12" calcext:value-type="date" table:number-columns-spanned="1" table:number-rows-spanned="2">
            <text:p>12/05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cCX9KqLdIVs" xlink:type="simple">https://www.youtube.com/watch?v=cCX9KqLdIVs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fgFoHgnKcY0" xlink:type="simple">https://www.youtube.com/watch?v=fgFoHgnKcY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5-05" calcext:value-type="date" table:number-columns-spanned="1" table:number-rows-spanned="2">
            <text:p>05/05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0-29WRr8Ebc" xlink:type="simple">https://www.youtube.com/watch?v=0-29WRr8Ebc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98Q6jXrxSeU" xlink:type="simple">https://www.youtube.com/watch?v=98Q6jXrxSe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28" calcext:value-type="date" table:number-columns-spanned="1" table:number-rows-spanned="2">
            <text:p>28/04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H4I6QtYV4Zg" xlink:type="simple">https://www.youtube.com/watch?v=H4I6QtYV4Z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ypIhclDGTGM" xlink:type="simple">https://www.youtube.com/watch?v=ypIhclDGTG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14" calcext:value-type="date" table:number-columns-spanned="1" table:number-rows-spanned="2">
            <text:p>14/04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j-43nJ1Wf-I" xlink:type="simple">https://www.youtube.com/watch?v=j-43nJ1Wf-I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bkQAwArh1xU" xlink:type="simple">https://www.youtube.com/watch?v=bkQAwArh1x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4-07" calcext:value-type="date" table:number-columns-spanned="1" table:number-rows-spanned="2">
            <text:p>07/04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5R5eMb6-CO0" xlink:type="simple">https://www.youtube.com/watch?v=5R5eMb6-CO0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zoqhQaTXoE8" xlink:type="simple">https://www.youtube.com/watch?v=zoqhQaTXoE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24" calcext:value-type="date" table:number-columns-spanned="1" table:number-rows-spanned="2">
            <text:p>24/03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28lSTzDwvCU" xlink:type="simple">https://www.youtube.com/watch?v=28lSTzDwvC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1yUCbsSSECM" xlink:type="simple">https://www.youtube.com/watch?v=1yUCbsSSECM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10" calcext:value-type="date" table:number-columns-spanned="1" table:number-rows-spanned="2">
            <text:p>10/03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rHCpQSa-hlg" xlink:type="simple">https://www.youtube.com/watch?v=rHCpQSa-hl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8qu15pRp_o8" xlink:type="simple">https://www.youtube.com/watch?v=8qu15pRp_o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3-03" calcext:value-type="date">
            <text:p>03/03/2021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RRvcmIBolyk" xlink:type="simple">https://www.youtube.com/watch?v=RRvcmIBolyk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24" calcext:value-type="date" table:number-columns-spanned="1" table:number-rows-spanned="2">
            <text:p>24/02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PGrJim-ZiPU" xlink:type="simple">https://www.youtube.com/watch?v=PGrJim-ZiP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vm2kY3-3xYg" xlink:type="simple">https://www.youtube.com/watch?v=vm2kY3-3xY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17" calcext:value-type="date">
            <text:p>17/02/2021</text:p>
          </table:table-cell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D85l19qsPhA" xlink:type="simple">https://www.youtube.com/watch?v=D85l19qsPhA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10" calcext:value-type="date" table:number-columns-spanned="1" table:number-rows-spanned="2">
            <text:p>10/02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ttqBunZ9J-8" xlink:type="simple">https://www.youtube.com/watch?v=ttqBunZ9J-8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bXItlUw5Z_U" xlink:type="simple">https://www.youtube.com/watch?v=bXItlUw5Z_U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2-03" calcext:value-type="date" table:number-columns-spanned="1" table:number-rows-spanned="2">
            <text:p>03/02/2021</text:p>
          </table:table-cell>
          <table:table-cell table:style-name="ce21" office:value-type="string" calcext:value-type="string">
            <text:p>Vesper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5Dxbxa32q2w" xlink:type="simple">https://www.youtube.com/watch?v=5Dxbxa32q2w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24" office:value-type="string" calcext:value-type="string">
            <text:p>Matutino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M932RkhLZog" xlink:type="simple">https://www.youtube.com/watch?v=M932RkhLZog</text:a></text:p>
          </table:table-cell>
          <table:table-cell table:style-name="ce8" office:value-type="string" calcext:value-type="string">
            <text:p>Sessão Ordinária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1-27" calcext:value-type="date" table:number-columns-spanned="1" table:number-rows-spanned="2">
            <text:p>27/01/2021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eLId22Otczo" xlink:type="simple">https://www.youtube.com/watch?v=eLId22Otczo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nSXsaKFglLU" xlink:type="simple">https://www.youtube.com/watch?v=nSXsaKFglLU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2-16" calcext:value-type="date" table:number-columns-spanned="1" table:number-rows-spanned="2">
            <text:p>16/12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2kP73w4FXP8" xlink:type="simple">https://www.youtube.com/watch?v=2kP73w4FXP8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YrttYn9z17o" xlink:type="simple">https://www.youtube.com/watch?v=YrttYn9z17o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2-09" calcext:value-type="date" table:number-columns-spanned="1" table:number-rows-spanned="2">
            <text:p>09/12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GN9ne1cSRUc" xlink:type="simple">https://www.youtube.com/watch?v=GN9ne1cSRUc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Y_sxf4HFV78" xlink:type="simple">https://www.youtube.com/watch?v=Y_sxf4HFV78</text:a></text:p>
          </table:table-cell>
          <table:table-cell table:style-name="ce30" office:value-type="string" calcext:value-type="string">
            <text:p>Sessão Suspensa*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2-02" calcext:value-type="date" table:number-columns-spanned="1" table:number-rows-spanned="2">
            <text:p>02/12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Nr89SBWeczw" xlink:type="simple">https://www.youtube.com/watch?v=Nr89SBWeczw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OArJzSrQ0vQ" xlink:type="simple">https://www.youtube.com/watch?v=OArJzSrQ0vQ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25" calcext:value-type="date" table:number-columns-spanned="1" table:number-rows-spanned="2">
            <text:p>25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-kFw7tx2m7Y" xlink:type="simple">https://www.youtube.com/watch?v=-kFw7tx2m7Y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BgXSUa-CqYU" xlink:type="simple">https://www.youtube.com/watch?v=BgXSUa-CqYU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18" calcext:value-type="date" table:number-columns-spanned="1" table:number-rows-spanned="2">
            <text:p>18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fJ1G8H5t-f0" xlink:type="simple">https://www.youtube.com/watch?v=fJ1G8H5t-f0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_F11w3mlmuM" xlink:type="simple">https://www.youtube.com/watch?v=_F11w3mlmuM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11" calcext:value-type="date" table:number-columns-spanned="1" table:number-rows-spanned="2">
            <text:p>11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m9JpUGx_ow0" xlink:type="simple">https://www.youtube.com/watch?v=m9JpUGx_ow0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UtIJS24z1jI" xlink:type="simple">https://www.youtube.com/watch?v=UtIJS24z1jI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1-04" calcext:value-type="date" table:number-columns-spanned="1" table:number-rows-spanned="2">
            <text:p>04/11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eSnAR2SRPnQ" xlink:type="simple">https://www.youtube.com/watch?v=eSnAR2SRPnQ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lxTZsI65D7E" xlink:type="simple">https://www.youtube.com/watch?v=lxTZsI65D7E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28" calcext:value-type="date" table:number-columns-spanned="1" table:number-rows-spanned="2">
            <text:p>28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zgUZgJyZJgQ" xlink:type="simple">https://www.youtube.com/watch?v=zgUZgJyZJgQ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yxdPC7f4V1o" xlink:type="simple">https://www.youtube.com/watch?v=yxdPC7f4V1o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21" calcext:value-type="date" table:number-columns-spanned="1" table:number-rows-spanned="3">
            <text:p>21/10/2020</text:p>
          </table:table-cell>
          <table:table-cell table:style-name="ce8" office:value-type="string" calcext:value-type="string">
            <text:p>15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lajks7PgqqE" xlink:type="simple">https://www.youtube.com/watch?v=lajks7PgqqE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covered-table-cell table:style-name="ce6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mv7d2huV7vY" xlink:type="simple">https://www.youtube.com/watch?v=mv7d2huV7vY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xZb_Ur2ABEE" xlink:type="simple">https://www.youtube.com/watch?v=xZb_Ur2ABEE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14" calcext:value-type="date" table:number-columns-spanned="1" table:number-rows-spanned="2">
            <text:p>14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PC4qe-wqOqE" xlink:type="simple">https://www.youtube.com/watch?v=PC4qe-wqOqE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EpBFtzL54oo" xlink:type="simple">https://www.youtube.com/watch?v=EpBFtzL54oo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10-07" calcext:value-type="date" table:number-columns-spanned="1" table:number-rows-spanned="2">
            <text:p>07/10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bgAP_lPTAEc" xlink:type="simple">https://www.youtube.com/watch?v=bgAP_lPTAEc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YXcgC8-_vwo" xlink:type="simple">https://www.youtube.com/watch?v=YXcgC8-_vwo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30" calcext:value-type="date" table:number-columns-spanned="1" table:number-rows-spanned="3">
            <text:p>30/09/2020</text:p>
          </table:table-cell>
          <table:table-cell table:style-name="ce8" office:value-type="string" calcext:value-type="string">
            <text:p>15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eEg91eyVf3M" xlink:type="simple">https://www.youtube.com/watch?v=eEg91eyVf3M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covered-table-cell table:style-name="ce6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O9tTTPBXpO4" xlink:type="simple">https://www.youtube.com/watch?v=O9tTTPBXpO4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skqVgb4Pca4" xlink:type="simple">https://www.youtube.com/watch?v=skqVgb4Pca4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23" calcext:value-type="date" table:number-columns-spanned="1" table:number-rows-spanned="3">
            <text:p>23/09/2020</text:p>
          </table:table-cell>
          <table:table-cell table:style-name="ce8" office:value-type="string" calcext:value-type="string">
            <text:p>15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xdZRIDlbmZU" xlink:type="simple">https://www.youtube.com/watch?v=xdZRIDlbmZU</text:a></text:p>
          </table:table-cell>
          <table:table-cell table:style-name="ce8" office:value-type="string" calcext:value-type="string">
            <text:p>Sessão Extraordinária</text:p>
          </table:table-cell>
          <table:table-cell table:number-columns-repeated="1019"/>
        </table:table-row>
        <table:table-row table:style-name="ro1">
          <table:covered-table-cell table:style-name="ce6"/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ZOjCkW9Hz8E" xlink:type="simple">https://www.youtube.com/watch?v=ZOjCkW9Hz8E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0bxFJAr_Pt4" xlink:type="simple">https://www.youtube.com/watch?v=0bxFJAr_Pt4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16" calcext:value-type="date" table:number-columns-spanned="1" table:number-rows-spanned="2">
            <text:p>16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HVehQRsbVCo" xlink:type="simple">https://www.youtube.com/watch?v=HVehQRsbVCo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NZp7_1eqFOY" xlink:type="simple">https://www.youtube.com/watch?v=NZp7_1eqFOY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09" calcext:value-type="date" table:number-columns-spanned="1" table:number-rows-spanned="2">
            <text:p>09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9UYt8didtDI" xlink:type="simple">https://www.youtube.com/watch?v=9UYt8didtDI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W77zyr2BoNU" xlink:type="simple">https://www.youtube.com/watch?v=W77zyr2BoNU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9-02" calcext:value-type="date" table:number-columns-spanned="1" table:number-rows-spanned="2">
            <text:p>02/09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5_fq9Z0w86E&amp;t=11s" xlink:type="simple">https://www.youtube.com/watch?v=5_fq9Z0w86E&amp;t=11s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DkQDDMkUDe0" xlink:type="simple">https://www.youtube.com/watch?v=DkQDDMkUDe0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26" calcext:value-type="date" table:number-columns-spanned="1" table:number-rows-spanned="2">
            <text:p>26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bYrJSNCTZOg" xlink:type="simple">https://www.youtube.com/watch?v=bYrJSNCTZOg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4EOcq8CMuz0" xlink:type="simple">https://www.youtube.com/watch?v=4EOcq8CMuz0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19" calcext:value-type="date" table:number-columns-spanned="1" table:number-rows-spanned="2">
            <text:p>19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DlQil60lO4c" xlink:type="simple">https://www.youtube.com/watch?v=DlQil60lO4c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AEJYa9vTo5s" xlink:type="simple">https://www.youtube.com/watch?v=AEJYa9vTo5s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12" calcext:value-type="date" table:number-columns-spanned="1" table:number-rows-spanned="2">
            <text:p>12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ZzYwCk1lHME" xlink:type="simple">https://www.youtube.com/watch?v=ZzYwCk1lHME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upBC7Qxm6ag" xlink:type="simple">https://www.youtube.com/watch?v=upBC7Qxm6ag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8-05" calcext:value-type="date" table:number-columns-spanned="1" table:number-rows-spanned="2">
            <text:p>05/08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jUQoTA0cYtg" xlink:type="simple">https://www.youtube.com/watch?v=jUQoTA0cYtg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M4Q4L0fEkwE" xlink:type="simple">https://www.youtube.com/watch?v=M4Q4L0fEkwE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29" calcext:value-type="date" table:number-columns-spanned="1" table:number-rows-spanned="2">
            <text:p>29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h9DNw0e0A6M" xlink:type="simple">https://www.youtube.com/watch?v=h9DNw0e0A6M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juNzyGV8q4U" xlink:type="simple">https://www.youtube.com/watch?v=juNzyGV8q4U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22" calcext:value-type="date" table:number-columns-spanned="1" table:number-rows-spanned="2">
            <text:p>22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A-hIxHot_Kg" xlink:type="simple">https://www.youtube.com/watch?v=A-hIxHot_Kg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blsdDYF5RWw" xlink:type="simple">https://www.youtube.com/watch?v=blsdDYF5RWw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15" calcext:value-type="date" table:number-columns-spanned="1" table:number-rows-spanned="2">
            <text:p>15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YSXQ9VnSFkI" xlink:type="simple">https://www.youtube.com/watch?v=YSXQ9VnSFkI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s5AH8l7NG1c" xlink:type="simple">https://www.youtube.com/watch?v=s5AH8l7NG1c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08" calcext:value-type="date" table:number-columns-spanned="1" table:number-rows-spanned="2">
            <text:p>08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jVwsr2IqS9k" xlink:type="simple">https://www.youtube.com/watch?v=jVwsr2IqS9k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fsGYnP0EWFw" xlink:type="simple">https://www.youtube.com/watch?v=fsGYnP0EWFw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0-07-01" calcext:value-type="date" table:number-columns-spanned="1" table:number-rows-spanned="2">
            <text:p>01/07/2020</text:p>
          </table:table-cell>
          <table:table-cell table:style-name="ce8" office:value-type="string" calcext:value-type="string">
            <text:p>14h</text:p>
          </table:table-cell>
          <table:table-cell table:style-name="ce8" office:value-type="string" calcext:value-type="string">
            <text:p>6ª Turma Recursal</text:p>
          </table:table-cell>
          <table:table-cell table:style-name="ce12" office:value-type="string" calcext:value-type="string">
            <text:p><text:a xlink:href="https://www.youtube.com/watch?v=ImRUlECEXB0" xlink:type="simple">https://www.youtube.com/watch?v=ImRUlECEXB0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covered-table-cell table:style-name="ce5"/>
          <table:table-cell table:style-name="ce8" office:value-type="string" calcext:value-type="string">
            <text:p>09h</text:p>
          </table:table-cell>
          <table:table-cell table:style-name="ce8" office:value-type="string" calcext:value-type="string">
            <text:p>6ª Turma Recursal</text:p>
          </table:table-cell>
          <table:table-cell table:style-name="ce15" office:value-type="string" calcext:value-type="string">
            <text:p><text:a xlink:href="https://www.youtube.com/watch?v=vVzsoZq6dTQ" xlink:type="simple">https://www.youtube.com/watch?v=vVzsoZq6dTQ</text:a></text:p>
          </table:table-cell>
          <table:table-cell table:style-name="ce19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2" table:number-columns-repeated="3"/>
          <table:table-cell table:style-name="ce11"/>
          <table:table-cell table:style-name="ce2"/>
          <table:table-cell table:number-columns-repeated="1019"/>
        </table:table-row>
        <table:table-row table:style-name="ro1">
          <table:table-cell table:style-name="ce28" office:value-type="string" calcext:value-type="string" table:number-columns-spanned="5" table:number-rows-spanned="1">
            <text:p>*Por questões de ordem técnica com a ferramenta de videoconferência, a sessão da 3ª Turma Recursal agendada para 09/12/2020 às 09h foi suspensa.</text:p>
          </table:table-cell>
          <table:covered-table-cell table:number-columns-repeated="4"/>
          <table:table-cell table:number-columns-repeated="1019"/>
        </table:table-row>
        <table:table-row table:style-name="ro1" table:number-rows-repeated="861">
          <table:table-cell table:style-name="ce2" table:number-columns-repeated="3"/>
          <table:table-cell table:style-name="ce11"/>
          <table:table-cell table:style-name="ce2"/>
          <table:table-cell table:number-columns-repeated="1019"/>
        </table:table-row>
        <table:table-row table:style-name="ro2" table:number-rows-repeated="1047423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de Uniformização" table:style-name="ta7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1019" table:default-cell-style-name="Default"/>
        <table:table-row table:style-name="ro1">
          <table:table-cell table:style-name="ce1" table:number-columns-spanned="5" table:number-rows-spanned="7">
            <draw:frame table:end-cell-address="'de Uniformização'.B1" table:end-x="5.73pt" table:end-y="14.97pt" draw:z-index="0" draw:name="image1.png" draw:style-name="gr1" draw:text-style-name="P1" svg:width="86.97pt" svg:height="14.97pt" svg:x="0pt" svg:y="0pt">
              <draw:image xlink:href="Pictures/10000201000006F80000013FFAE774A10766008E.png" xlink:type="simple" xlink:show="embed" xlink:actuate="onLoad">
                <text:p/>
              </draw:image>
            </draw:frame>
          </table:table-cell>
          <table:covered-table-cell table:number-columns-repeated="4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1">
          <table:table-cell table:style-name="ce2" table:number-columns-repeated="3"/>
          <table:table-cell table:style-name="ce11"/>
          <table:table-cell table:style-name="ce2"/>
          <table:table-cell table:number-columns-repeated="1019"/>
        </table:table-row>
        <table:table-row table:style-name="ro1">
          <table:table-cell table:style-name="ce3" office:value-type="string" calcext:value-type="string">
            <text:p>DATA DA SESSÃO</text:p>
          </table:table-cell>
          <table:table-cell table:style-name="ce3" office:value-type="string" calcext:value-type="string">
            <text:p>HORARIO DA SESSÃO</text:p>
          </table:table-cell>
          <table:table-cell table:style-name="ce3" office:value-type="string" calcext:value-type="string">
            <text:p>TURMA RECURSAL</text:p>
          </table:table-cell>
          <table:table-cell table:style-name="ce3" office:value-type="string" calcext:value-type="string">
            <text:p>LINK DA SESSÃO</text:p>
          </table:table-cell>
          <table:table-cell table:style-name="ce3" office:value-type="string" calcext:value-type="string">
            <text:p>OBSERVAÇÕES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6-07-08" calcext:value-type="date">
            <text:p>08/07/2026</text:p>
          </table:table-cell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Turma de Uniformização</text:p>
          </table:table-cell>
          <table:table-cell table:style-name="ce26" office:value-type="string" calcext:value-type="string">
            <text:p><text:a xlink:href="https://www.youtube.com/watch?v=Q8HZsp6AEYI" xlink:type="simple">https://www.youtube.com/watch?v=Q8HZsp6AEYI</text:a></text:p>
          </table:table-cell>
          <table:table-cell table:style-name="ce7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9-03" calcext:value-type="date">
            <text:p>03/09/2025</text:p>
          </table:table-cell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Turma de Uniformização</text:p>
          </table:table-cell>
          <table:table-cell table:style-name="ce26" office:value-type="string" calcext:value-type="string">
            <text:p><text:a xlink:href="https://www.youtube.com/watch?v=sy69cpGLS7I" xlink:type="simple">https://www.youtube.com/watch?v=sy69cpGLS7I</text:a></text:p>
          </table:table-cell>
          <table:table-cell table:style-name="ce7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9-03" calcext:value-type="date">
            <text:p>03/09/2025</text:p>
          </table:table-cell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Turma de Uniformização</text:p>
          </table:table-cell>
          <table:table-cell table:style-name="ce26" office:value-type="string" calcext:value-type="string">
            <text:p><text:a xlink:href="https://www.youtube.com/watch?v=3US-rjvHwrs" xlink:type="simple">https://www.youtube.com/watch?v=3US-rjvHwrs</text:a></text:p>
          </table:table-cell>
          <table:table-cell table:style-name="ce7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20" office:value-type="date" office:date-value="2025-04-25" calcext:value-type="date">
            <text:p>25/04/2025</text:p>
          </table:table-cell>
          <table:table-cell table:style-name="ce7" office:value-type="string" calcext:value-type="string">
            <text:p>Matutino</text:p>
          </table:table-cell>
          <table:table-cell table:style-name="ce7" office:value-type="string" calcext:value-type="string">
            <text:p>Turma de Uniformização</text:p>
          </table:table-cell>
          <table:table-cell table:style-name="ce26" office:value-type="string" calcext:value-type="string">
            <text:p><text:a xlink:href="https://www.youtube.com/watch?v=bhjUFXJEq_8" xlink:type="simple">https://www.youtube.com/watch?v=bhjUFXJEq_8</text:a></text:p>
          </table:table-cell>
          <table:table-cell table:style-name="ce7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5-02-07" calcext:value-type="date">
            <text:p>07/02/2025</text:p>
          </table:table-cell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Turma de Uniformização</text:p>
          </table:table-cell>
          <table:table-cell table:style-name="ce26" office:value-type="string" calcext:value-type="string">
            <text:p><text:a xlink:href="https://www.youtube.com/watch?v=To4g63FiVcA" xlink:type="simple">https://www.youtube.com/watch?v=To4g63FiVcA</text:a></text:p>
          </table:table-cell>
          <table:table-cell table:style-name="ce7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11-22" calcext:value-type="date">
            <text:p>22/11/2024</text:p>
          </table:table-cell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Turma de Uniformização</text:p>
          </table:table-cell>
          <table:table-cell table:style-name="ce26" office:value-type="string" calcext:value-type="string">
            <text:p><text:a xlink:href="https://www.youtube.com/watch?v=2BU6Ydpkbxk" xlink:type="simple">https://www.youtube.com/watch?v=2BU6Ydpkbxk</text:a></text:p>
          </table:table-cell>
          <table:table-cell table:style-name="ce7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9-06" calcext:value-type="date">
            <text:p>06/09/2024</text:p>
          </table:table-cell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Turma de Uniformização</text:p>
          </table:table-cell>
          <table:table-cell table:style-name="ce26" office:value-type="string" calcext:value-type="string">
            <text:p><text:a xlink:href="https://www.youtube.com/watch?v=D0lJwOnMSfw" xlink:type="simple">https://www.youtube.com/watch?v=D0lJwOnMSfw</text:a></text:p>
          </table:table-cell>
          <table:table-cell table:style-name="ce7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7-05" calcext:value-type="date">
            <text:p>05/07/2024</text:p>
          </table:table-cell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Turma de Uniformização</text:p>
          </table:table-cell>
          <table:table-cell table:style-name="ce26" office:value-type="string" calcext:value-type="string">
            <text:p><text:a xlink:href="https://www.youtube.com/watch?v=rMos_ZXtC3E" xlink:type="simple">https://www.youtube.com/watch?v=rMos_ZXtC3E</text:a></text:p>
          </table:table-cell>
          <table:table-cell table:style-name="ce7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4-01-26" calcext:value-type="date">
            <text:p>26/01/2024</text:p>
          </table:table-cell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Turma de Uniformização</text:p>
          </table:table-cell>
          <table:table-cell table:style-name="ce26" office:value-type="string" calcext:value-type="string">
            <text:p><text:a xlink:href="https://www.youtube.com/watch?v=X47VIt7LNME&amp;t=3s" xlink:type="simple">https://www.youtube.com/watch?v=X47VIt7LNME&amp;t=3s</text:a></text:p>
          </table:table-cell>
          <table:table-cell table:style-name="ce7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7-21" calcext:value-type="date">
            <text:p>21/07/2023</text:p>
          </table:table-cell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Turma de Uniformização</text:p>
          </table:table-cell>
          <table:table-cell table:style-name="ce26" office:value-type="string" calcext:value-type="string">
            <text:p><text:a xlink:href="https://www.youtube.com/watch?v=Da8_fyZrYRM&amp;t=129s" xlink:type="simple">https://www.youtube.com/watch?v=Da8_fyZrYRM&amp;t=129s</text:a></text:p>
          </table:table-cell>
          <table:table-cell table:style-name="ce7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2-08-26" calcext:value-type="date">
            <text:p>26/08/2022</text:p>
          </table:table-cell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Turma de Uniformização</text:p>
          </table:table-cell>
          <table:table-cell table:style-name="ce26" office:value-type="string" calcext:value-type="string">
            <text:p><text:a xlink:href="https://www.youtube.com/watch?v=0eExzKVUSzQ" xlink:type="simple">https://www.youtube.com/watch?v=0eExzKVUSzQ</text:a></text:p>
          </table:table-cell>
          <table:table-cell table:style-name="ce7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10-15" calcext:value-type="date">
            <text:p>15/10/2021</text:p>
          </table:table-cell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Turma de Uniformização</text:p>
          </table:table-cell>
          <table:table-cell table:style-name="ce40" office:value-type="string" calcext:value-type="string">
            <text:p><text:a xlink:href="https://www.youtube.com/watch?v=Wm82imQk0PI" xlink:type="simple">https://www.youtube.com/watch?v=Wm82imQk0PI</text:a></text:p>
          </table:table-cell>
          <table:table-cell table:style-name="ce7" office:value-type="string" calcext:value-type="string">
            <text:p>-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1-07-09" calcext:value-type="date">
            <text:p>09/07/2021</text:p>
          </table:table-cell>
          <table:table-cell table:style-name="ce8" office:value-type="string" calcext:value-type="string">
            <text:p>Matutino</text:p>
          </table:table-cell>
          <table:table-cell table:style-name="ce8" office:value-type="string" calcext:value-type="string">
            <text:p>Turma de Uniformização</text:p>
          </table:table-cell>
          <table:table-cell table:style-name="ce40" office:value-type="string" calcext:value-type="string">
            <text:p><text:a xlink:href="https://www.youtube.com/watch?v=FsC1g1qM1YM" xlink:type="simple">https://www.youtube.com/watch?v=FsC1g1qM1YM</text:a></text:p>
          </table:table-cell>
          <table:table-cell table:style-name="ce7" office:value-type="string" calcext:value-type="string">
            <text:p>-</text:p>
          </table:table-cell>
          <table:table-cell table:number-columns-repeated="1019"/>
        </table:table-row>
        <table:table-row table:style-name="ro2" table:number-rows-repeated="1048553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de Adm. de Rec. Extra." table:style-name="ta8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1019" table:default-cell-style-name="Default"/>
        <table:table-row table:style-name="ro1">
          <table:table-cell table:style-name="ce1" table:number-columns-spanned="5" table:number-rows-spanned="7">
            <draw:frame table:end-cell-address="'de Adm. de Rec. Extra.'.B1" table:end-x="5.73pt" table:end-y="14.97pt" draw:z-index="0" draw:name="image1.png" draw:style-name="gr1" draw:text-style-name="P1" svg:width="86.97pt" svg:height="14.97pt" svg:x="0pt" svg:y="0pt">
              <draw:image xlink:href="Pictures/10000201000006F80000013FFAE774A10766008E.png" xlink:type="simple" xlink:show="embed" xlink:actuate="onLoad">
                <text:p/>
              </draw:image>
            </draw:frame>
          </table:table-cell>
          <table:covered-table-cell table:number-columns-repeated="4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2">
          <table:covered-table-cell table:number-columns-repeated="5"/>
          <table:table-cell table:number-columns-repeated="1019"/>
        </table:table-row>
        <table:table-row table:style-name="ro1">
          <table:table-cell table:style-name="ce2" table:number-columns-repeated="3"/>
          <table:table-cell table:style-name="ce11"/>
          <table:table-cell table:style-name="ce2"/>
          <table:table-cell table:number-columns-repeated="1019"/>
        </table:table-row>
        <table:table-row table:style-name="ro1">
          <table:table-cell table:style-name="ce3" office:value-type="string" calcext:value-type="string">
            <text:p>DATA DA SESSÃO</text:p>
          </table:table-cell>
          <table:table-cell table:style-name="ce3" office:value-type="string" calcext:value-type="string">
            <text:p>HORARIO DA SESSÃO</text:p>
          </table:table-cell>
          <table:table-cell table:style-name="ce3" office:value-type="string" calcext:value-type="string">
            <text:p>TURMA RECURSAL</text:p>
          </table:table-cell>
          <table:table-cell table:style-name="ce3" office:value-type="string" calcext:value-type="string">
            <text:p>LINK DA SESSÃO</text:p>
          </table:table-cell>
          <table:table-cell table:style-name="ce3" office:value-type="string" calcext:value-type="string">
            <text:p>OBSERVAÇÕES</text:p>
          </table:table-cell>
          <table:table-cell table:number-columns-repeated="1019"/>
        </table:table-row>
        <table:table-row table:style-name="ro1">
          <table:table-cell table:style-name="ce4" office:value-type="date" office:date-value="2023-05-19" calcext:value-type="date">
            <text:p>19/05/2023</text:p>
          </table:table-cell>
          <table:table-cell table:style-name="ce8" office:value-type="string" calcext:value-type="string">
            <text:p>Matutino</text:p>
          </table:table-cell>
          <table:table-cell table:style-name="ce39" office:value-type="string" calcext:value-type="string">
            <text:p>Turma de Admissibilidade de Recursos Extraordinários</text:p>
          </table:table-cell>
          <table:table-cell table:style-name="ce41" office:value-type="string" calcext:value-type="string">
            <text:p><text:a xlink:href="https://www.youtube.com/watch?v=tHi_4uc8b3g" xlink:type="simple">https://www.youtube.com/watch?v=tHi_4uc8b3g</text:a></text:p>
          </table:table-cell>
          <table:table-cell table:style-name="ce8" office:value-type="string" calcext:value-type="string">
            <text:p>-</text:p>
          </table:table-cell>
          <table:table-cell table:style-name="ce35" table:number-columns-repeated="21"/>
          <table:table-cell table:number-columns-repeated="998"/>
        </table:table-row>
        <table:table-row table:style-name="ro2" table:number-rows-repeated="104856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Arial1" svg:font-family="Arial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style:default-style style:family="graphic">
      <style:graphic-properties svg:stroke-color="#3465a4" draw:fill-color="#729fcf" fo:wrap-option="no-wrap" draw:shadow-offset-x="8.5pt" draw:shadow-offset-y="8.5pt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name-asian="DejaVu Sans" style:font-size-asian="12pt" style:language-asian="zh" style:country-asian="CN" style:font-name-complex="Linux Libertine G" style:font-size-complex="12pt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day number:style="long"/>
      <number:text>/</number:text>
      <number:month number:style="long"/>
      <number:text>/</number:text>
      <number:year number:style="long"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595.3pt" fo:page-height="841.89pt" style:num-format="1" style:print-orientation="portrait" fo:margin-top="0pt" fo:margin-bottom="0pt" fo:margin-left="50.4pt" fo:margin-right="50.4pt" style:print-page-order="ltr" style:first-page-number="continue" loext:scale-to-X="1" style:table-centering="horizontal" style:writing-mode="lr-tb" style:print="charts drawings objects zero-values"/>
      <style:header-style>
        <style:header-footer-properties fo:min-height="54pt" fo:margin-left="0pt" fo:margin-right="0pt" fo:margin-bottom="43.99pt"/>
      </style:header-style>
      <style:footer-style>
        <style:header-footer-properties fo:min-height="54pt" fo:margin-left="0pt" fo:margin-right="0pt" fo:margin-top="43.99pt"/>
      </style:footer-style>
    </style:page-layout>
    <style:page-layout style:name="Mpm4">
      <style:page-layout-properties fo:page-width="595.3pt" fo:page-height="841.89pt" style:num-format="1" style:print-orientation="portrait" fo:margin-top="54pt" fo:margin-bottom="54pt" fo:margin-left="50.4pt" fo:margin-right="50.4pt" style:print-page-order="ltr" style:first-page-number="continue" loext:scale-to-X="1" style:table-centering="horizontal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5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6">
      <style:page-layout-properties fo:page-width="595.3pt" fo:page-height="841.89pt" style:num-format="1" style:print-orientation="portrait" fo:margin-top="54pt" fo:margin-bottom="54pt" fo:margin-left="50.4pt" fo:margin-right="50.4pt" style:print-page-order="ltr" style:first-page-number="continue" loext:scale-to-X="1" style:table-centering="horizontal" style:writing-mode="lr-tb" style:print="charts drawings grid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style style:name="MT1" style:family="text">
      <style:text-properties fo:color="#000000" style:text-outline="false" style:text-line-through-style="none" style:text-line-through-typ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4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1_aa__20_Turma_20_Recursal" style:display-name="PageStyle_1ª Turma Recursal" style:page-layout-name="Mpm3">
      <style:header>
        <style:region-left>
          <text:p><text:span text:style-name="MT1">Gravações das Sessões de Julgamento das Turmas Recursais dos Juizados Especiais</text:span></text:p>
        </style:region-left>
        <style:region-right>
          <text:p><text:span text:style-name="MT1">Turma: </text:span><text:span text:style-name="MT1"><text:sheet-name>???</text:sheet-name></text:span></text:p>
        </style:region-right>
      </style:header>
      <style:header-left style:display="false"/>
      <style:footer>
        <style:region-left>
          <text:p><text:span text:style-name="MT1">Atualizado em: </text:span><text:span text:style-name="MT1"><text:date style:data-style-name="N2" text:date-value="2026-08-24">00/00/0000</text:date></text:span><text:span text:style-name="MT1"> </text:span><text:span text:style-name="MT1"><text:time style:data-style-name="N2" text:time-value="04:23:11.339742616">00:00:00</text:time></text:span></text:p>
        </style:region-left>
        <style:region-right>
          <text:p><text:span text:style-name="MT1"><text:page-number>1</text:page-number></text:span></text:p>
        </style:region-right>
      </style:footer>
      <style:footer-left style:display="false"/>
    </style:master-page>
    <style:master-page style:name="PageStyle_5f_2_aa__20_Turma_20_Recursal" style:display-name="PageStyle_2ª Turma Recursal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3_aa__20_Turma_20_Recursal" style:display-name="PageStyle_3ª Turma Recursal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4_aa__20_Turma_20_Recursal" style:display-name="PageStyle_4ª Turma Recursal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5_aa__20_Turma_20_Recursal" style:display-name="PageStyle_5ª Turma Recursal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6_aa__20_Turma_20_Recursal" style:display-name="PageStyle_6ª Turma Recursal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e_20_Uniformização" style:display-name="PageStyle_de Uniformização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e_20_Adm._20_de_20_Rec._20_Extra." style:display-name="PageStyle_de Adm. de Rec. Extra." style:page-layout-name="Mpm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8" meta:cell-count="11538" meta:object-count="8"/>
    <meta:generator>LibreOfficeDev/6.0.5.2$Linux_X86_64 LibreOffice_project/</meta:generator>
  </office:meta>
</office:document-meta>
</file>